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f7d81b729ee914e16196dba1097b96.png"/>
  <manifest:file-entry manifest:media-type="image/png" manifest:full-path="Pictures/d30ffb998aa5bc6bf7c8f6f2101af1c0.png"/>
  <manifest:file-entry manifest:media-type="image/png" manifest:full-path="Pictures/b11927eee9846a68795d091de1a04cab.png"/>
  <manifest:file-entry manifest:media-type="image/png" manifest:full-path="Pictures/a6fa9cf44ae46028f9a7f95d13f79b3b.png"/>
  <manifest:file-entry manifest:media-type="image/png" manifest:full-path="Pictures/c74c083b3ea8d6ef545e05705b60fbbf.png"/>
  <manifest:file-entry manifest:media-type="image/png" manifest:full-path="Pictures/b9d40eb2f7b2d352d206b7f5b70e3c3a.png"/>
  <manifest:file-entry manifest:media-type="image/png" manifest:full-path="Pictures/08a3ea1d368c51f85e861e03e449f873.png"/>
  <manifest:file-entry manifest:media-type="image/png" manifest:full-path="Pictures/056586ecb909a16a62f9de629251797f.png"/>
  <manifest:file-entry manifest:media-type="image/png" manifest:full-path="Pictures/5bf0aeb270fe07dd3e71140fdfcc8245.png"/>
  <manifest:file-entry manifest:media-type="image/png" manifest:full-path="Pictures/f94810f522a13428977910f45de578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7_11_2022:start"/><text:bookmark-start text:name="__RefHeading___semaine_du_07_11_2022_1"/><text:bookmark-start text:name="semaine_du_07_11_2022"/>Semaine du 07/11/2022<text:bookmark-end text:name="__RefHeading___semaine_du_07_11_2022_1"/><text:bookmark-end text:name="semaine_du_07_11_2022"/></text:h>
      <text:h text:style-name="Heading_20_2" text:outline-level="2"><text:bookmark-start text:name="__RefHeading___suite_et_fin_des_diagrammes_objet_interaction_2"/><text:bookmark-start text:name="suite_et_fin_des_diagrammes_objet_interaction"/>1. Suite et fin des diagrammes objet interaction<text:bookmark-end text:name="__RefHeading___suite_et_fin_des_diagrammes_objet_interaction_2"/><text:bookmark-end text:name="suite_et_fin_des_diagrammes_objet_interacti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mple situation 1</text:span></text:p><text:p text:style-name="Text_20_body">Un ballon est posé sur le sol. On étudie le ballon.</text:p><text:p text:style-name="Text_20_body"><draw:frame draw:style-name="media" draw:name="0" text:anchor-type="as-char" draw:z-index="0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Le pied tape dans le balle. On étudie le ballon.</text:p><text:p text:style-name="Text_20_body"><draw:frame draw:style-name="media" draw:name="1" text:anchor-type="as-char" draw:z-index="1" svg:width="18.071041666667cm" style:rel-width="100%" svg:height="6.746875cm" style:rel-height="scale"><draw:image xlink:href="Pictures/d30ffb998aa5bc6bf7c8f6f2101af1c0.png" xlink:type="simple" xlink:show="embed" xlink:actuate="onLoad"/></draw:frame></text:p><text:p text:style-name="Text_20_body">On peut rajouter l'air si on veut montrer que l'air a un effet sur le ballon (frottements). C'est une action de contact.</text:p><text:p text:style-name="Text_20_body"><text:span text:style-name="Strong_20_Emphasis">Exemple situation 2</text:span></text:p><text:p text:style-name="Text_20_body">On étudie une goutte d'eau.</text:p><text:p text:style-name="Text_20_body"><draw:frame draw:style-name="media" draw:name="2" text:anchor-type="as-char" draw:z-index="2" svg:width="18.071041666667cm" style:rel-width="100%" svg:height="2.460625cm" style:rel-height="scale"><draw:image xlink:href="Pictures/b11927eee9846a68795d091de1a04cab.png" xlink:type="simple" xlink:show="embed" xlink:actuate="onLoad"/></draw:frame></text:p><text:p text:style-name="Text_20_body">On peut rajouter l'air si on veut montrer que l'air a un effet sur la goutte. C'est une action de contact.</text:p><text:p text:style-name="Text_20_body"><text:span text:style-name="Strong_20_Emphasis">Exemple situation 3</text:span></text:p><text:p text:style-name="Text_20_body">On étudie la perche.</text:p><text:p text:style-name="Text_20_body"><draw:frame draw:style-name="media" draw:name="3" text:anchor-type="as-char" draw:z-index="3" svg:width="18.071041666667cm" style:rel-width="100%" svg:height="6.6675cm" style:rel-height="scale"><draw:image xlink:href="Pictures/a6fa9cf44ae46028f9a7f95d13f79b3b.png" xlink:type="simple" xlink:show="embed" xlink:actuate="onLoad"/></draw:frame></text:p><text:p text:style-name="Text_20_body"><text:span text:style-name="Strong_20_Emphasis">Exemple de situation 4</text:span></text:p><text:p text:style-name="Text_20_body">On étudie le trombone.</text:p><text:p text:style-name="Text_20_body"><draw:frame draw:style-name="media" draw:name="4" text:anchor-type="as-char" draw:z-index="4" svg:width="18.071041666667cm" style:rel-width="100%" svg:height="6.6675cm" style:rel-height="scale"><draw:image xlink:href="Pictures/c74c083b3ea8d6ef545e05705b60fbbf.png" xlink:type="simple" xlink:show="embed" xlink:actuate="onLoad"/></draw:frame></text:p><text:p text:style-name="Text_20_body"><text:span text:style-name="Strong_20_Emphasis">Exemple de situation 5</text:span></text:p><text:p text:style-name="Text_20_body">On étudie la balle de tennis lorsqu'elle est frappée par la raquette</text:p><text:p text:style-name="Text_20_body">Avec l'air :</text:p><text:p text:style-name="Text_20_body"><draw:frame draw:style-name="media" draw:name="5" text:anchor-type="as-char" draw:z-index="5" svg:width="18.071041666667cm" style:rel-width="100%" svg:height="6.6675cm" style:rel-height="scale"><draw:image xlink:href="Pictures/b9d40eb2f7b2d352d206b7f5b70e3c3a.png" xlink:type="simple" xlink:show="embed" xlink:actuate="onLoad"/></draw:frame></text:p><text:p text:style-name="Text_20_body"><text:span text:style-name="Strong_20_Emphasis">Exemple de situation 6</text:span></text:p><text:p text:style-name="Text_20_body">On étudie le parachutiste en chute libre.</text:p><text:p text:style-name="Text_20_body">Dans ce cas, il est obligatoire de prendre en compte l'air qui freine le parachutiste.</text:p><text:p text:style-name="Text_20_body"><draw:frame draw:style-name="media" draw:name="6" text:anchor-type="as-char" draw:z-index="6" svg:width="18.071041666667cm" style:rel-width="100%" svg:height="2.460625cm" style:rel-height="scale"><draw:image xlink:href="Pictures/08a3ea1d368c51f85e861e03e449f873.png" xlink:type="simple" xlink:show="embed" xlink:actuate="onLoad"/></draw:frame>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correction_du_travail_qui_etait_a_faire_3"/><text:bookmark-start text:name="correction_du_travail_qui_etait_a_faire"/>2. Correction du travail qui était à faire<text:bookmark-end text:name="__RefHeading___correction_du_travail_qui_etait_a_faire_3"/><text:bookmark-end text:name="correction_du_travail_qui_etait_a_faire"/></text:h>
      <text:h text:style-name="Heading_20_2" text:outline-level="2"><text:bookmark-start text:name="__RefHeading___activite_2_p_110_4"/><text:bookmark-start text:name="activite_2_p_110"/>Activité 2 p 110<text:bookmark-end text:name="__RefHeading___activite_2_p_110_4"/><text:bookmark-end text:name="activite_2_p_110"/></text:h>
      <text:p text:style-name="Text_20_body">&lt;hidden&gt;</text:p>
      <text:p text:style-name="Text_20_body"><draw:frame draw:style-name="media" draw:name="7" text:anchor-type="as-char" draw:z-index="7" svg:width="23.786041666667cm" style:rel-width="100%" svg:height="9.8160416666667cm" style:rel-height="scale"><draw:image xlink:href="Pictures/056586ecb909a16a62f9de629251797f.png" xlink:type="simple" xlink:show="embed" xlink:actuate="onLoad"/></draw:frame></text:p>
      <text:p text:style-name="Text_20_body"><draw:frame draw:style-name="media" draw:name="8" text:anchor-type="as-char" draw:z-index="8" svg:width="23.865416666667cm" style:rel-width="100%" svg:height="12.832291666667cm" style:rel-height="scale"><draw:image xlink:href="Pictures/5bf0aeb270fe07dd3e71140fdfcc8245.png" xlink:type="simple" xlink:show="embed" xlink:actuate="onLoad"/></draw:frame></text:p>
      <text:p text:style-name="Text_20_body"><draw:frame draw:style-name="media" draw:name="9" text:anchor-type="as-char" draw:z-index="9" svg:width="20.081875cm" style:rel-width="100%" svg:height="10.292291666667cm" style:rel-height="scale"><draw:image xlink:href="Pictures/f94810f522a13428977910f45de57843.png" xlink:type="simple" xlink:show="embed" xlink:actuate="onLoad"/></draw:frame>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19:38</meta:creation-date>
    <dc:creator>Generated</dc:creator>
    <dc:date>2026-09-02T04::19:38</dc:date>
    <dc:language>en-US</dc:language>
    <meta:editing-cycles>1</meta:editing-cycles>
    <meta:editing-duration>PT0S</meta:editing-duration>
    <dc:title>4eme:semaine_du_07_11_2022:start</dc:title>
  </office:meta>
</office:document-meta>
</file>