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16dabecb2dcf4590e948df2cceb519.png"/>
  <manifest:file-entry manifest:media-type="image/png" manifest:full-path="Pictures/21deba8141ece80c5ae16393c30c5185.png"/>
  <manifest:file-entry manifest:media-type="image/png" manifest:full-path="Pictures/e39c2530f525033035a2b13cba3e66b8.png"/>
  <manifest:file-entry manifest:media-type="image/png" manifest:full-path="Pictures/61cd2ddd5423f50d41a55e5b107870c9.png"/>
  <manifest:file-entry manifest:media-type="image/png" manifest:full-path="Pictures/f1517533d3c843922f7b8b7fb3c81da9.png"/>
  <manifest:file-entry manifest:media-type="image/png" manifest:full-path="Pictures/945ebe70433f313dc7b8a577429128b0.png"/>
  <manifest:file-entry manifest:media-type="image/png" manifest:full-path="Pictures/80d8d04920a99e36438adc4d14bd1a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0_10_2022:start"/><text:bookmark-start text:name="__RefHeading___semaine_du_10_10_2022_1"/><text:bookmark-start text:name="semaine_du_10_10_2022"/>Semaine du 10/10/2022<text:bookmark-end text:name="__RefHeading___semaine_du_10_10_2022_1"/><text:bookmark-end text:name="semaine_du_10_10_2022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Paragraphe sur la vitesse p 98 recopié dans la leçon ?<text:line-break/></text:p></table:table-cell></table:table-row></table:table></draw:text-box></draw:frame></text:p>
      <text:p text:style-name="Text_20_body"><text:line-break/></text:p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Ex 14 p 103</text:p><text:p text:style-name="Text_20_body"><draw:frame draw:style-name="media" draw:name="0" text:anchor-type="as-char" draw:z-index="0" svg:width="21.2725cm" style:rel-width="100%" svg:height="30.188958333333cm" style:rel-height="scale"><draw:image xlink:href="Pictures/a816dabecb2dcf4590e948df2cceb519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ds_vitesse_3"/><text:bookmark-start text:name="ds_vitesse"/>2. DS vitesse<text:bookmark-end text:name="__RefHeading___ds_vitesse_3"/><text:bookmark-end text:name="ds_vitesse"/></text:h>
      <text:h text:style-name="Heading_20_2" text:outline-level="2"><text:bookmark-start text:name="__RefHeading___activite_p_108_109_4"/><text:bookmark-start text:name="activite_p_108_109"/>3. Activité p 108 109<text:bookmark-end text:name="__RefHeading___activite_p_108_109_4"/><text:bookmark-end text:name="activite_p_108_109"/></text:h>
      <text:p text:style-name="Text_20_body">A faire côté exercice</text:p>
      <text:p text:style-name="Text_20_body">&lt;hidden&gt;</text:p>
      <text:p text:style-name="Text_20_body"><draw:frame draw:style-name="media" draw:name="1" text:anchor-type="as-char" draw:z-index="1" svg:width="21.246041666667cm" style:rel-width="100%" svg:height="9.0222916666667cm" style:rel-height="scale"><draw:image xlink:href="Pictures/21deba8141ece80c5ae16393c30c5185.png" xlink:type="simple" xlink:show="embed" xlink:actuate="onLoad"/></draw:frame></text:p>
      <text:p text:style-name="Text_20_body"><draw:frame draw:style-name="media" draw:name="2" text:anchor-type="as-char" draw:z-index="2" svg:width="19.870208333333cm" style:rel-width="100%" svg:height="8.89cm" style:rel-height="scale"><draw:image xlink:href="Pictures/e39c2530f525033035a2b13cba3e66b8.png" xlink:type="simple" xlink:show="embed" xlink:actuate="onLoad"/></draw:frame></text:p>
      <text:p text:style-name="Text_20_body"><draw:frame draw:style-name="media" draw:name="3" text:anchor-type="as-char" draw:z-index="3" svg:width="20.743333333333cm" style:rel-width="100%" svg:height="10.530416666667cm" style:rel-height="scale"><draw:image xlink:href="Pictures/61cd2ddd5423f50d41a55e5b107870c9.png" xlink:type="simple" xlink:show="embed" xlink:actuate="onLoad"/></draw:frame></text:p>
      <text:p text:style-name="Text_20_body"><draw:frame draw:style-name="media" draw:name="4" text:anchor-type="as-char" draw:z-index="4" svg:width="18.388541666667cm" style:rel-width="100%" svg:height="9.04875cm" style:rel-height="scale"><draw:image xlink:href="Pictures/f1517533d3c843922f7b8b7fb3c81da9.png" xlink:type="simple" xlink:show="embed" xlink:actuate="onLoad"/></draw:frame></text:p>
      <text:p text:style-name="Text_20_body"><draw:frame draw:style-name="media" draw:name="5" text:anchor-type="as-char" draw:z-index="5" svg:width="16.642291666667cm" svg:height="14.843125cm"><draw:image xlink:href="Pictures/945ebe70433f313dc7b8a577429128b0.png" xlink:type="simple" xlink:show="embed" xlink:actuate="onLoad"/></draw:frame></text:p>
      <text:p text:style-name="Text_20_body"><draw:frame draw:style-name="media" draw:name="6" text:anchor-type="as-char" draw:z-index="6" svg:width="21.563541666667cm" style:rel-width="100%" svg:height="7.699375cm" style:rel-height="scale"><draw:image xlink:href="Pictures/80d8d04920a99e36438adc4d14bd1af9.png" xlink:type="simple" xlink:show="embed" xlink:actuate="onLoad"/></draw:frame></text:p>
      <text:p text:style-name="Text_20_body">6. Voir vidéo</text:p>
      <text:p text:style-name="Text_20_body">&lt;/hidden&gt;</text:p>
      <text:h text:style-name="Heading_20_2" text:outline-level="2"><text:bookmark-start text:name="__RefHeading___lecon_a_ecrire_cote_lecon_5"/><text:bookmark-start text:name="lecon_a_ecrire_cote_lecon"/>4. Leçon à écrire côté leçon<text:bookmark-end text:name="__RefHeading___lecon_a_ecrire_cote_lecon_5"/><text:bookmark-end text:name="lecon_a_ecrire_cote_lecon"/></text:h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Ex 6 p 11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8::33:52</meta:creation-date>
    <dc:creator>Generated</dc:creator>
    <dc:date>2026-09-02T08::33:52</dc:date>
    <dc:language>en-US</dc:language>
    <meta:editing-cycles>1</meta:editing-cycles>
    <meta:editing-duration>PT0S</meta:editing-duration>
    <dc:title>4eme:semaine_du_10_10_2022:start</dc:title>
  </office:meta>
</office:document-meta>
</file>