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a9c34e155afbb8f2c550d0d4cfe6d8.png"/>
  <manifest:file-entry manifest:media-type="image/png" manifest:full-path="Pictures/c2730f22c30077a393475802e0a7cb10.png"/>
  <manifest:file-entry manifest:media-type="image/png" manifest:full-path="Pictures/7e95e6e1a6d54afe8bb8391943ed5d20.png"/>
  <manifest:file-entry manifest:media-type="image/png" manifest:full-path="Pictures/7938f6ea28959c8e27a5d0e141331be6.png"/>
  <manifest:file-entry manifest:media-type="image/png" manifest:full-path="Pictures/ec6264b79833480df0a7d1cae3f10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du_12_12_2022:start"/><text:bookmark-start text:name="__RefHeading___semaine_du_12_12_22_1"/><text:bookmark-start text:name="semaine_du_12_12_22"/>Semaine du 12/12/22<text:bookmark-end text:name="__RefHeading___semaine_du_12_12_22_1"/><text:bookmark-end text:name="semaine_du_12_12_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130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</text:p><text:p text:style-name="Text_20_body"><draw:frame draw:style-name="media" draw:name="0" text:anchor-type="as-char" draw:z-index="0" svg:width="8.969375cm" style:rel-width="100%" svg:height="8.3608333333333cm" style:rel-height="scale"><draw:image xlink:href="Pictures/e3a9c34e155afbb8f2c550d0d4cfe6d8.png" xlink:type="simple" xlink:show="embed" xlink:actuate="onLoad"/></draw:frame></text:p><text:p text:style-name="Text_20_body">2.</text:p><table:table table:style-name="Table"><table:table-column/><table:table-column/><table:table-column/><table:table-column/><table:table-row><table:table-cell office:value-type="string" table:style-name="tableheader"><text:p text:style-name="Table_20_Heading">U<text:span text:style-name="sub">générateur</text:span> </text:p></table:table-cell><table:table-cell office:value-type="string" table:style-name="tablecell"><text:p text:style-name="tablealignleft">3V</text:p></table:table-cell><table:table-cell office:value-type="string" table:style-name="tablecell"><text:p text:style-name="tablealignleft">6V</text:p></table:table-cell><table:table-cell office:value-type="string" table:style-name="tablecell"><text:p text:style-name="tablealignleft">9V</text:p></table:table-cell></table:table-row><table:table-row><table:table-cell office:value-type="string" table:style-name="tableheader"><text:p text:style-name="Table_20_Heading">I<text:span text:style-name="sub">lampe</text:span> </text:p></table:table-cell><table:table-cell office:value-type="string" table:style-name="tablecell"><text:p text:style-name="tablealignleft">0,07A</text:p></table:table-cell><table:table-cell office:value-type="string" table:style-name="tablecell"><text:p text:style-name="tablealignleft">0,10A</text:p></table:table-cell><table:table-cell office:value-type="string" table:style-name="tablecell"><text:p text:style-name="tablealignleft">0,12A</text:p></table:table-cell></table:table-row><table:table-row><table:table-cell office:value-type="string" table:style-name="tableheader"><text:p text:style-name="Table_20_Heading">Éclat de la lampe</text:p></table:table-cell><table:table-cell office:value-type="string" table:style-name="tablecell"><text:p text:style-name="tablealignleft">faible</text:p></table:table-cell><table:table-cell office:value-type="string" table:style-name="tablecell"><text:p text:style-name="tablealignleft">normal</text:p></table:table-cell><table:table-cell office:value-type="string" table:style-name="tablecell"><text:p text:style-name="tablealignleft">fort</text:p></table:table-cell></table:table-row></table:table><text:p text:style-name="Text_20_body">3. L'intensité du courant qui traverse la lampe dépend du générateur. En effet elle varie quand la tension du générateur est modifiée.</text:p><text:p text:style-name="Text_20_body">Quand la tension de la lampe est de 3V, l'intensité du courant qui la traverse est de 0,07A.</text:p><text:p text:style-name="Text_20_body">Quand la tension de la lampe est de 6V, l'intensité du courant qui la traverse est de 0,10A.</text:p><text:p text:style-name="Text_20_body">Quand la tension de la lampe est de 9V, l'intensité du courant qui la traverse est de 0,12A.</text:p><text:p text:style-name="Text_20_body">4. La lampe brille normalement dans le circuit b.</text:p><text:p text:style-name="Text_20_body">L'intensité du courant qui traverse la lampe est alors égale à l'intensité nominale : 0,1A</text:p><text:p text:style-name="Text_20_body">5. Si la lampe est traversée par un courant trop intense (surintensité), le filament risque de fondre et la lampe va “griller”.</text:p><text:p text:style-name="Text_20_body">6. Lorsque la tension aux bornes de la lampe est proche de la tension nominale, l'intensité du courant qui la traverse est proche de l'intensité nominale.</text:p><text:p text:style-name="Text_20_body">L'intensité nominale estla valeur indiquée par le fabriquant. Elle correspond au fonctionnement normal de la lampe.</text:p></table:table-cell></table:table-row></table:table></draw:text-box></draw:frame></text:p>
      <text:h text:style-name="Heading_20_2" text:outline-level="2"><text:bookmark-start text:name="__RefHeading___lecon_et_correction_du_tp_3"/><text:bookmark-start text:name="lecon_et_correction_du_tp"/>2. Leçon et correction du TP<text:bookmark-end text:name="__RefHeading___lecon_et_correction_du_tp_3"/><text:bookmark-end text:name="lecon_et_correction_du_tp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3. Adaptation</text:span></text:p><text:h text:style-name="Heading_20_4" text:outline-level="4"><text:bookmark-start text:name="__RefHeading___a._intensite_et_tension_nominales_4"/><text:bookmark-start text:name="a._intensite_et_tension_nominales"/>a. Intensité et tension nominales<text:bookmark-end text:name="__RefHeading___a._intensite_et_tension_nominales_4"/><text:bookmark-end text:name="a._intensite_et_tension_nominales"/></text:h><text:p text:style-name="Text_20_body"><draw:frame draw:style-name="media" draw:name="1" text:anchor-type="as-char" draw:z-index="1" svg:width="12.276666666667cm" svg:height="8.3608333333333cm"><draw:image xlink:href="Pictures/c2730f22c30077a393475802e0a7cb10.png" xlink:type="simple" xlink:show="embed" xlink:actuate="onLoad"/></draw:frame></text:p><text:p text:style-name="Text_20_body">Une lampe adaptée à une pile brille normalement : sa tension nominale est proche de la tension indiquée sur la pile.</text:p><text:p text:style-name="Text_20_body"><draw:frame draw:style-name="media" draw:name="2" text:anchor-type="as-char" draw:z-index="2" svg:width="15.663333333333cm" svg:height="21.166666666667cm"><draw:image xlink:href="Pictures/7e95e6e1a6d54afe8bb8391943ed5d20.png" xlink:type="simple" xlink:show="embed" xlink:actuate="onLoad"/></draw:frame></text:p><text:p text:style-name="Text_20_body">Générateur 6V Lampe (6V 50mA)</text:p><text:h text:style-name="Heading_20_4" text:outline-level="4"><text:bookmark-start text:name="__RefHeading___b._sous-tension_et_surtension_5"/><text:bookmark-start text:name="b._sous-tension_et_surtension"/>b. Sous-tension et surtension<text:bookmark-end text:name="__RefHeading___b._sous-tension_et_surtension_5"/><text:bookmark-end text:name="b._sous-tension_et_surtension"/></text:h><text:p text:style-name="Text_20_body">Si une lampe brille faiblement, c'est qu'elle est en sous-tension : la tension à ses bornes et l'intensité du courant la traversant sont inférieures à ses valeurs nominales.</text:p><text:p text:style-name="Text_20_body"><draw:frame draw:style-name="media" draw:name="3" text:anchor-type="as-char" draw:z-index="3" svg:width="14.869583333333cm" svg:height="21.166666666667cm"><draw:image xlink:href="Pictures/7938f6ea28959c8e27a5d0e141331be6.png" xlink:type="simple" xlink:show="embed" xlink:actuate="onLoad"/></draw:frame></text:p><text:p text:style-name="Text_20_body">Générateur 3V Lampe (6V 50mA)</text:p><text:p text:style-name="Text_20_body">Si une lampe brille fortement, c'est qu'elle est en surtension : la tension à ses bornes et l'intensité du courant la traversant sont supérieures à ses valeurs nominales. La lampe risque de griller !</text:p><text:p text:style-name="Text_20_body"><draw:frame draw:style-name="media" draw:name="4" text:anchor-type="as-char" draw:z-index="4" svg:width="14.44625cm" svg:height="21.166666666667cm"><draw:image xlink:href="Pictures/ec6264b79833480df0a7d1cae3f109a0.png" xlink:type="simple" xlink:show="embed" xlink:actuate="onLoad"/></draw:frame></text:p><text:p text:style-name="Text_20_body">Générateur 12V Lampe (6V 50mA)</text:p><text:p text:style-name="Text_20_body">Des piles branchées en série (A ne pas reproduire !!!)</text:p></table:table-cell></table:table-row></table:table></draw:text-box></draw:frame></text:p>
      <text:h text:style-name="Heading_20_2" text:outline-level="2"><text:bookmark-start text:name="__RefHeading___a_faire_pour_la_prochaine_fois_6"/><text:bookmark-start text:name="a_faire_pour_la_prochaine_fois"/>3. A faire pour la prochaine fois<text:bookmark-end text:name="__RefHeading___a_faire_pour_la_prochaine_fois_6"/><text:bookmark-end text:name="a_faire_pour_la_prochaine_fois"/></text:h>
      <text:p text:style-name="Text_20_body">DS sur toute l'électricité</text:p>
      <text:p text:style-name="Text_20_body">Ex 2 p 135</text:p>
      <text:p text:style-name="Text_20_body">Ex 3 p 135</text:p>
      <text:p text:style-name="Text_20_body">Ex 14 p 13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8:27</meta:creation-date>
    <dc:creator>Generated</dc:creator>
    <dc:date>2026-09-02T06::18:27</dc:date>
    <dc:language>en-US</dc:language>
    <meta:editing-cycles>1</meta:editing-cycles>
    <meta:editing-duration>PT0S</meta:editing-duration>
    <dc:title>4eme:semaine_du_12_12_2022:start</dc:title>
  </office:meta>
</office:document-meta>
</file>