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da62f1b536683444e38310d15ba52a.png"/>
  <manifest:file-entry manifest:media-type="image/png" manifest:full-path="Pictures/0b8048feb40cb129b1b9c9df4d7d35e0.png"/>
  <manifest:file-entry manifest:media-type="image/png" manifest:full-path="Pictures/4043567b37c6d07945351f9f6ae5f65c.png"/>
  <manifest:file-entry manifest:media-type="image/png" manifest:full-path="Pictures/66beae8b56971ded46de003da9cd67d4.png"/>
  <manifest:file-entry manifest:media-type="image/png" manifest:full-path="Pictures/d53d3932142e8779355c495e8a6cf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du_16_01_2023_4d:start"/><text:bookmark-start text:name="__RefHeading___semaine_du_16_01_2023_4d_1"/><text:bookmark-start text:name="semaine_du_16_01_2023_4d"/>Semaine du 16/01/2023 4D<text:bookmark-end text:name="__RefHeading___semaine_du_16_01_2023_4d_1"/><text:bookmark-end text:name="semaine_du_16_01_2023_4d"/></text:h>
      <text:h text:style-name="Heading_20_2" text:outline-level="2"><text:bookmark-start text:name="__RefHeading___correction_ds_2"/><text:bookmark-start text:name="correction_ds"/>1. Correction DS<text:bookmark-end text:name="__RefHeading___correction_ds_2"/><text:bookmark-end text:name="correction_ds"/></text:h>
      <text:h text:style-name="Heading_20_2" text:outline-level="2"><text:bookmark-start text:name="__RefHeading___NoTitle_3"/><text:bookmark-start text:name="section"/><text:bookmark-end text:name="__RefHeading___NoTitle_3"/><text:bookmark-end text:name="section"/></text:h>
      <text:h text:style-name="Heading_20_2" text:outline-level="2"><text:bookmark-start text:name="__RefHeading___correction_des_exercices_4"/><text:bookmark-start text:name="correction_des_exercices"/>2. Correction des exercices<text:bookmark-end text:name="__RefHeading___correction_des_exercices_4"/><text:bookmark-end text:name="correction_des_exercices"/></text:h>
      <text:p text:style-name="Text_20_body"><text:span text:style-name="Strong_20_Emphasis">Ex 4 p 152</text:span></text:p>
      <text:p text:style-name="Text_20_body"><draw:frame draw:style-name="media" draw:name="0" text:anchor-type="as-char" draw:z-index="0" svg:width="26.458333333333cm" style:rel-width="100%" svg:height="13.49375cm" style:rel-height="scale"><draw:image xlink:href="Pictures/e3da62f1b536683444e38310d15ba52a.png" xlink:type="simple" xlink:show="embed" xlink:actuate="onLoad"/></draw:frame></text:p>
      <text:p text:style-name="Text_20_body"><text:span text:style-name="Strong_20_Emphasis">Exercices 7 p 152</text:span></text:p>
      <text:p text:style-name="Text_20_body">a. Les 2 lampes sont branchées en série donc on utilise la loi d'additivité des tensions.</text:p>
      <text:p text:style-name="Text_20_body">U<text:span text:style-name="sub">1</text:span> = U<text:span text:style-name="sub">2</text:span> + U<text:span text:style-name="sub">3</text:span></text:p>
      <text:p text:style-name="Text_20_body">donc U<text:span text:style-name="sub">3</text:span> = U<text:span text:style-name="sub">1</text:span> - U<text:span text:style-name="sub">2</text:span> = 9 - 6 = 3 V</text:p>
      <text:p text:style-name="Text_20_body">Cela est conforme à la tension mesurée par le voltmètre V<text:span text:style-name="sub">3</text:span>
&lt;font inherit/inherit;;#c0392b;;inherit&gt;U<text:span text:style-name="sub">3</text:span> est une valeur, V<text:span text:style-name="sub">3 &lt;/sub&gt; est le voltmètre. Ca n'a pas de sens d'écrire V&lt;sub&gt;3</text:span> = V<text:span text:style-name="sub">1</text:span> - V<text:span text:style-name="sub">2</text:span>&lt;/font&gt;</text:p>
      <text:p text:style-name="Text_20_body">b. Si les lampes étaient identiques, on aurait U<text:span text:style-name="sub">2</text:span> = U<text:span text:style-name="sub">3</text:span></text:p>
      <text:p text:style-name="Text_20_body">Donc U<text:span text:style-name="sub">1</text:span> = U<text:span text:style-name="sub">2</text:span> + U<text:span text:style-name="sub">3</text:span> = U<text:span text:style-name="sub">2</text:span> + U<text:span text:style-name="sub">2</text:span> = 2 x U<text:span text:style-name="sub">2</text:span></text:p>
      <text:p text:style-name="Text_20_body">La tension aux bornes de chaque lampe serait de U<text:span text:style-name="sub">2</text:span> = U<text:span text:style-name="sub">1</text:span> / 2 = 9 / 2 = 4,5V</text:p>
      <text:p text:style-name="Text_20_body">Ce n'est pas le cas donc ces lampes ne sont pas identiques.</text:p>
      <text:h text:style-name="Heading_20_2" text:outline-level="2"><text:bookmark-start text:name="__RefHeading___lecon_et_correction_du_tp_sur_les_lois_de_la_tension_5"/><text:bookmark-start text:name="lecon_et_correction_du_tp_sur_les_lois_de_la_tension"/>3. Leçon (et correction du TP sur les lois de la tension)<text:bookmark-end text:name="__RefHeading___lecon_et_correction_du_tp_sur_les_lois_de_la_tension_5"/><text:bookmark-end text:name="lecon_et_correction_du_tp_sur_les_lois_de_la_tension"/></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h text:style-name="Heading_20_1" text:outline-level="1"><text:bookmark-start text:name="__RefHeading___chapitre_ixlois_de_l_electricite_et_securite_electrique_6"/><text:bookmark-start text:name="chapitre_ixlois_de_l_electricite_et_securite_electrique"/>Chapitre IX : lois de l'électricité et sécurité électrique<text:bookmark-end text:name="__RefHeading___chapitre_ixlois_de_l_electricite_et_securite_electrique_6"/><text:bookmark-end text:name="chapitre_ixlois_de_l_electricite_et_securite_electrique"/></text:h><text:h text:style-name="Heading_20_2" text:outline-level="2"><text:bookmark-start text:name="__RefHeading___i._lois_sur_la_tension_7"/><text:bookmark-start text:name="i._lois_sur_la_tension"/>I. Lois sur la tension<text:bookmark-end text:name="__RefHeading___i._lois_sur_la_tension_7"/><text:bookmark-end text:name="i._lois_sur_la_tension"/></text:h><text:p text:style-name="Text_20_body"><text:span text:style-name="Emphasis">Un électricien veut installer des fils électriques dans une maison. Il se demande s'il doit brancher les prises en série ou en dérivation. Que se passe-t-il du point de vue tension si on branche les appareils en série ? En dérivation ?</text:span></text:p><text:h text:style-name="Heading_20_3" text:outline-level="3"><text:bookmark-start text:name="__RefHeading___tension_dans_un_circuit_en_serie_8"/><text:bookmark-start text:name="tension_dans_un_circuit_en_serie"/>1. Tension dans un circuit en série<text:bookmark-end text:name="__RefHeading___tension_dans_un_circuit_en_serie_8"/><text:bookmark-end text:name="tension_dans_un_circuit_en_serie"/></text:h><text:p text:style-name="Text_20_body"><text:span text:style-name="Emphasis">On branche en série deux lampes différentes, ce qui simulera le branchement de deux appareils différents.</text:span></text:p><text:p text:style-name="Text_20_body"><draw:frame draw:style-name="media" draw:name="1" text:anchor-type="as-char" draw:z-index="1" svg:width="6.6145833333333cm" style:rel-width="100%" svg:height="9.3397916666667cm" style:rel-height="scale"><draw:image xlink:href="Pictures/0b8048feb40cb129b1b9c9df4d7d35e0.png" xlink:type="simple" xlink:show="embed" xlink:actuate="onLoad"/></draw:frame></text:p><text:p text:style-name="Text_20_body">La tension mesurée par le voltmètre V : U = 6V</text:p><text:p text:style-name="Text_20_body">La tension mesurée par le voltmètre V<text:span text:style-name="sub">1</text:span> : U<text:span text:style-name="sub">1</text:span> = 1V</text:p><text:p text:style-name="Text_20_body">La tension mesurée par le voltmètre V<text:span text:style-name="sub">2</text:span> : U<text:span text:style-name="sub">2</text:span> = 5V</text:p><text:p text:style-name="Text_20_body">On remarque que U = U<text:span text:style-name="sub">1</text:span> + U<text:span text:style-name="sub">2</text:span></text:p><text:p text:style-name="Text_20_body">La tension aux bornes d'un ensemble de dipôles branchés en <text:span text:style-name="Strong_20_Emphasis">série</text:span> est égale à la <text:span text:style-name="Strong_20_Emphasis">somme des tensions</text:span> aux bornes de chaque dipôle : c'est la <text:span text:style-name="Strong_20_Emphasis">loi d'additivité des tensions</text:span>.</text:p><text:p text:style-name="Text_20_body">//Si les prises de la maison étaient montée en série, la tension ne serait pas la même aux bornes de tous les appareils branchés dessus et elle dépendrait de ce qu'on branche, ce qui serait gênant ! //</text:p><text:h text:style-name="Heading_20_3" text:outline-level="3"><text:bookmark-start text:name="__RefHeading___tension_dans_un_circuit_comportant_des_derivations_9"/><text:bookmark-start text:name="tension_dans_un_circuit_comportant_des_derivations"/>2. tension dans un circuit comportant des dérivations<text:bookmark-end text:name="__RefHeading___tension_dans_un_circuit_comportant_des_derivations_9"/><text:bookmark-end text:name="tension_dans_un_circuit_comportant_des_derivations"/></text:h><text:p text:style-name="Text_20_body"><draw:frame draw:style-name="media" draw:name="2" text:anchor-type="as-char" draw:z-index="2" svg:width="7.1702083333333cm" style:rel-width="100%" svg:height="14.419791666667cm" style:rel-height="scale"><draw:image xlink:href="Pictures/4043567b37c6d07945351f9f6ae5f65c.png" xlink:type="simple" xlink:show="embed" xlink:actuate="onLoad"/></draw:frame></text:p><text:p text:style-name="Text_20_body">La tension mesurée par le voltmètre V : U = 6V</text:p><text:p text:style-name="Text_20_body">La tension mesurée par le voltmètre V<text:span text:style-name="sub">1</text:span> : U<text:span text:style-name="sub">1</text:span> = 6V</text:p><text:p text:style-name="Text_20_body">La tension mesurée par le voltmètre V<text:span text:style-name="sub">2</text:span> : U<text:span text:style-name="sub">2</text:span> = 6V</text:p><text:p text:style-name="Text_20_body">On remarque que U = U<text:span text:style-name="sub">1</text:span> = U<text:span text:style-name="sub">2</text:span></text:p><text:p text:style-name="Text_20_body">Les tensions aux bornes de dipôles branchés en <text:span text:style-name="Strong_20_Emphasis">dérivation</text:span> sont <text:span text:style-name="Strong_20_Emphasis">égales</text:span>. C'est la loi d'<text:span text:style-name="Strong_20_Emphasis">unicité de la tension</text:span>.</text:p><text:p text:style-name="Text_20_body"><text:span text:style-name="Emphasis">Dans une maison, on branche les appareils en dérivation pour avoir une tension identique pour tous les appareils.</text:span></text:p><text:h text:style-name="Heading_20_2" text:outline-level="2"><text:bookmark-start text:name="__RefHeading___ii._lois_sur_l_intensite_10"/><text:bookmark-start text:name="ii._lois_sur_l_intensite"/>II. Lois sur l'intensité<text:bookmark-end text:name="__RefHeading___ii._lois_sur_l_intensite_10"/><text:bookmark-end text:name="ii._lois_sur_l_intensite"/></text:h><text:p text:style-name="Text_20_body">Parfois, on compare le courant électrique avec le courant d'une rivière. La borne + du générateur représente le point haut de la rivière. Vérifions que le courant électrique est analogue à un cours d'eau.</text:p><text:h text:style-name="Heading_20_3" text:outline-level="3"><text:bookmark-start text:name="__RefHeading___intensite_dans_un_circuit_en_serie_11"/><text:bookmark-start text:name="intensite_dans_un_circuit_en_serie"/>1. Intensité dans un circuit en série<text:bookmark-end text:name="__RefHeading___intensite_dans_un_circuit_en_serie_11"/><text:bookmark-end text:name="intensite_dans_un_circuit_en_serie"/></text:h><text:p text:style-name="Text_20_body"><draw:frame draw:style-name="media" draw:name="3" text:anchor-type="as-char" draw:z-index="3" svg:width="8.9958333333333cm" style:rel-width="100%" svg:height="5.476875cm" style:rel-height="scale"><draw:image xlink:href="Pictures/66beae8b56971ded46de003da9cd67d4.png" xlink:type="simple" xlink:show="embed" xlink:actuate="onLoad"/></draw:frame></text:p><text:p text:style-name="Text_20_body">Dans un circuit en série, l'intensité du courant est la même dans tous les dipôles. Cette intensité est aussi celle du courant qui sort et qui rentre dans le générateur. C'est la loi d'<text:span text:style-name="Strong_20_Emphasis">unicité de l'intensité</text:span>.</text:p><text:h text:style-name="Heading_20_3" text:outline-level="3"><text:bookmark-start text:name="__RefHeading___intensite_dans_un_circuit_comportant_des_derivations_12"/><text:bookmark-start text:name="intensite_dans_un_circuit_comportant_des_derivations"/>2. Intensité dans un circuit comportant des dérivations<text:bookmark-end text:name="__RefHeading___intensite_dans_un_circuit_comportant_des_derivations_12"/><text:bookmark-end text:name="intensite_dans_un_circuit_comportant_des_derivations"/></text:h><text:p text:style-name="Text_20_body"><draw:frame draw:style-name="media" draw:name="4" text:anchor-type="as-char" draw:z-index="4" svg:width="8.3608333333333cm" style:rel-width="100%" svg:height="5.8208333333333cm" style:rel-height="scale"><draw:image xlink:href="Pictures/d53d3932142e8779355c495e8a6cff9a.png" xlink:type="simple" xlink:show="embed" xlink:actuate="onLoad"/></draw:frame></text:p><text:p text:style-name="Text_20_body">Ce circuit comporte 3 branches :</text:p><text:p text:style-name="Text_20_body">- A-Pile-B : <text:span text:style-name="Strong_20_Emphasis">branche principale</text:span> (contient le générateur)</text:p><text:p text:style-name="Text_20_body">- A-L1-B et A-L2-B : <text:span text:style-name="Strong_20_Emphasis">branches dérivées</text:span></text:p><text:p text:style-name="Text_20_body">A et B sont des <text:span text:style-name="Strong_20_Emphasis">nœuds</text:span>.</text:p><text:p text:style-name="Text_20_body">Les lampes sont montées en <text:span text:style-name="Strong_20_Emphasis">dérivation</text:span>.</text:p><text:p text:style-name="Text_20_body">L'intensité du courant dans la branche principale est égale à la somme des intensités des courants dans les branches dérivées : c'est la <text:span text:style-name="Strong_20_Emphasis">loi d'additivité de l'intensité</text:span></text:p><text:p text:style-name="Text_20_body">On remarque que plus on rajoute de dipôle en dérivation, plus l'intensité dans la branche principale augmente. Il y a risque de surintensité, ce qui peut entraîner un échauffement des fils et un incendie.</text:p></table:table-cell></table:table-row></table:table></draw:text-box></draw:frame></text:p>
      <text:h text:style-name="Heading_20_2" text:outline-level="2"><text:bookmark-start text:name="__RefHeading___a_faire_pour_la_semaine_prochaine_13"/><text:bookmark-start text:name="a_faire_pour_la_semaine_prochaine"/>4. A faire pour la semaine prochaine<text:bookmark-end text:name="__RefHeading___a_faire_pour_la_semaine_prochaine_13"/><text:bookmark-end text:name="a_faire_pour_la_semaine_prochaine"/></text:h>
      <text:p text:style-name="Text_20_body">Ex 9 p 15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6::10:11</meta:creation-date>
    <dc:creator>Generated</dc:creator>
    <dc:date>2026-09-02T06::10:11</dc:date>
    <dc:language>en-US</dc:language>
    <meta:editing-cycles>1</meta:editing-cycles>
    <meta:editing-duration>PT0S</meta:editing-duration>
    <dc:title>4eme:semaine_du_16_01_2023_4d:start</dc:title>
  </office:meta>
</office:document-meta>
</file>