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00320234d"/><text:bookmark-start text:name="__RefHeading___semaine_du_20_03_2023_5d_1"/><text:bookmark-start text:name="semaine_du_20_03_2023_5d"/>Semaine du 20/03/2023 5D<text:bookmark-end text:name="__RefHeading___semaine_du_20_03_2023_5d_1"/><text:bookmark-end text:name="semaine_du_20_03_2023_5d"/></text:h>
      <text:h text:style-name="Heading_20_2" text:outline-level="2"><text:bookmark-start text:name="__RefHeading___correction_du_ds_sur_la_loi_d_ohm_2"/><text:bookmark-start text:name="correction_du_ds_sur_la_loi_d_ohm"/>1. Correction du DS sur la loi d'ohm<text:bookmark-end text:name="__RefHeading___correction_du_ds_sur_la_loi_d_ohm_2"/><text:bookmark-end text:name="correction_du_ds_sur_la_loi_d_ohm"/></text:h>
      <text:h text:style-name="Heading_20_2" text:outline-level="2"><text:bookmark-start text:name="__RefHeading___correction_des_exercices_sur_la_masse_volumique_3"/><text:bookmark-start text:name="correction_des_exercices_sur_la_masse_volumique"/>2. Correction des exercices sur la masse volumique<text:bookmark-end text:name="__RefHeading___correction_des_exercices_sur_la_masse_volumique_3"/><text:bookmark-end text:name="correction_des_exercices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4 p 24</text:span></text:p><text:p text:style-name="Text_20_body">a. </text:p><text:p text:style-name="Text_20_body"> en g</text:p><text:p text:style-name="Text_20_body"> en cm<text:span text:style-name="sup">3</text:span></text:p><text:p text:style-name="Text_20_body"> en g/cm<text:span text:style-name="sup">3</text:span></text:p><text:p text:style-name="Text_20_body">b. </text:p><text:p text:style-name="Text_20_body">Les unités sont celles de la formule. On peut faire le calcul.</text:p><text:p text:style-name="Text_20_body">La masse volumique du cuivre est de trouvée est de </text:p><text:p text:style-name="Text_20_body"><text:span text:style-name="Strong_20_Emphasis">Exercice 5 p 24</text:span></text:p><text:p text:style-name="Text_20_body">a. On lit en bas du ménisque : V = 80mL</text:p><text:p text:style-name="Text_20_body">b.</text:p><text:p text:style-name="Text_20_body">Les unités sont celles de la formule. On peut faire le calcul.</text:p><text:p text:style-name="Text_20_body">c. La masse volumique trouvée est celle de l'alcool donc ce liquide est de l'alcool.</text:p></table:table-cell></table:table-row></table:table></draw:text-box></draw:frame></text:p>
      <text:h text:style-name="Heading_20_2" text:outline-level="2"><text:bookmark-start text:name="__RefHeading___tp-lecon_4"/><text:bookmark-start text:name="tp-lecon"/>3. TP-leçon<text:bookmark-end text:name="__RefHeading___tp-lecon_4"/><text:bookmark-end text:name="tp-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/table:table-cell></table:table-row></table:table></draw:text-box></draw:frame></text:p>
      <text:h text:style-name="Heading_20_2" text:outline-level="2"><text:bookmark-start text:name="__RefHeading___a_faire_pour_la_semaine_prochaine_11"/><text:bookmark-start text:name="a_faire_pour_la_semaine_prochaine"/>4. A faire pour la semaine prochaine<text:bookmark-end text:name="__RefHeading___a_faire_pour_la_semaine_prochaine_11"/><text:bookmark-end text:name="a_faire_pour_la_semaine_prochaine"/></text:h>
      <text:p text:style-name="Text_20_body">Ex 9 p 40</text:p>
      <text:p text:style-name="Text_20_body">Ex 12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3:36</meta:creation-date>
    <dc:creator>Generated</dc:creator>
    <dc:date>2026-09-01T22::03:36</dc:date>
    <dc:language>en-US</dc:language>
    <meta:editing-cycles>1</meta:editing-cycles>
    <meta:editing-duration>PT0S</meta:editing-duration>
    <dc:title>4eme:semaine_du_200320234d</dc:title>
  </office:meta>
</office:document-meta>
</file>