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f28a69dbb3ae4c34dae84c847dc14b.png"/>
  <manifest:file-entry manifest:media-type="image/png" manifest:full-path="Pictures/434e302800c6fcdfa30333d9154bb285.png"/>
  <manifest:file-entry manifest:media-type="image/png" manifest:full-path="Pictures/e7b476d424849317e3e5dd156c5afe59.png"/>
  <manifest:file-entry manifest:media-type="image/png" manifest:full-path="Pictures/e37b5371ec38c83e15cb49b701cab647.png"/>
  <manifest:file-entry manifest:media-type="image/png" manifest:full-path="Pictures/861c6559a314a90ba9280a190da72c81.png"/>
  <manifest:file-entry manifest:media-type="image/png" manifest:full-path="Pictures/0e3a83471eafd01924607be647a9c36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semaine_du_21_11_2022:start"/><text:bookmark-start text:name="__RefHeading___semaine_du_21_11_2022_1"/><text:bookmark-start text:name="semaine_du_21_11_2022"/>Semaine du 21/11/2022<text:bookmark-end text:name="__RefHeading___semaine_du_21_11_2022_1"/><text:bookmark-end text:name="semaine_du_21_11_2022"/></text:h>
      <text:h text:style-name="Heading_20_2" text:outline-level="2"><text:bookmark-start text:name="__RefHeading___devoir_surveille_2"/><text:bookmark-start text:name="devoir_surveille"/>1. Devoir surveillé<text:bookmark-end text:name="__RefHeading___devoir_surveille_2"/><text:bookmark-end text:name="devoir_surveille"/></text:h>
      <text:h text:style-name="Heading_20_2" text:outline-level="2"><text:bookmark-start text:name="__RefHeading___rappels_de_5eme_en_electricite_3"/><text:bookmark-start text:name="rappels_de_5eme_en_electricite"/>2. Rappels de 5ème en électricité<text:bookmark-end text:name="__RefHeading___rappels_de_5eme_en_electricite_3"/><text:bookmark-end text:name="rappels_de_5eme_en_electricite"/></text:h>
      <text:p text:style-name="Text_20_body">&lt;hidden&gt;</text:p>
      <text:p text:style-name="Text_20_body">Livre p 125</text:p>
      <text:p text:style-name="Text_20_body"><draw:frame draw:style-name="media" draw:name="0" text:anchor-type="as-char" draw:z-index="0" svg:width="4.524375cm" style:rel-width="100%" svg:height="6.6145833333333cm" style:rel-height="scale"><draw:image xlink:href="Pictures/19f28a69dbb3ae4c34dae84c847dc14b.png" xlink:type="simple" xlink:show="embed" xlink:actuate="onLoad"/></draw:frame></text:p>
      <text:p text:style-name="Text_20_body">&lt;/hidden&gt;</text:p>
      <text:h text:style-name="Heading_20_2" text:outline-level="2"><text:bookmark-start text:name="__RefHeading___lecon_-_tp_4"/><text:bookmark-start text:name="lecon_-_tp"/>3. Leçon - TP<text:bookmark-end text:name="__RefHeading___lecon_-_tp_4"/><text:bookmark-end text:name="lecon_-_tp"/></text:h>
      <text:p text:style-name="Text_20_body">&lt;hidden&gt;</text:p>
      <text:p text:style-name="Text_20_body">CE QUI EST EN VERT N'EST PAS A ÉCRIRE</text:p>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Chapitre VIII : Tension électrique et intensité du courant</text:span></text:p><text:p text:style-name="Text_20_body"><text:span text:style-name="Strong_20_Emphasis">I. La tension électrique</text:span></text:p><text:p text:style-name="Text_20_body"><text:span text:style-name="Strong_20_Emphasis">1. La grandeur physique tension</text:span></text:p><table:table table:style-name="Table"><table:table-column/><table:table-column/><table:table-column/><table:table-column/><table:table-column/><table:table-row><table:table-cell office:value-type="string" table:style-name="tableheader"><text:p text:style-name="Table_20_Heading">   <text:line-break/>grandeur physique</text:p></table:table-cell><table:table-cell office:value-type="string" table:style-name="tableheader"><text:p text:style-name="Table_20_Heading">   <text:line-break/>symbole de la grandeur physique</text:p></table:table-cell><table:table-cell office:value-type="string" table:style-name="tableheader"><text:p text:style-name="Table_20_Heading">   <text:line-break/>unité</text:p></table:table-cell><table:table-cell office:value-type="string" table:style-name="tableheader"><text:p text:style-name="Table_20_Heading">   <text:line-break/>symbole de l'unité</text:p></table:table-cell><table:table-cell office:value-type="string" table:style-name="tableheader"><text:p text:style-name="Table_20_Heading">   <text:line-break/>appareil de mesure</text:p></table:table-cell></table:table-row><table:table-row><table:table-cell office:value-type="string" table:style-name="tablecell"><text:p text:style-name="tablealignright">   <text:line-break/><text:span text:style-name="Emphasis">masse</text:span> </text:p></table:table-cell><table:table-cell office:value-type="string" table:style-name="tablecell"><text:p text:style-name="tablealignright">   <text:line-break/><text:span text:style-name="Emphasis">m</text:span> </text:p></table:table-cell><table:table-cell office:value-type="string" table:style-name="tablecell"><text:p text:style-name="tablealignright">   <text:line-break/><text:span text:style-name="Emphasis">kilogramme</text:span> </text:p></table:table-cell><table:table-cell office:value-type="string" table:style-name="tablecell"><text:p text:style-name="tablealignright">   <text:line-break/><text:span text:style-name="Emphasis">kg</text:span> </text:p></table:table-cell><table:table-cell office:value-type="string" table:style-name="tablecell"><text:p text:style-name="tablealignright">   <text:line-break/><text:span text:style-name="Emphasis">balance</text:span> </text:p></table:table-cell></table:table-row><table:table-row><table:table-cell office:value-type="string" table:style-name="tablecell"><text:p text:style-name="tablealignright">   <text:line-break/>tension</text:p></table:table-cell><table:table-cell office:value-type="string" table:style-name="tablecell"><text:p text:style-name="tablealignright">   <text:line-break/>U</text:p></table:table-cell><table:table-cell office:value-type="string" table:style-name="tablecell"><text:p text:style-name="tablealignright">   <text:line-break/>volt</text:p></table:table-cell><table:table-cell office:value-type="string" table:style-name="tablecell"><text:p text:style-name="tablealignright">   <text:line-break/>V</text:p></table:table-cell><table:table-cell office:value-type="string" table:style-name="tablecell"><text:p text:style-name="tablealignright">   <text:line-break/>voltmètre</text:p></table:table-cell></table:table-row></table:table><text:p text:style-name="Text_20_body">La tension notée U se mesure en** volt** (symbole de l'unité<text:span text:style-name="Strong_20_Emphasis">V</text:span>).
&lt;font inherit/inherit;;#16a085;;inherit&gt;<text:span text:style-name="Emphasis">En toute logique, il faudrait utiliser T pour représenter la tension. Mais cette lettre est déjà utilisée pour la période (Temps) alors on prend la lettre suivante dans l'alphabet.</text:span>&lt;/font&gt;</text:p><text:p text:style-name="Text_20_body">L'appareil qui permet de mesurer la tension aux bornes d'un dipôle est le <text:span text:style-name="Strong_20_Emphasis">voltmètre</text:span>.</text:p><text:p text:style-name="Text_20_body">Le symbole est :<draw:frame draw:style-name="media" draw:name="1" text:anchor-type="as-char" draw:z-index="1" svg:width="5.635625cm" style:rel-width="100%" svg:height="3.0691666666667cm" style:rel-height="scale"><draw:image xlink:href="Pictures/434e302800c6fcdfa30333d9154bb285.png" xlink:type="simple" xlink:show="embed" xlink:actuate="onLoad"/></draw:frame></text:p><text:h text:style-name="Heading_20_3" text:outline-level="3"><text:bookmark-start text:name="__RefHeading___mesure_de_la_tension_aux_bornes_d_un_generateur_seul_5"/><text:bookmark-start text:name="mesure_de_la_tension_aux_bornes_d_un_generateur_seul"/>2. Mesure de la tension aux bornes d'un générateur seul<text:bookmark-end text:name="__RefHeading___mesure_de_la_tension_aux_bornes_d_un_generateur_seul_5"/><text:bookmark-end text:name="mesure_de_la_tension_aux_bornes_d_un_generateur_seul"/></text:h><text:p text:style-name="Text_20_body"><text:span text:style-name="Emphasis">Le <text:span text:style-name="Strong_20_Emphasis">multi</text:span>mètre permet de mesurer plusieurs grandeurs physiques : tension, intensité, résistance …</text:span></text:p><text:p text:style-name="Text_20_body"><text:span text:style-name="Emphasis">Pour chaque grandeurs électrique, on va utiliser 2 bornes. La borne COMmune à toutes les fonction du multimètre est la borne COM. Pour mesure l'intensité, on utilisera A et COM, pour la résistance, on utilisera et COM …</text:span></text:p><text:p text:style-name="Text_20_body">Pour mesurer la tension, on utilise les bornes V et COM</text:p><text:p text:style-name="Text_20_body"><draw:frame draw:style-name="media" draw:name="2" text:anchor-type="as-char" draw:z-index="2" svg:width="16.377708333333cm" svg:height="9.8954166666667cm"><draw:image xlink:href="Pictures/e7b476d424849317e3e5dd156c5afe59.png" xlink:type="simple" xlink:show="embed" xlink:actuate="onLoad"/></draw:frame></text:p><text:p text:style-name="Text_20_body">On positionne le calibre sur 20V (zone DCV). On expliquera plus tard le rôle de ce calibre.</text:p><text:p text:style-name="Text_20_body"><draw:frame draw:style-name="media" draw:name="3" text:anchor-type="as-char" draw:z-index="3" svg:width="5.8472916666667cm" style:rel-width="100%" svg:height="6.985cm" style:rel-height="scale"><draw:image xlink:href="Pictures/e37b5371ec38c83e15cb49b701cab647.png" xlink:type="simple" xlink:show="embed" xlink:actuate="onLoad"/></draw:frame></text:p><text:p text:style-name="Text_20_body">On les relie aux bornes de la pile :</text:p><text:p text:style-name="Text_20_body"><draw:frame draw:style-name="media" draw:name="4" text:anchor-type="as-char" draw:z-index="4" svg:width="3.9422916666667cm" style:rel-width="100%" svg:height="4.048125cm" style:rel-height="scale"><draw:image xlink:href="Pictures/861c6559a314a90ba9280a190da72c81.png" xlink:type="simple" xlink:show="embed" xlink:actuate="onLoad"/></draw:frame></text:p><text:p text:style-name="Text_20_body">En mettant le V coté + : U = 4,5V</text:p><text:p text:style-name="Text_20_body">En mettant le V coté - : U = - 4,5V</text:p><text:p text:style-name="Text_20_body">Pour que le voltmètre indique une <text:span text:style-name="Strong_20_Emphasis">tension positive</text:span>, la borne V du voltmètre est placée du coté + du générateur.</text:p><text:p text:style-name="Text_20_body">Le voltmètre permet de déterminer le nom des bornes d'un générateur (borne “plus” ou borne “moins”).</text:p><text:p text:style-name="Text_20_body">Changer de <text:span text:style-name="Strong_20_Emphasis">calibre</text:span> et indiquer la valeur de la tension :</text:p><table:table table:style-name="Table"><table:table-column/><table:table-column/><table:table-column/><table:table-row><table:table-cell office:value-type="string" table:style-name="tableheader"><text:p text:style-name="Table_20_Heading">  Calibre</text:p></table:table-cell><table:table-cell office:value-type="string" table:style-name="tableheader"><text:p text:style-name="Table_20_Heading">  Affichage</text:p></table:table-cell><table:table-cell office:value-type="string" table:style-name="tableheader"><text:p text:style-name="Table_20_Heading">  Valeur</text:p></table:table-cell></table:table-row><table:table-row><table:table-cell office:value-type="string" table:style-name="tablecell"/><table:table-cell office:value-type="string" table:style-name="tablecell"/><table:table-cell office:value-type="string" table:style-name="tablecell"/></table:table-row><table:table-row><table:table-cell office:value-type="string" table:style-name="tablecell"/><table:table-cell office:value-type="string" table:style-name="tablecell"/><table:table-cell office:value-type="string" table:style-name="tablecell"/></table:table-row><table:table-row><table:table-cell office:value-type="string" table:style-name="tablecell"/><table:table-cell office:value-type="string" table:style-name="tablecell"/><table:table-cell office:value-type="string" table:style-name="tablecell"/></table:table-row><table:table-row><table:table-cell office:value-type="string" table:style-name="tablecell"/><table:table-cell office:value-type="string" table:style-name="tablecell"/><table:table-cell office:value-type="string" table:style-name="tablecell"/></table:table-row><table:table-row><table:table-cell office:value-type="string" table:style-name="tablecell"/><table:table-cell office:value-type="string" table:style-name="tablecell"/><table:table-cell office:value-type="string" table:style-name="tablecell"/></table:table-row></table:table><text:p text:style-name="Text_20_body">Le <text:span text:style-name="Strong_20_Emphasis">calibre</text:span> du voltmètre indique la valeur maximale que le voltmètre peut mesurer. Il donne aussi l'unité de la valeur mesurée : si le calibre 200mV est choisi alors la valeur indiquée est en mV.</text:p><text:p text:style-name="Text_20_body">Si la valeur que l'on veut mesurer est plus grande que le calibre, le voltmètre affiche : <draw:frame draw:style-name="media" draw:name="5" text:anchor-type="as-char" draw:z-index="5" svg:width="2.9104166666667cm" style:rel-width="100%" svg:height="1.0847916666667cm" style:rel-height="scale"><draw:image xlink:href="Pictures/0e3a83471eafd01924607be647a9c360.png" xlink:type="simple" xlink:show="embed" xlink:actuate="onLoad"/></draw:frame></text:p><text:p text:style-name="Text_20_body">Dans ce cas, il faut vite éteindre le multimètre et le débrancher (risque de détérioration de l'appareil). Quand on ne connaît pas du tout la valeur que l'on veut mesurer, on commence donc par mettre le calibre le plus grand.</text:p><text:p text:style-name="Text_20_body">Plus le calibre est petit plus la mesure est précise (plus de chiffre).</text:p></table:table-cell></table:table-row></table:table></draw:text-box></draw:frame></text:p>
      <text:p text:style-name="Text_20_body">&lt;/hidde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11::07:30</meta:creation-date>
    <dc:creator>Generated</dc:creator>
    <dc:date>2026-09-02T11::07:30</dc:date>
    <dc:language>en-US</dc:language>
    <meta:editing-cycles>1</meta:editing-cycles>
    <meta:editing-duration>PT0S</meta:editing-duration>
    <dc:title>4eme:semaine_du_21_11_2022:start</dc:title>
  </office:meta>
</office:document-meta>
</file>