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27b2b32a39b9d5dda79055228d0f9f.png"/>
  <manifest:file-entry manifest:media-type="image/png" manifest:full-path="Pictures/12e00c48eefa595a1bdfa482d54e0f2a.png"/>
  <manifest:file-entry manifest:media-type="image/png" manifest:full-path="Pictures/44944129f0d46b61e873a877fc2f4b64.png"/>
  <manifest:file-entry manifest:media-type="image/png" manifest:full-path="Pictures/b0c3e50a025005fbd32b373ddb30c601.png"/>
  <manifest:file-entry manifest:media-type="image/png" manifest:full-path="Pictures/c1cc427ed3c3226db93f1fdee9400f53.png"/>
  <manifest:file-entry manifest:media-type="image/png" manifest:full-path="Pictures/2cb5d31461c6827ed5fab5ce98c1552a.png"/>
  <manifest:file-entry manifest:media-type="image/png" manifest:full-path="Pictures/9753f451fcb6a21206faebb187a09de1.png"/>
  <manifest:file-entry manifest:media-type="image/png" manifest:full-path="Pictures/5619f24aa777d35c210680fd3dc14f9a.png"/>
  <manifest:file-entry manifest:media-type="image/png" manifest:full-path="Pictures/09d67f8900e0c159a51a1eb65592358a.png"/>
  <manifest:file-entry manifest:media-type="image/png" manifest:full-path="Pictures/466d25efa2978beec64a2535378da246.png"/>
  <manifest:file-entry manifest:media-type="image/png" manifest:full-path="Pictures/642e8b3b4c942780a5f1c79849201aea.png"/>
  <manifest:file-entry manifest:media-type="image/png" manifest:full-path="Pictures/ee649d580ad343f72754494a87bdb3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20520234c4a"/><text:bookmark-start text:name="__RefHeading___semaine_du_22_05_2023_4c_4a_1"/><text:bookmark-start text:name="semaine_du_22_05_2023_4c_4a"/>Semaine du 22/05/2023 4C 4A<text:bookmark-end text:name="__RefHeading___semaine_du_22_05_2023_4c_4a_1"/><text:bookmark-end text:name="semaine_du_22_05_2023_4c_4a"/></text:h>
      <text:h text:style-name="Heading_20_2" text:outline-level="2"><text:bookmark-start text:name="__RefHeading___correction_du_controle_2"/><text:bookmark-start text:name="correction_du_controle"/>0. correction du contrôle<text:bookmark-end text:name="__RefHeading___correction_du_controle_2"/><text:bookmark-end text:name="correction_du_controle"/></text:h>
      <text:h text:style-name="Heading_20_2" text:outline-level="2"><text:bookmark-start text:name="__RefHeading___correction_du_travail_qui_etait_a_faire_3"/><text:bookmark-start text:name="correction_du_travail_qui_etait_a_faire"/>1. Correction du travail qui était à faire<text:bookmark-end text:name="__RefHeading___correction_du_travail_qui_etait_a_faire_3"/><text:bookmark-end text:name="correction_du_travail_qui_etait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62</text:span></text:p><text:p text:style-name="Text_20_body">1. m = 219,8g</text:p><text:p text:style-name="Text_20_body">2. Il y a un changement d'état de solide à liquide donc c'est une transformation physique. La composition est la même car on a de l'eau au début et de l'eau à la fin.</text:p><text:p text:style-name="Text_20_body">3. La masse est toujours de 219,8g à la fin. La masse se conserve. Le nombre de molécule n'a pas changé.</text:p><text:p text:style-name="Text_20_body">4. <draw:frame draw:style-name="media" draw:name="0" text:anchor-type="as-char" draw:z-index="0" svg:width="12.805833333333cm" svg:height="5.6620833333333cm"><draw:image xlink:href="Pictures/5a27b2b32a39b9d5dda79055228d0f9f.png" xlink:type="simple" xlink:show="embed" xlink:actuate="onLoad"/></draw:frame></text:p><text:p text:style-name="Text_20_body">5. La masse se conserve car les molécules sont toujours là après et en même nombre.</text:p></table:table-cell></table:table-row></table:table></draw:text-box></draw:frame></text:p>
      <text:h text:style-name="Heading_20_2" text:outline-level="2"><text:bookmark-start text:name="__RefHeading___lecon-tp_4"/><text:bookmark-start text:name="lecon-tp"/>2. Leçon-TP<text:bookmark-end text:name="__RefHeading___lecon-tp_4"/><text:bookmark-end text:name="lecon-tp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conservation_de_la_masse_lors_d_une_transformation_chimique_5"/><text:bookmark-start text:name="conservation_de_la_masse_lors_d_une_transformation_chimique"/>3. Conservation de la masse lors d'une transformation chimique<text:bookmark-end text:name="__RefHeading___conservation_de_la_masse_lors_d_une_transformation_chimique_5"/><text:bookmark-end text:name="conservation_de_la_masse_lors_d_une_transformation_chimique"/></text:h><text:p text:style-name="Text_20_body"><draw:frame draw:style-name="media" draw:name="1" text:anchor-type="as-char" draw:z-index="1" svg:width="13.043958333333cm" svg:height="7.2760416666667cm"><draw:image xlink:href="Pictures/12e00c48eefa595a1bdfa482d54e0f2a.png" xlink:type="simple" xlink:show="embed" xlink:actuate="onLoad"/></draw:frame></text:p><text:p text:style-name="Text_20_body">Lors d'une transformation chimique, <text:span text:style-name="Strong_20_Emphasis">la masse se conserve</text:span>. Les molécules ont changé et on explique au chapitre suivant pourquoi cette masse ne varie pas.</text:p><text:h text:style-name="Heading_20_2" text:outline-level="2"><text:bookmark-start text:name="__RefHeading___NoTitle_6"/><text:bookmark-start text:name="section"/><text:bookmark-end text:name="__RefHeading___NoTitle_6"/><text:bookmark-end text:name="section"/></text:h></table:table-cell></table:table-row></table:table></draw:text-box></draw:frame>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Chp V : Les atomes et la transformation chimiques</text:span></text:p><text:p text:style-name="Text_20_body"><text:span text:style-name="Strong_20_Emphasis">I. Les molécules et les atomes</text:span></text:p><text:p text:style-name="Text_20_body">Une <text:span text:style-name="Strong_20_Emphasis">molécule</text:span> est un assemblage <text:span text:style-name="Strong_20_Emphasis">d'atomes</text:span>.<text:line-break/>
On représente les <text:span text:style-name="Strong_20_Emphasis">atomes</text:span> par des <text:span text:style-name="Strong_20_Emphasis">symboles</text:span>.</text:p><text:p text:style-name="Text_20_body">L'ensemble des atomes de l'Univers est présent dans le** tableau périodique des éléments**.</text:p><text:p text:style-name="Text_20_body">On <text:span text:style-name="Strong_20_Emphasis">modélise</text:span> les atomes par des boules de différentes couleurs.</text:p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'atome</text:span> </text:p></table:table-cell><table:table-cell office:value-type="string" table:style-name="tablecell"><text:p text:style-name="tablealignleft"><text:span text:style-name="Strong_20_Emphasis">Symbo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Carbone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2" text:anchor-type="as-char" draw:z-index="2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Hydrogène</text:p></table:table-cell><table:table-cell office:value-type="string" table:style-name="tablecell"><text:p text:style-name="tablealignleft">H</text:p></table:table-cell><table:table-cell office:value-type="string" table:style-name="tablecell"><text:p text:style-name="tablealignleft"><draw:frame draw:style-name="media" draw:name="3" text:anchor-type="as-char" draw:z-index="3" svg:width="0.92604166666667cm" svg:height="0.92604166666667cm"><draw:image xlink:href="Pictures/b0c3e50a025005fbd32b373ddb30c601.png" xlink:type="simple" xlink:show="embed" xlink:actuate="onLoad"/></draw:frame></text:p></table:table-cell></table:table-row><table:table-row><table:table-cell office:value-type="string" table:style-name="tablecell"><text:p text:style-name="tablealignleft">Oxygène</text:p></table:table-cell><table:table-cell office:value-type="string" table:style-name="tablecell"><text:p text:style-name="tablealignleft">O</text:p></table:table-cell><table:table-cell office:value-type="string" table:style-name="tablecell"><text:p text:style-name="tablealignleft"><draw:frame draw:style-name="media" draw:name="4" text:anchor-type="as-char" draw:z-index="4" svg:width="1.1641666666667cm" svg:height="1.1641666666667cm"><draw:image xlink:href="Pictures/c1cc427ed3c3226db93f1fdee9400f53.png" xlink:type="simple" xlink:show="embed" xlink:actuate="onLoad"/></draw:frame></text:p></table:table-cell></table:table-row><table:table-row><table:table-cell office:value-type="string" table:style-name="tablecell"><text:p text:style-name="tablealignleft">Azote</text:p></table:table-cell><table:table-cell office:value-type="string" table:style-name="tablecell"><text:p text:style-name="tablealignleft">N</text:p></table:table-cell><table:table-cell office:value-type="string" table:style-name="tablecell"><text:p text:style-name="tablealignleft"><draw:frame draw:style-name="media" draw:name="5" text:anchor-type="as-char" draw:z-index="5" svg:width="1.190625cm" svg:height="1.190625cm"><draw:image xlink:href="Pictures/2cb5d31461c6827ed5fab5ce98c1552a.png" xlink:type="simple" xlink:show="embed" xlink:actuate="onLoad"/></draw:frame></text:p></table:table-cell></table:table-row></table:table><table:table table:style-name="Table"><table:table-column/><table:table-column/><table:table-column/><table:table-row><table:table-cell office:value-type="string" table:style-name="tablecell"><text:p text:style-name="tablealignleft"><text:span text:style-name="Strong_20_Emphasis">Nom de la molécule</text:span> </text:p></table:table-cell><table:table-cell office:value-type="string" table:style-name="tablecell"><text:p text:style-name="tablealignleft"><text:span text:style-name="Strong_20_Emphasis">Formule</text:span> </text:p></table:table-cell><table:table-cell office:value-type="string" table:style-name="tablecell"><text:p text:style-name="tablealignleft"><text:span text:style-name="Strong_20_Emphasis">Modèle</text:span> </text:p></table:table-cell></table:table-row><table:table-row><table:table-cell office:value-type="string" table:style-name="tablecell"><text:p text:style-name="tablealignleft">Dioxygène</text:p></table:table-cell><table:table-cell office:value-type="string" table:style-name="tablecell"><text:p text:style-name="tablealignleft">O<text:span text:style-name="sub">2</text:span> </text:p></table:table-cell><table:table-cell office:value-type="string" table:style-name="tablecell"><text:p text:style-name="tablealignleft"><draw:frame draw:style-name="media" draw:name="6" text:anchor-type="as-char" draw:z-index="6" svg:width="1.9579166666667cm" svg:height="1.2435416666667cm"><draw:image xlink:href="Pictures/9753f451fcb6a21206faebb187a09de1.png" xlink:type="simple" xlink:show="embed" xlink:actuate="onLoad"/></draw:frame></text:p></table:table-cell></table:table-row><table:table-row><table:table-cell office:value-type="string" table:style-name="tablecell"><text:p text:style-name="tablealignleft">Eau</text:p></table:table-cell><table:table-cell office:value-type="string" table:style-name="tablecell"><text:p text:style-name="tablealignleft">H<text:span text:style-name="sub">2</text:span> O</text:p></table:table-cell><table:table-cell office:value-type="string" table:style-name="tablecell"><text:p text:style-name="tablealignleft"><draw:frame draw:style-name="media" draw:name="7" text:anchor-type="as-char" draw:z-index="7" svg:width="2.143125cm" style:rel-width="100%" svg:height="1.3229166666667cm" style:rel-height="scale"><draw:image xlink:href="Pictures/5619f24aa777d35c210680fd3dc14f9a.png" xlink:type="simple" xlink:show="embed" xlink:actuate="onLoad"/></draw:frame></text:p></table:table-cell></table:table-row><table:table-row><table:table-cell office:value-type="string" table:style-name="tablecell"><text:p text:style-name="tablealignleft">Méthane</text:p></table:table-cell><table:table-cell office:value-type="string" table:style-name="tablecell"><text:p text:style-name="tablealignleft">CH<text:span text:style-name="sub">4</text:span> </text:p></table:table-cell><table:table-cell office:value-type="string" table:style-name="tablecell"><text:p text:style-name="tablealignleft"><draw:frame draw:style-name="media" draw:name="8" text:anchor-type="as-char" draw:z-index="8" svg:width="2.1960416666667cm" style:rel-width="100%" svg:height="2.2754166666667cm" style:rel-height="scale"><draw:image xlink:href="Pictures/09d67f8900e0c159a51a1eb65592358a.png" xlink:type="simple" xlink:show="embed" xlink:actuate="onLoad"/></draw:frame></text:p></table:table-cell></table:table-row><table:table-row><table:table-cell office:value-type="string" table:style-name="tablecell"><text:p text:style-name="tablealignleft">Carbone (il est seul, c'est un atome, pas une molécule !)</text:p></table:table-cell><table:table-cell office:value-type="string" table:style-name="tablecell"><text:p text:style-name="tablealignleft">C</text:p></table:table-cell><table:table-cell office:value-type="string" table:style-name="tablecell"><text:p text:style-name="tablealignleft"><draw:frame draw:style-name="media" draw:name="9" text:anchor-type="as-char" draw:z-index="9" svg:width="1.1641666666667cm" svg:height="1.1641666666667cm"><draw:image xlink:href="Pictures/44944129f0d46b61e873a877fc2f4b64.png" xlink:type="simple" xlink:show="embed" xlink:actuate="onLoad"/></draw:frame></text:p></table:table-cell></table:table-row><table:table-row><table:table-cell office:value-type="string" table:style-name="tablecell"><text:p text:style-name="tablealignleft">Dioxyde de carbone</text:p></table:table-cell><table:table-cell office:value-type="string" table:style-name="tablecell"><text:p text:style-name="tablealignleft">CO<text:span text:style-name="sub">2</text:span> </text:p></table:table-cell><table:table-cell office:value-type="string" table:style-name="tablecell"><text:p text:style-name="tablealignleft"><draw:frame draw:style-name="media" draw:name="10" text:anchor-type="as-char" draw:z-index="10" svg:width="2.8310416666667cm" style:rel-width="100%" svg:height="1.1641666666667cm" style:rel-height="scale"><draw:image xlink:href="Pictures/466d25efa2978beec64a2535378da246.png" xlink:type="simple" xlink:show="embed" xlink:actuate="onLoad"/></draw:frame></text:p></table:table-cell></table:table-row><table:table-row><table:table-cell office:value-type="string" table:style-name="tablecell"><text:p text:style-name="tablealignleft">Diazote</text:p></table:table-cell><table:table-cell office:value-type="string" table:style-name="tablecell"><text:p text:style-name="tablealignleft">N<text:span text:style-name="sub">2</text:span> </text:p></table:table-cell><table:table-cell office:value-type="string" table:style-name="tablecell"><text:p text:style-name="tablealignleft"><draw:frame draw:style-name="media" draw:name="11" text:anchor-type="as-char" draw:z-index="11" svg:width="1.9579166666667cm" svg:height="1.190625cm"><draw:image xlink:href="Pictures/642e8b3b4c942780a5f1c79849201aea.png" xlink:type="simple" xlink:show="embed" xlink:actuate="onLoad"/></draw:frame></text:p></table:table-cell></table:table-row><table:table-row><table:table-cell office:value-type="string" table:style-name="tablecell"><text:p text:style-name="tablealignleft">Protoxyde d'azote</text:p></table:table-cell><table:table-cell office:value-type="string" table:style-name="tablecell"><text:p text:style-name="tablealignleft">N<text:span text:style-name="sub">2</text:span> O</text:p></table:table-cell><table:table-cell office:value-type="string" table:style-name="tablecell"><text:p text:style-name="tablealignleft"> <text:line-break/><draw:frame draw:style-name="media" draw:name="12" text:anchor-type="as-char" draw:z-index="12" svg:width="2.8045833333333cm" style:rel-width="100%" svg:height="1.4816666666667cm" style:rel-height="scale"><draw:image xlink:href="Pictures/ee649d580ad343f72754494a87bdb3b7.png" xlink:type="simple" xlink:show="embed" xlink:actuate="onLoad"/></draw:frame> <text:line-break/> <text:line-break/></text:p></table:table-cell></table:table-row></table:table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- apprendre le tableau des atomes et des molécules par coe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57:01</meta:creation-date>
    <dc:creator>Generated</dc:creator>
    <dc:date>2026-09-02T03::57:01</dc:date>
    <dc:language>en-US</dc:language>
    <meta:editing-cycles>1</meta:editing-cycles>
    <meta:editing-duration>PT0S</meta:editing-duration>
    <dc:title>4eme:semaine_du_220520234c4a</dc:title>
  </office:meta>
</office:document-meta>
</file>