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428e80c984c38ca7be5eda28cb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3_01_2023_4ca:start"/><text:bookmark-start text:name="__RefHeading___semaine_du_23_01_23_4c_4a_1"/><text:bookmark-start text:name="semaine_du_23_01_23_4c_4a"/>Semaine du 23/01/23 4C 4A<text:bookmark-end text:name="__RefHeading___semaine_du_23_01_23_4c_4a_1"/><text:bookmark-end text:name="semaine_du_23_01_23_4c_4a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1 p 153</text:p>
      <text:p text:style-name="Text_20_body">Ex 14 p 153</text:p>
      <text:p text:style-name="Text_20_body">Ex 15 p 153</text:p>
      <text:p text:style-name="Text_20_body">&lt;hidden&gt;</text:p>
      <text:p text:style-name="Text_20_body"><text:span text:style-name="Strong_20_Emphasis">Exercice 11 p 153</text:span></text:p>
      <text:p text:style-name="Text_20_body">a.</text:p>
      <text:p text:style-name="Text_20_body"><draw:frame draw:style-name="media" draw:name="0" text:anchor-type="as-char" draw:z-index="0" svg:width="11.562291666667cm" svg:height="7.4347916666667cm"><draw:image xlink:href="Pictures/651428e80c984c38ca7be5eda28cb1be.png" xlink:type="simple" xlink:show="embed" xlink:actuate="onLoad"/></draw:frame>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<text:span text:style-name="Strong_20_Emphasis">Ex 14 p 153</text:span></text:p>
      <text:p text:style-name="Text_20_body">a. Les lampes sont branchées en <text:span text:style-name="Strong_20_Emphasis">série *<text:span text:style-name="Emphasis">donc on utilise la loi d'<text:span text:style-name="Strong_20_Emphasis">unicité de l'intensité</text:span>.

I<text:span text:style-name="sub">1</text:span> = I<text:span text:style-name="sub">2</text:span> = I<text:span text:style-name="sub">3</text:span> = 90 mA

On lira 90mA sur les 2 ampèremètre A<text:span text:style-name="sub">1</text:span> et A<text:span text:style-name="sub">2</text:span>

b. Les lampes sont branchées en *</text:span>dérivation *<text:span text:style-name="Emphasis">donc on utilise la loi d'<text:span text:style-name="Strong_20_Emphasis">additivité</text:span></text:span>* de l'intensité</text:span>.</text:p>
      <text:p text:style-name="Text_20_body">I<text:span text:style-name="sub">1</text:span> = I<text:span text:style-name="sub">2</text:span> + I<text:span text:style-name="sub">3</text:span> = I<text:span text:style-name="sub">4</text:span></text:p>
      <text:p text:style-name="Text_20_body">On I<text:span text:style-name="sub">2</text:span> = I<text:span text:style-name="sub">1</text:span> - I<text:span text:style-name="sub">3</text:span> = 0,5 - 0,3 = 0,2A</text:p>
      <text:p text:style-name="Text_20_body">c. Si les lampes étaient identiques, l'intensité du courant qui les traverse serait la même. Ce n'est pas le cas donc elles sont différentes.</text:p>
      <text:p text:style-name="Text_20_body"><text:span text:style-name="Strong_20_Emphasis">Exercice 15 p 153</text:span></text:p>
      <text:p text:style-name="Text_20_body">Dans une multiprise et dans un maison les dipôles sont branchés en dérivation. On utilise la loi d'additivité de l'intensité.</text:p>
      <text:p text:style-name="Text_20_body">Si on utilise la bouilloire avec la cafetière : 9 + 5 = 14A &lt;16A, le disjoncteur n'ouvrira pas le circuit.</text:p>
      <text:p text:style-name="Text_20_body">Si on utilise la bouilloire avec le grille-pain : 9 + 4 = 13A &lt;16A, le disjoncteur n'ouvrira pas le circuit.</text:p>
      <text:p text:style-name="Text_20_body">Si on utilise le grille-pain avec la cafetière : 5 + 4 = 9A &lt;16A, le disjoncteur n'ouvrira pas le circuit.</text:p>
      <text:p text:style-name="Text_20_body">Si on utilise la bouilloire avec la cafetière avec le grille-pain : 9 + 5 + 4 = 18A &gt;16A, le disjoncteur va ouvrir le circuit.</text:p>
      <text:p text:style-name="Text_20_body">&lt;/hidden&gt;</text:p>
      <text:h text:style-name="Heading_20_2" text:outline-level="2"><text:bookmark-start text:name="__RefHeading___correction_du_tp_et_fin_de_la_lecon_chapitre_ixlois_de_l_electricite_et_securite_electrique_3"/><text:bookmark-start text:name="correction_du_tp_et_fin_de_la_lecon_chapitre_ixlois_de_l_electricite_et_securite_electrique"/>2. Correction du TP et fin de la leçon Chapitre IX : lois de l'électricité et sécurité électrique<text:bookmark-end text:name="__RefHeading___correction_du_tp_et_fin_de_la_lecon_chapitre_ixlois_de_l_electricite_et_securite_electrique_3"/><text:bookmark-end text:name="correction_du_tp_et_fin_de_la_lecon_chapitre_ixlois_de_l_electricite_et_securit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Sécurité électrique</text:span></text:p><text:p text:style-name="Text_20_body">Le corps humain est conducteur :</text:p><text:h text:style-name="Heading_20_3" text:outline-level="3"><text:bookmark-start text:name="__RefHeading___la_tension_de_la_prise_4"/><text:bookmark-start text:name="la_tension_de_la_prise"/>1. La tension de la prise<text:bookmark-end text:name="__RefHeading___la_tension_de_la_prise_4"/><text:bookmark-end text:name="la_tension_de_la_prise"/></text:h><text:p text:style-name="Text_20_body">La tension de la prise électrique est de 230V.</text:p><text:p text:style-name="Text_20_body">Il y a risque d'électrisation et d'électrocution (mort).</text:p><text:h text:style-name="Heading_20_3" text:outline-level="3"><text:bookmark-start text:name="__RefHeading___mesure_de_la_tension_aux_bornes_d_un_interrupteur_ouvert_5"/><text:bookmark-start text:name="mesure_de_la_tension_aux_bornes_d_un_interrupteur_ouvert"/>2. Mesure de la tension aux bornes d'un interrupteur ouvert<text:bookmark-end text:name="__RefHeading___mesure_de_la_tension_aux_bornes_d_un_interrupteur_ouvert_5"/><text:bookmark-end text:name="mesure_de_la_tension_aux_bornes_d_un_interrupteur_ouvert"/></text:h><text:p text:style-name="Text_20_body">La tension aux bornes d'un interrupteur ouvert (lampe éteinte) n'est pas forcément nulle</text:p><text:h text:style-name="Heading_20_3" text:outline-level="3"><text:bookmark-start text:name="__RefHeading___surintensite_6"/><text:bookmark-start text:name="surintensite"/>3. Surintensité<text:bookmark-end text:name="__RefHeading___surintensite_6"/><text:bookmark-end text:name="surintensite"/></text:h><text:p text:style-name="Text_20_body">Quand on rajoute des dipôles en dérivation, l'intensité du courant qui sort du générateur augmente.</text:p><text:p text:style-name="Text_20_body">Il y a risque d'incendie.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DS Chp 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0:27</meta:creation-date>
    <dc:creator>Generated</dc:creator>
    <dc:date>2026-09-02T05::20:27</dc:date>
    <dc:language>en-US</dc:language>
    <meta:editing-cycles>1</meta:editing-cycles>
    <meta:editing-duration>PT0S</meta:editing-duration>
    <dc:title>4eme:semaine_du_23_01_2023_4ca:start</dc:title>
  </office:meta>
</office:document-meta>
</file>