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defcf750a0fc63776233133b9f145a.png"/>
  <manifest:file-entry manifest:media-type="image/png" manifest:full-path="Pictures/b147b31dcd5c4bbfdaa1a13997fde7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3_01_2023_4d:start"/><text:bookmark-start text:name="__RefHeading___semaine_du_23_01_23_4d_1"/><text:bookmark-start text:name="semaine_du_23_01_23_4d"/>Semaine du 23/01/23 4D<text:bookmark-end text:name="__RefHeading___semaine_du_23_01_23_4d_1"/><text:bookmark-end text:name="semaine_du_23_01_23_4d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<text:span text:style-name="Strong_20_Emphasis">Ex 9 p 152</text:span></text:p>
      <text:p text:style-name="Text_20_body">Schémas non demandés mais utilises pour comprendre :</text:p>
      <text:p text:style-name="Text_20_body"><draw:frame draw:style-name="media" draw:name="0" text:anchor-type="as-char" draw:z-index="0" svg:width="10.927291666667cm" svg:height="11.853333333333cm"><draw:image xlink:href="Pictures/fedefcf750a0fc63776233133b9f145a.png" xlink:type="simple" xlink:show="embed" xlink:actuate="onLoad"/></draw:frame></text:p>
      <text:p text:style-name="Text_20_body"><draw:frame draw:style-name="media" draw:name="1" text:anchor-type="as-char" draw:z-index="1" svg:width="10.927291666667cm" svg:height="11.853333333333cm"><draw:image xlink:href="Pictures/b147b31dcd5c4bbfdaa1a13997fde797.png" xlink:type="simple" xlink:show="embed" xlink:actuate="onLoad"/></draw:frame></text:p>
      <text:p text:style-name="Text_20_body">a. D'après la photo, la tension aux bornes d'un interrupteur fermé (la lampe est allumée) est de 0V.</text:p>
      <text:p text:style-name="Text_20_body">D'après le tableau, la tension aux bornes d'un interrupteur ouvert est de 6,12V.</text:p>
      <text:p text:style-name="Text_20_body">b. La loi d'additivité des tensions dans ce circuit en série **fermé **:</text:p>
      <text:p text:style-name="Text_20_body">U = U<text:span text:style-name="sub">1</text:span> + U<text:span text:style-name="sub">2</text:span></text:p>
      <text:p text:style-name="Text_20_body">6,12 = 0 + 6,12</text:p>
      <text:p text:style-name="Text_20_body">La loi est vérifiée.</text:p>
      <text:p text:style-name="Text_20_body">La loi d'additivité des tensions dans ce circuit en série <text:span text:style-name="Strong_20_Emphasis">ouvert</text:span> :</text:p>
      <text:p text:style-name="Text_20_body">U = U<text:span text:style-name="sub">1</text:span> + U<text:span text:style-name="sub">2</text:span></text:p>
      <text:p text:style-name="Text_20_body">6,12 = 6,12 + 0</text:p>
      <text:p text:style-name="Text_20_body">La loi est vérifiée.</text:p>
      <text:p text:style-name="Text_20_body">c. Même si la lampe est éteinte, il reste une tension aux bornes de l'interrupteur (230V dans la maison).</text:p>
      <text:p text:style-name="Text_20_body">Il est donc dangereux d'intervenir sur l'interrupteur.</text:p>
      <text:h text:style-name="Heading_20_2" text:outline-level="2"><text:bookmark-start text:name="__RefHeading___correction_du_tp_et_fin_de_la_lecon_chapitre_ixlois_de_l_electricite_et_securite_electrique_3"/><text:bookmark-start text:name="correction_du_tp_et_fin_de_la_lecon_chapitre_ixlois_de_l_electricite_et_securite_electrique"/>2. Correction du TP et fin de la leçon Chapitre IX : lois de l'électricité et sécurité électrique<text:bookmark-end text:name="__RefHeading___correction_du_tp_et_fin_de_la_lecon_chapitre_ixlois_de_l_electricite_et_securite_electrique_3"/><text:bookmark-end text:name="correction_du_tp_et_fin_de_la_lecon_chapitre_ixlois_de_l_electricite_et_securite_electr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iii._securite_electrique_4"/><text:bookmark-start text:name="iii._securite_electrique"/>III. Sécurité électrique<text:bookmark-end text:name="__RefHeading___iii._securite_electrique_4"/><text:bookmark-end text:name="iii._securite_electrique"/></text:h><text:p text:style-name="Text_20_body">Le corps humain est conducteur :</text:p><text:h text:style-name="Heading_20_3" text:outline-level="3"><text:bookmark-start text:name="__RefHeading___la_tension_de_la_prise_5"/><text:bookmark-start text:name="la_tension_de_la_prise"/>1. La tension de la prise<text:bookmark-end text:name="__RefHeading___la_tension_de_la_prise_5"/><text:bookmark-end text:name="la_tension_de_la_prise"/></text:h><text:p text:style-name="Text_20_body">La tension de la prise électrique est de 230V.</text:p><text:p text:style-name="Text_20_body">Il y a risque d'électrisation et d'électrocution (mort).</text:p><text:h text:style-name="Heading_20_3" text:outline-level="3"><text:bookmark-start text:name="__RefHeading___mesure_de_la_tension_aux_bornes_d_un_interrupteur_ouvert_6"/><text:bookmark-start text:name="mesure_de_la_tension_aux_bornes_d_un_interrupteur_ouvert"/>2. Mesure de la tension aux bornes d'un interrupteur ouvert<text:bookmark-end text:name="__RefHeading___mesure_de_la_tension_aux_bornes_d_un_interrupteur_ouvert_6"/><text:bookmark-end text:name="mesure_de_la_tension_aux_bornes_d_un_interrupteur_ouvert"/></text:h><text:p text:style-name="Text_20_body">La tension aux bornes d'un interrupteur ouvert (lampe éteinte) n'est pas forcément nulle</text:p><text:h text:style-name="Heading_20_3" text:outline-level="3"><text:bookmark-start text:name="__RefHeading___surintensite_7"/><text:bookmark-start text:name="surintensite"/>3. Surintensité<text:bookmark-end text:name="__RefHeading___surintensite_7"/><text:bookmark-end text:name="surintensite"/></text:h><text:p text:style-name="Text_20_body">Quand on rajoute des dipôles en dérivation, l'intensité du courant qui sort du générateur augmente.</text:p><text:p text:style-name="Text_20_body">Il y a risque d'incendie.</text:p></table:table-cell></table:table-row></table:table></draw:text-box></draw:frame></text:p>
      <text:p text:style-name="Text_20_body"><text:line-break/></text:p>
      <text:p text:style-name="Text_20_body">3. A faire pour la semaine prochaine</text:p>
      <text:p text:style-name="Text_20_body">Ex 11 p 153</text:p>
      <text:p text:style-name="Text_20_body">Ex 14 p 153</text:p>
      <text:p text:style-name="Text_20_body">Ex 15 p 15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49:10</meta:creation-date>
    <dc:creator>Generated</dc:creator>
    <dc:date>2026-09-02T09::49:10</dc:date>
    <dc:language>en-US</dc:language>
    <meta:editing-cycles>1</meta:editing-cycles>
    <meta:editing-duration>PT0S</meta:editing-duration>
    <dc:title>4eme:semaine_du_23_01_2023_4d:start</dc:title>
  </office:meta>
</office:document-meta>
</file>