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5165bb01f6015bf3b11f88e3a3c4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40420234d"/><text:bookmark-start text:name="__RefHeading___semaine_du_24_04_2023_1"/><text:bookmark-start text:name="semaine_du_24_04_2023"/>Semaine du 24/04/2023<text:bookmark-end text:name="__RefHeading___semaine_du_24_04_2023_1"/><text:bookmark-end text:name="semaine_du_24_04_2023"/></text:h>
      <text:h text:style-name="Heading_20_2" text:outline-level="2"><text:bookmark-start text:name="__RefHeading___correction_test_masse_volumique_2"/><text:bookmark-start text:name="correction_test_masse_volumique"/>0. correction Test masse volumique<text:bookmark-end text:name="__RefHeading___correction_test_masse_volumique_2"/><text:bookmark-end text:name="correction_test_masse_volumique"/></text:h>
      <text:h text:style-name="Heading_20_2" text:outline-level="2"><text:bookmark-start text:name="__RefHeading___correction_des_activites_3"/><text:bookmark-start text:name="correction_des_activites"/>1. Correction des activités<text:bookmark-end text:name="__RefHeading___correction_des_activites_3"/><text:bookmark-end text:name="correction_des_activites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ctivité p 46</text:span></text:p><text:p text:style-name="Text_20_body">1. Lavoisier</text:p><text:p text:style-name="Text_20_body">2. Dioxygène</text:p><text:p text:style-name="Text_20_body">3. Dioxygène 20%</text:p><text:p text:style-name="Text_20_body">Diazote 80%</text:p><text:p text:style-name="Text_20_body">4. 20% x 4 = 80%</text:p><text:p text:style-name="Text_20_body">5. L'air n'est pas un corps pur car il y a plusieurs constituants : c'est un mélange.</text:p></table:table-cell></table:table-row></table:table></draw:text-box></draw:frame>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Activité p 48</text:span></text:p><text:p text:style-name="Text_20_body">1. Il y a 3 principaux gaz à effet de serre :</text:p><text:p text:style-name="Text_20_body">- dioxyde de carbone</text:p><text:p text:style-name="Text_20_body">- halocarbures</text:p><text:p text:style-name="Text_20_body">- méthane</text:p><text:p text:style-name="Text_20_body">La vapeur d'eau est aussi un gaz à effet de serre mais quand il y en a trop dans l'atmosphère, il pleut.</text:p><text:p text:style-name="Text_20_body">L'effet de serre empêche, en partie, la chaleur de quitter la Terre pour aller dans l'espace.</text:p><text:p text:style-name="Text_20_body">2. S'il n'y avait pas d'effet de serre, la température moyenne serait de -18°C à la surface de la Terre</text:p><text:p text:style-name="Text_20_body">3. Les activité humaines rejettent des gaz à effet de serre. Les activités humaines influencent donc l'effet de serre.</text:p><text:p text:style-name="Text_20_body">4. Comme nous rejetons de plus en plus de gaz à effet de serre, ce dernier est de plus en plus important et il entraîne un réchauffement climatique à l'échelle de la planète.</text:p></table:table-cell></table:table-row></table:table></draw:text-box></draw:frame></text:p>
      <text:h text:style-name="Heading_20_2" text:outline-level="2"><text:bookmark-start text:name="__RefHeading___tp-lecon_4"/><text:bookmark-start text:name="tp-lecon"/>2. TP-Leçon<text:bookmark-end text:name="__RefHeading___tp-lecon_4"/><text:bookmark-end text:name="tp-lecon"/></text:h>
      <text:p text:style-name="Text_20_body">:4eme:2023-04-24chapitreiiicompositionetqualitedelair-lecon.pdf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Chapitre III : Composition et qualité de l'air</text:span></text:p><text:p text:style-name="Text_20_body"><text:span text:style-name="Strong_20_Emphasis">I. De quoi est composé l’air que nous respirons ?</text:span></text:p><text:p text:style-name="Text_20_body">L'atmosphère terrestre est un mélange homogène de plusieurs gaz : environ 80% de diazote,environ 20% de dioxygène(moins de 1% de dioxyde de carbone et d'argon).</text:p><text:p text:style-name="Text_20_body"><draw:frame draw:style-name="media" draw:name="0" text:anchor-type="as-char" draw:z-index="0" svg:width="7.9904166666667cm" style:rel-width="100%" svg:height="7.0114583333333cm" style:rel-height="scale"><draw:image xlink:href="Pictures/ab5165bb01f6015bf3b11f88e3a3c4d2.png" xlink:type="simple" xlink:show="embed" xlink:actuate="onLoad"/></draw:frame></text:p><text:p text:style-name="Text_20_body"><text:span text:style-name="Strong_20_Emphasis">II. La masse de l'air</text:span></text:p><text:p text:style-name="Text_20_body">La masse d'1L d'air est d'environ 1g</text:p><text:p text:style-name="Text_20_body">Toute matière a une masse mais elle est plus ou moins facile à mesurer.</text:p><text:p text:style-name="Text_20_body">En vidéo :</text:p><text:p text:style-name="Text_20_body">1L d'eau est 1000 fois plus lourd : 1kg.</text:p><text:p text:style-name="Text_20_body"><text:span text:style-name="Strong_20_Emphasis">III. Que contient l'air pollué ?</text:span></text:p><text:p text:style-name="Text_20_body">Certains gaz de l'atmosphère réduisent les pertes de chaleur vers l'espace (effet de serre). Cela entraîne le réchauffement climatique.<text:line-break/>
Ces gaz sont appelés gaz à effet de serre :<text:line-break/>
- dioxyde de carbone (produit par des combustions)<text:line-break/>
- méthane et protoxyde d'azote (produit par la décomposition de matières organiques et dans l'agriculture)<text:line-break/>
- halocarbures (appareils frigorifiques)</text:p><text:p text:style-name="Text_20_body">L'air, lorsqu'il est pollué peut aussi contenir<text:line-break/>
- d'autres gaz, comme l'ozone, le dioxyde d’azote et le dioxyde de soufre qui proviennent de l'activité humaine.<text:line-break/>
- de petites particules solides, les particules fines (ou fumées).<text:line-break/>
Ces polluants sont souvent irritants et nocifs pour l'appareil pulmonaire et les yeux. Ils peuvent entraîner des cancers.</text:p><text:p text:style-name="Text_20_body">DANGER Protoxyde d'azote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57:07</meta:creation-date>
    <dc:creator>Generated</dc:creator>
    <dc:date>2026-09-02T03::57:07</dc:date>
    <dc:language>en-US</dc:language>
    <meta:editing-cycles>1</meta:editing-cycles>
    <meta:editing-duration>PT0S</meta:editing-duration>
    <dc:title>4eme:semaine_du_240420234d</dc:title>
  </office:meta>
</office:document-meta>
</file>