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e94a4f865cb94168eeeadb781ae6f49.png"/>
  <manifest:file-entry manifest:media-type="image/png" manifest:full-path="Pictures/5c16f1393e4507bcaf514eb760dc83d8.png"/>
  <manifest:file-entry manifest:media-type="image/png" manifest:full-path="Pictures/febade7c8813fbe4fbc606ca0181c43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maine_du_270320234c4a"/><text:bookmark-start text:name="__RefHeading___semaine_du_27_03_2023_1"/><text:bookmark-start text:name="semaine_du_27_03_2023"/>Semaine du 27/03/2023<text:bookmark-end text:name="__RefHeading___semaine_du_27_03_2023_1"/><text:bookmark-end text:name="semaine_du_27_03_2023"/></text:h>
      <text:h text:style-name="Heading_20_2" text:outline-level="2"><text:bookmark-start text:name="__RefHeading___correction_du_ds_sur_la_loi_d_ohm_2"/><text:bookmark-start text:name="correction_du_ds_sur_la_loi_d_ohm"/>1. Correction du DS sur la loi d'ohm<text:bookmark-end text:name="__RefHeading___correction_du_ds_sur_la_loi_d_ohm_2"/><text:bookmark-end text:name="correction_du_ds_sur_la_loi_d_ohm"/></text:h>
      <text:h text:style-name="Heading_20_2" text:outline-level="2"><text:bookmark-start text:name="__RefHeading___correction_des_exercices_sur_la_masse_volumique_3"/><text:bookmark-start text:name="correction_des_exercices_sur_la_masse_volumique"/>2. Correction des exercices sur la masse volumique<text:bookmark-end text:name="__RefHeading___correction_des_exercices_sur_la_masse_volumique_3"/><text:bookmark-end text:name="correction_des_exercices_sur_la_masse_volumique"/></text:h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Exercice 4 p 24</text:span></text:p><text:p text:style-name="Text_20_body">a. </text:p><text:p text:style-name="Text_20_body"> en g</text:p><text:p text:style-name="Text_20_body"> en cm<text:span text:style-name="sup">3</text:span></text:p><text:p text:style-name="Text_20_body"> en g/cm<text:span text:style-name="sup">3</text:span></text:p><text:p text:style-name="Text_20_body">b. </text:p><text:p text:style-name="Text_20_body">Les unités sont celles de la formule. On peut faire le calcul.</text:p><text:p text:style-name="Text_20_body">La masse volumique du cuivre est de trouvée est de </text:p><text:p text:style-name="Text_20_body"><text:span text:style-name="Strong_20_Emphasis">Exercice 5 p 24</text:span></text:p><text:p text:style-name="Text_20_body">a. On lit en bas du ménisque : V = 80mL</text:p><text:p text:style-name="Text_20_body">b.</text:p><text:p text:style-name="Text_20_body">Les unités sont celles de la formule. On peut faire le calcul.</text:p><text:p text:style-name="Text_20_body">c. La masse volumique trouvée est celle de l'alcool donc ce liquide est de l'alcool.</text:p></table:table-cell></table:table-row></table:table></draw:text-box></draw:frame></text:p>
      <text:h text:style-name="Heading_20_2" text:outline-level="2"><text:bookmark-start text:name="__RefHeading___tp-lecon_4"/><text:bookmark-start text:name="tp-lecon"/>3. TP-leçon<text:bookmark-end text:name="__RefHeading___tp-lecon_4"/><text:bookmark-end text:name="tp-lecon"/></text:h>
      <text:p text:style-name="Text_20_body"><draw:frame draw:style-name="PluginODTAutoStyle_Frame_5_text_frame" draw:name="Frame2" text:anchor-type="paragraph" svg:width="484.722pt" draw:z-index="0" svg:min-height="1cm"><draw:text-box><table:table table:style-name="Table"><table:table-column table:style-name="odt_auto_style_table_column_2_1"/><table:table-row><table:table-cell office:value-type="string" table:style-name="tablecell"><text:h text:style-name="Heading_20_1" text:outline-level="1"><text:bookmark-start text:name="__RefHeading___chapitre_iila_constitution_de_la_matiere_5"/><text:bookmark-start text:name="chapitre_iila_constitution_de_la_matiere"/>Chapitre II : La constitution de la matière<text:bookmark-end text:name="__RefHeading___chapitre_iila_constitution_de_la_matiere_5"/><text:bookmark-end text:name="chapitre_iila_constitution_de_la_matiere"/></text:h><text:h text:style-name="Heading_20_2" text:outline-level="2"><text:bookmark-start text:name="__RefHeading___i._le_modele_moleculaire_6"/><text:bookmark-start text:name="i._le_modele_moleculaire"/>I. Le modèle moléculaire<text:bookmark-end text:name="__RefHeading___i._le_modele_moleculaire_6"/><text:bookmark-end text:name="i._le_modele_moleculaire"/></text:h><text:p text:style-name="Text_20_body">Les molécules sont des particules très petites (de l'ordre du nanomètre 1nm = 10<text:span text:style-name="sup">-9</text:span>  m ) constituant la matière.</text:p><text:p text:style-name="Text_20_body">Un <text:span text:style-name="Strong_20_Emphasis">corps pur</text:span> est constitué de molécules identiques.</text:p><text:p text:style-name="Text_20_body">Ex : l'eau pure est constituée exclusivement de molécules d'eau toutes identiques entre elles.</text:p><text:p text:style-name="Text_20_body">Un **mélange **est constitué de molécules différentes.</text:p><text:p text:style-name="Text_20_body">Ex : l'eau salée est composé de molécules d'eau et de molécules de sel.</text:p><text:h text:style-name="Heading_20_2" text:outline-level="2"><text:bookmark-start text:name="__RefHeading___ii._les_etats_de_la_matiere_7"/><text:bookmark-start text:name="ii._les_etats_de_la_matiere"/>II. Les états de la matière<text:bookmark-end text:name="__RefHeading___ii._les_etats_de_la_matiere_7"/><text:bookmark-end text:name="ii._les_etats_de_la_matiere"/></text:h><text:h text:style-name="Heading_20_3" text:outline-level="3"><text:bookmark-start text:name="__RefHeading___l_etat_gazeux_8"/><text:bookmark-start text:name="l_etat_gazeux"/>1. L'état gazeux<text:bookmark-end text:name="__RefHeading___l_etat_gazeux_8"/><text:bookmark-end text:name="l_etat_gazeux"/></text:h><text:p text:style-name="Text_20_body">Dans un gaz, les molécules sont éloignées les unes des autres.</text:p><text:p text:style-name="Text_20_body">Elles bougent de façon désordonnée. Entre les molécules, il y a du vide.</text:p><text:p text:style-name="Text_20_body"><draw:frame draw:style-name="media" draw:name="0" text:anchor-type="as-char" draw:z-index="0" svg:width="5.2916666666667cm" style:rel-width="100%" svg:height="3.4660416666667cm" style:rel-height="scale"><draw:image xlink:href="Pictures/ae94a4f865cb94168eeeadb781ae6f49.png" xlink:type="simple" xlink:show="embed" xlink:actuate="onLoad"/></draw:frame></text:p><text:h text:style-name="Heading_20_3" text:outline-level="3"><text:bookmark-start text:name="__RefHeading___l_etat_liquide_9"/><text:bookmark-start text:name="l_etat_liquide"/>2. L'état liquide<text:bookmark-end text:name="__RefHeading___l_etat_liquide_9"/><text:bookmark-end text:name="l_etat_liquide"/></text:h><text:p text:style-name="Text_20_body">Dans un liquide, les molécules se touchent mais se déplacent les unes par rapport aux autres.</text:p><text:p text:style-name="Text_20_body"><draw:frame draw:style-name="media" draw:name="1" text:anchor-type="as-char" draw:z-index="1" svg:width="5.2916666666667cm" style:rel-width="100%" svg:height="3.4660416666667cm" style:rel-height="scale"><draw:image xlink:href="Pictures/5c16f1393e4507bcaf514eb760dc83d8.png" xlink:type="simple" xlink:show="embed" xlink:actuate="onLoad"/></draw:frame></text:p><text:h text:style-name="Heading_20_3" text:outline-level="3"><text:bookmark-start text:name="__RefHeading___l_etat_solide_10"/><text:bookmark-start text:name="l_etat_solide"/>3. l'état solide<text:bookmark-end text:name="__RefHeading___l_etat_solide_10"/><text:bookmark-end text:name="l_etat_solide"/></text:h><text:p text:style-name="Text_20_body">Dans un solide, les molécules se touchent et sont immobiles.</text:p><text:p text:style-name="Text_20_body"><draw:frame draw:style-name="media" draw:name="2" text:anchor-type="as-char" draw:z-index="2" svg:width="5.2916666666667cm" style:rel-width="100%" svg:height="3.4660416666667cm" style:rel-height="scale"><draw:image xlink:href="Pictures/febade7c8813fbe4fbc606ca0181c43c.png" xlink:type="simple" xlink:show="embed" xlink:actuate="onLoad"/></draw:frame></text:p><text:p text:style-name="Text_20_body">En résumé :</text:p></table:table-cell></table:table-row></table:table></draw:text-box></draw:frame></text:p>
      <text:h text:style-name="Heading_20_2" text:outline-level="2"><text:bookmark-start text:name="__RefHeading___a_faire_pour_la_semaine_prochaine_11"/><text:bookmark-start text:name="a_faire_pour_la_semaine_prochaine"/>4. A faire pour la semaine prochaine<text:bookmark-end text:name="__RefHeading___a_faire_pour_la_semaine_prochaine_11"/><text:bookmark-end text:name="a_faire_pour_la_semaine_prochaine"/></text:h>
      <text:p text:style-name="Text_20_body">Test masse volumique</text:p>
      <text:p text:style-name="Text_20_body">Ex 9 p 40</text:p>
      <text:p text:style-name="Text_20_body">Ex 12 p 41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7::46:40</meta:creation-date>
    <dc:creator>Generated</dc:creator>
    <dc:date>2026-09-01T17::46:40</dc:date>
    <dc:language>en-US</dc:language>
    <meta:editing-cycles>1</meta:editing-cycles>
    <meta:editing-duration>PT0S</meta:editing-duration>
    <dc:title>4eme:semaine_du_270320234c4a</dc:title>
  </office:meta>
</office:document-meta>
</file>