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31_01_2023_4d:start"/><text:bookmark-start text:name="__RefHeading___semaine_du_31_01_23_1"/><text:bookmark-start text:name="semaine_du_31_01_23"/>Semaine du 31/01/23<text:bookmark-end text:name="__RefHeading___semaine_du_31_01_23_1"/><text:bookmark-end text:name="semaine_du_31_01_23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Ex 11 p 153</text:p>
      <text:p text:style-name="Text_20_body">Ex 14 p 153</text:p>
      <text:p text:style-name="Text_20_body">Ex 15 p 153</text:p>
      <text:p text:style-name="Text_20_body">&lt;hidden&gt;</text:p>
      <text:p text:style-name="Text_20_body"><text:span text:style-name="Strong_20_Emphasis">Exercice 11 p 153</text:span></text:p>
      <text:p text:style-name="Text_20_body">a.</text:p>
      <text:p text:style-name="Text_20_body">8e38e23f4541f177b162c78aa4e5231c.png}}</text:p>
      <text:p text:style-name="Text_20_body">b. I<text:span text:style-name="sub">1</text:span> = 0,20 A</text:p>
      <text:p text:style-name="Text_20_body">I<text:span text:style-name="sub">2</text:span> = 0,20 A</text:p>
      <text:p text:style-name="Text_20_body">I<text:span text:style-name="sub">3</text:span> = 0,20 A</text:p>
      <text:p text:style-name="Text_20_body">On remarque que I<text:span text:style-name="sub">1</text:span> = I<text:span text:style-name="sub">2</text:span> = I<text:span text:style-name="sub">3</text:span> = 0,20 A</text:p>
      <text:p text:style-name="Text_20_body">Cette intensité est unique dans le circuit. Cette loi s'appelle la loi d'<text:span text:style-name="Strong_20_Emphasis">unicité de l'intensité</text:span> dans un circuit en <text:span text:style-name="Strong_20_Emphasis">série</text:span>.</text:p>
      <text:p text:style-name="Text_20_body"><text:span text:style-name="Strong_20_Emphasis">Ex 14 p 153</text:span></text:p>
      <text:p text:style-name="Text_20_body">a. Les lampes sont branchées en <text:span text:style-name="Strong_20_Emphasis">série *<text:span text:style-name="Emphasis">donc on utilise la loi d'<text:span text:style-name="Strong_20_Emphasis">unicité de l'intensité</text:span>.

I<text:span text:style-name="sub">1</text:span> = I<text:span text:style-name="sub">2</text:span> = I<text:span text:style-name="sub">3</text:span> = 90 mA

On lira 90mA sur les 2 ampèremètre A<text:span text:style-name="sub">1</text:span> et A<text:span text:style-name="sub">2</text:span>

b. Les lampes sont branchées en *</text:span>dérivation *<text:span text:style-name="Emphasis">donc on utilise la loi d'<text:span text:style-name="Strong_20_Emphasis">additivité</text:span></text:span>* de l'intensité</text:span>.</text:p>
      <text:p text:style-name="Text_20_body">I<text:span text:style-name="sub">1</text:span> = I<text:span text:style-name="sub">2</text:span> + I<text:span text:style-name="sub">3</text:span> = I<text:span text:style-name="sub">4</text:span></text:p>
      <text:p text:style-name="Text_20_body">On I<text:span text:style-name="sub">2</text:span> = I<text:span text:style-name="sub">1</text:span> - I<text:span text:style-name="sub">3</text:span> = 0,5 - 0,3 = 0,2A</text:p>
      <text:p text:style-name="Text_20_body">c. Si les lampes étaient identiques, l'intensité du courant qui les traverse serait la même. Ce n'est pas le cas donc elles sont différentes.</text:p>
      <text:p text:style-name="Text_20_body"><text:span text:style-name="Strong_20_Emphasis">Exercice 15 p 153</text:span></text:p>
      <text:p text:style-name="Text_20_body">Dans une multiprise et dans un maison les dipôles sont branchés en dérivation. On utilise la loi d'additivité de l'intensité.</text:p>
      <text:p text:style-name="Text_20_body">Si on utilise la bouilloire avec la cafetière : 9 + 5 = 14A &lt;16A, le disjoncteur n'ouvrira pas le circuit.</text:p>
      <text:p text:style-name="Text_20_body">Si on utilise la bouilloire avec le grille-pain : 9 + 4 = 13A &lt;16A, le disjoncteur n'ouvrira pas le circuit.</text:p>
      <text:p text:style-name="Text_20_body">Si on utilise le grille-pain avec la cafetière : 5 + 4 = 9A &lt;16A, le disjoncteur n'ouvrira pas le circuit.</text:p>
      <text:p text:style-name="Text_20_body">Si on utilise la bouilloire avec la cafetière avec le grille-pain : 9 + 5 + 4 = 18A &gt;16A, le disjoncteur va ouvrir le circuit.</text:p>
      <text:p text:style-name="Text_20_body">&lt;/hidden&gt;</text:p>
      <text:h text:style-name="Heading_20_2" text:outline-level="2"><text:bookmark-start text:name="__RefHeading___correction_du_tp_et_fin_de_la_lecon_chapitre_ixlois_de_l_electricite_et_securite_electrique_3"/><text:bookmark-start text:name="correction_du_tp_et_fin_de_la_lecon_chapitre_ixlois_de_l_electricite_et_securite_electrique"/>2. Correction du TP et fin de la leçon Chapitre IX : lois de l'électricité et sécurité électrique<text:bookmark-end text:name="__RefHeading___correction_du_tp_et_fin_de_la_lecon_chapitre_ixlois_de_l_electricite_et_securite_electrique_3"/><text:bookmark-end text:name="correction_du_tp_et_fin_de_la_lecon_chapitre_ixlois_de_l_electricite_et_securite_electr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III. Sécurité électrique</text:span></text:p><text:p text:style-name="Text_20_body">Le corps humain est conducteur :</text:p><text:h text:style-name="Heading_20_3" text:outline-level="3"><text:bookmark-start text:name="__RefHeading___la_tension_de_la_prise_4"/><text:bookmark-start text:name="la_tension_de_la_prise"/>1. La tension de la prise<text:bookmark-end text:name="__RefHeading___la_tension_de_la_prise_4"/><text:bookmark-end text:name="la_tension_de_la_prise"/></text:h><text:p text:style-name="Text_20_body">La tension de la prise électrique est de 230V.</text:p><text:p text:style-name="Text_20_body">Il y a risque d'électrisation et d'électrocution (mort).</text:p><text:h text:style-name="Heading_20_3" text:outline-level="3"><text:bookmark-start text:name="__RefHeading___mesure_de_la_tension_aux_bornes_d_un_interrupteur_ouvert_5"/><text:bookmark-start text:name="mesure_de_la_tension_aux_bornes_d_un_interrupteur_ouvert"/>2. Mesure de la tension aux bornes d'un interrupteur ouvert<text:bookmark-end text:name="__RefHeading___mesure_de_la_tension_aux_bornes_d_un_interrupteur_ouvert_5"/><text:bookmark-end text:name="mesure_de_la_tension_aux_bornes_d_un_interrupteur_ouvert"/></text:h><text:p text:style-name="Text_20_body">La tension aux bornes d'un interrupteur ouvert (lampe éteinte) n'est pas forcément nulle</text:p><text:h text:style-name="Heading_20_3" text:outline-level="3"><text:bookmark-start text:name="__RefHeading___surintensite_6"/><text:bookmark-start text:name="surintensite"/>3. Surintensité<text:bookmark-end text:name="__RefHeading___surintensite_6"/><text:bookmark-end text:name="surintensite"/></text:h><text:p text:style-name="Text_20_body">Quand on rajoute des dipôles en dérivation, l'intensité du courant qui sort du générateur augmente.</text:p><text:p text:style-name="Text_20_body">Il y a risque d'incendie.</text:p></table:table-cell></table:table-row></table:table></draw:text-box></draw:frame></text:p>
      <text:h text:style-name="Heading_20_2" text:outline-level="2"><text:bookmark-start text:name="__RefHeading___NoTitle_7"/><text:bookmark-start text:name="section"/><text:bookmark-end text:name="__RefHeading___NoTitle_7"/><text:bookmark-end text:name="section"/></text:h>
      <text:h text:style-name="Heading_20_2" text:outline-level="2"><text:bookmark-start text:name="__RefHeading___a_faire_pour_la_semaine_prochaine_8"/><text:bookmark-start text:name="a_faire_pour_la_semaine_prochaine"/>3. A faire pour la semaine prochaine<text:bookmark-end text:name="__RefHeading___a_faire_pour_la_semaine_prochaine_8"/><text:bookmark-end text:name="a_faire_pour_la_semaine_prochaine"/></text:h>
      <text:p text:style-name="Text_20_body">DS Chp 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11:19</meta:creation-date>
    <dc:creator>Generated</dc:creator>
    <dc:date>2026-09-02T01::11:19</dc:date>
    <dc:language>en-US</dc:language>
    <meta:editing-cycles>1</meta:editing-cycles>
    <meta:editing-duration>PT0S</meta:editing-duration>
    <dc:title>4eme:semaine_du_31_01_2023_4d:start</dc:title>
  </office:meta>
</office:document-meta>
</file>