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dc4162170498643a319b3a1a9a31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12"/><text:bookmark-start text:name="__RefHeading___seance_12_1"/><text:bookmark-start text:name="seance_12"/>Séance 12<text:bookmark-end text:name="__RefHeading___seance_12_1"/><text:bookmark-end text:name="seance_12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<draw:frame draw:style-name="media" draw:name="0" text:anchor-type="as-char" draw:z-index="0" svg:width="20.531666666667cm" style:rel-width="100%" svg:height="29.553958333333cm" style:rel-height="scale"><draw:image xlink:href="Pictures/85dc4162170498643a319b3a1a9a31e1.png" xlink:type="simple" xlink:show="embed" xlink:actuate="onLoad"/></draw:frame></text:p>
      <text:h text:style-name="Heading_20_2" text:outline-level="2"><text:bookmark-start text:name="__RefHeading___exercice_3_a_faire_en_classe_3"/><text:bookmark-start text:name="exercice_3_a_faire_en_classe"/>2. Exercice 3 à faire en classe<text:bookmark-end text:name="__RefHeading___exercice_3_a_faire_en_classe_3"/><text:bookmark-end text:name="exercice_3_a_faire_en_classe"/></text:h>
      <text:p text:style-name="Text_20_body">Correction :</text:p>
      <text:p text:style-name="Text_20_body">&lt;hidden&gt;</text:p>
      <text:p text:style-name="Text_20_body">C'est parti. Voici le <text:span text:style-name="Strong_20_Emphasis">détail du comptage des atomes</text:span> pour chacune des 10 équations, pour déterminer si elles sont équilibrées (✅) ou non (❌).</text:p>
      <text:p text:style-name="Text_20_body">Je rappelle la méthode :</text:p>
      <text:list text:style-name="Numbering_20_1" text:continue-numbering="false">
        <text:list-item/>
      </text:list>
      <text:p text:style-name="Text_20_body"><text:span text:style-name="Strong_20_Emphasis">Réactifs (Gauche)</text:span>  : On compte les atomes de départ.</text:p>
      <text:list text:style-name="Numbering_20_1" text:continue-numbering="false">
        <text:list-item/>
      </text:list>
      <text:p text:style-name="Text_20_body"><text:span text:style-name="Strong_20_Emphasis">Produits (Droite)</text:span>  : On compte les atomes d'arrivée.</text:p>
      <text:list text:style-name="Numbering_20_1" text:continue-numbering="false">
        <text:list-item/>
      </text:list>
      <text:p text:style-name="Text_20_body"><text:span text:style-name="Strong_20_Emphasis">Comparaison</text:span>  : Si les nombres sont identiques pour <text:span text:style-name="Emphasis">tous</text:span>  les atomes, c'est équilibré.</text:p>
      <text:p text:style-name="Horizontal_20_Line"/>
      <text:h text:style-name="Heading_20_3" text:outline-level="3"><text:bookmark-start text:name="__RefHeading___text_ch_4_2_text_o_2_rightarrow_text_co_2_2_text_h_2_text_o_4"/><text:bookmark-start text:name="text_ch_4_2_text_o_2_rightarrow_text_co_2_2_text_h_2_text_o"/>1.  $\text{CH}_4 + 2\text{O}_2 \rightarrow \text{CO}_2 + 2\text{H}_2\text{O}$<text:bookmark-end text:name="__RefHeading___text_ch_4_2_text_o_2_rightarrow_text_co_2_2_text_h_2_text_o_4"/><text:bookmark-end text:name="text_ch_4_2_text_o_2_rightarrow_text_co_2_2_text_h_2_text_o"/></text:h>
      <text:list text:style-name="List_20_1" text:continue-numbering="false">
        <text:list-item/>
      </text:list>
      <text:p text:style-name="Text_20_body"><text:span text:style-name="Strong_20_Emphasis">Carbone (C)</text:span>  : 1 à gauche
&lt;font inherit/ ;;inherit;;inherit&gt;&lt;/font&gt;  1 à droite. (OK)</text:p>
      <text:list text:style-name="List_20_1" text:continue-numbering="false">
        <text:list-item/>
      </text:list>
      <text:p text:style-name="Text_20_body"><text:span text:style-name="Strong_20_Emphasis">Hydrogène (H)</text:span>  : 4 à gauche
&lt;font inherit/ ;;inherit;;inherit&gt;&lt;/font&gt;
&lt;font inherit/ ;;inherit;;inherit&gt;&lt;/font&gt;  à droite. (OK)</text:p>
      <text:list text:style-name="List_20_1" text:continue-numbering="false">
        <text:list-item/>
      </text:list>
      <text:p text:style-name="Text_20_body"><text:span text:style-name="Strong_20_Emphasis">Oxygène (O)</text:span>  :
&lt;font inherit/ ;;inherit;;inherit&gt;&lt;/font&gt;  à gauche
&lt;font inherit/ ;;inherit;;inherit&gt;&lt;/font&gt;  2 (dans CO) + 2 (dans HO) = 4 à droite. (OK)</text:p>
      <text:list text:style-name="List_20_1" text:continue-numbering="false">
        <text:list-item/>
      </text:list>
      <text:p text:style-name="Text_20_body"><text:span text:style-name="Strong_20_Emphasis">Résultat :</text:span>  ✅ <text:span text:style-name="Strong_20_Emphasis">ÉQUILIBRÉE</text:span></text:p>
      <text:p text:style-name="Horizontal_20_Line"/>
      <text:h text:style-name="Heading_20_3" text:outline-level="3"><text:bookmark-start text:name="__RefHeading___text_c_2_text_h_6_3_text_o_2_rightarrow_2_text_co_2_3_text_h_2_text_o_5"/><text:bookmark-start text:name="text_c_2_text_h_6_3_text_o_2_rightarrow_2_text_co_2_3_text_h_2_text_o"/>2.  $\text{C}_2\text{H}_6 + 3\text{O}_2 \rightarrow 2\text{CO}_2 + 3\text{H}_2\text{O}$<text:bookmark-end text:name="__RefHeading___text_c_2_text_h_6_3_text_o_2_rightarrow_2_text_co_2_3_text_h_2_text_o_5"/><text:bookmark-end text:name="text_c_2_text_h_6_3_text_o_2_rightarrow_2_text_co_2_3_text_h_2_text_o"/></text:h>
      <text:list text:style-name="List_20_1" text:continue-numbering="false">
        <text:list-item/>
      </text:list>
      <text:p text:style-name="Text_20_body"><text:span text:style-name="Strong_20_Emphasis">Carbone (C)</text:span>  : 2 à gauche
&lt;font inherit/ ;;inherit;;inherit&gt;&lt;/font&gt;
&lt;font inherit/ ;;inherit;;inherit&gt;&lt;/font&gt;  à droite. (OK)</text:p>
      <text:list text:style-name="List_20_1" text:continue-numbering="false">
        <text:list-item/>
      </text:list>
      <text:p text:style-name="Text_20_body"><text:span text:style-name="Strong_20_Emphasis">Hydrogène (H)</text:span>  : 6 à gauche
&lt;font inherit/ ;;inherit;;inherit&gt;&lt;/font&gt;
&lt;font inherit/ ;;inherit;;inherit&gt;&lt;/font&gt;  à droite. (OK)</text:p>
      <text:list text:style-name="List_20_1" text:continue-numbering="false">
        <text:list-item/>
      </text:list>
      <text:p text:style-name="Text_20_body"><text:span text:style-name="Strong_20_Emphasis">Oxygène (O)</text:span>  :
&lt;font inherit/ ;;inherit;;inherit&gt;&lt;/font&gt;  à gauche
&lt;font inherit/ ;;inherit;;inherit&gt;&lt;/font&gt;  4 (dans CO) + 3 (dans HO) = <text:span text:style-name="Strong_20_Emphasis">7</text:span>  à droite. (PAS OK)</text:p>
      <text:list text:style-name="List_20_1" text:continue-numbering="false">
        <text:list-item/>
      </text:list>
      <text:p text:style-name="Text_20_body"><text:span text:style-name="Strong_20_Emphasis">Résultat :</text:span>  ❌ <text:span text:style-name="Strong_20_Emphasis">NON ÉQUILIBRÉE</text:span>  (Problème d'oxygène).</text:p>
      <text:p text:style-name="Horizontal_20_Line"/>
      <text:h text:style-name="Heading_20_3" text:outline-level="3"><text:bookmark-start text:name="__RefHeading___text_nh_3_text_cl_2_rightarrow_text_n_2_6_text_hcl_6"/><text:bookmark-start text:name="text_nh_3_text_cl_2_rightarrow_text_n_2_6_text_hcl"/>3.  $\text{NH}_3 + \text{Cl}_2 \rightarrow \text{N}_2 + 6\text{HCl}$<text:bookmark-end text:name="__RefHeading___text_nh_3_text_cl_2_rightarrow_text_n_2_6_text_hcl_6"/><text:bookmark-end text:name="text_nh_3_text_cl_2_rightarrow_text_n_2_6_text_hcl"/></text:h>
      <text:list text:style-name="List_20_1" text:continue-numbering="false">
        <text:list-item/>
      </text:list>
      <text:p text:style-name="Text_20_body"><text:span text:style-name="Strong_20_Emphasis">Azote (N)</text:span>  : <text:span text:style-name="Strong_20_Emphasis">1</text:span>  à gauche
&lt;font inherit/ ;;inherit;;inherit&gt;&lt;/font&gt; <text:span text:style-name="Strong_20_Emphasis">2</text:span>  à droite. (PAS OK)</text:p>
      <text:list text:style-name="List_20_1" text:continue-numbering="false">
        <text:list-item/>
      </text:list>
      <text:p text:style-name="Text_20_body"><text:span text:style-name="Strong_20_Emphasis">Hydrogène (H)</text:span>  : <text:span text:style-name="Strong_20_Emphasis">3</text:span>  à gauche
&lt;font inherit/ ;;inherit;;inherit&gt;&lt;/font&gt; <text:span text:style-name="Strong_20_Emphasis">6</text:span>  à droite. (PAS OK)</text:p>
      <text:list text:style-name="List_20_1" text:continue-numbering="false">
        <text:list-item/>
      </text:list>
      <text:p text:style-name="Text_20_body"><text:span text:style-name="Strong_20_Emphasis">Chlore (Cl)</text:span>  : <text:span text:style-name="Strong_20_Emphasis">2</text:span>  à gauche
&lt;font inherit/ ;;inherit;;inherit&gt;&lt;/font&gt; <text:span text:style-name="Strong_20_Emphasis">6</text:span>  à droite. (PAS OK)</text:p>
      <text:list text:style-name="List_20_1" text:continue-numbering="false">
        <text:list-item/>
      </text:list>
      <text:p text:style-name="Text_20_body"><text:span text:style-name="Strong_20_Emphasis">Résultat :</text:span>  ❌ <text:span text:style-name="Strong_20_Emphasis">NON ÉQUILIBRÉE</text:span>  (Rien ne va).</text:p>
      <text:p text:style-name="Horizontal_20_Line"/>
      <text:h text:style-name="Heading_20_3" text:outline-level="3"><text:bookmark-start text:name="__RefHeading___text_cs_2_3_text_o_2_rightarrow_text_co_2_2_text_so_2_7"/><text:bookmark-start text:name="text_cs_2_3_text_o_2_rightarrow_text_co_2_2_text_so_2"/>4.  $\text{CS}_2 + 3\text{O}_2 \rightarrow \text{CO}_2 + 2\text{SO}_2$<text:bookmark-end text:name="__RefHeading___text_cs_2_3_text_o_2_rightarrow_text_co_2_2_text_so_2_7"/><text:bookmark-end text:name="text_cs_2_3_text_o_2_rightarrow_text_co_2_2_text_so_2"/></text:h>
      <text:list text:style-name="List_20_1" text:continue-numbering="false">
        <text:list-item/>
      </text:list>
      <text:p text:style-name="Text_20_body"><text:span text:style-name="Strong_20_Emphasis">Carbone (C)</text:span>  : 1 à gauche
&lt;font inherit/ ;;inherit;;inherit&gt;&lt;/font&gt;  1 à droite. (OK)</text:p>
      <text:list text:style-name="List_20_1" text:continue-numbering="false">
        <text:list-item/>
      </text:list>
      <text:p text:style-name="Text_20_body"><text:span text:style-name="Strong_20_Emphasis">Soufre (S)</text:span>  : 2 à gauche
&lt;font inherit/ ;;inherit;;inherit&gt;&lt;/font&gt;
&lt;font inherit/ ;;inherit;;inherit&gt;&lt;/font&gt;  à droite. (OK)</text:p>
      <text:list text:style-name="List_20_1" text:continue-numbering="false">
        <text:list-item/>
      </text:list>
      <text:p text:style-name="Text_20_body"><text:span text:style-name="Strong_20_Emphasis">Oxygène (O)</text:span>  :
&lt;font inherit/ ;;inherit;;inherit&gt;&lt;/font&gt;  à gauche
&lt;font inherit/ ;;inherit;;inherit&gt;&lt;/font&gt;  2 (dans CO) +
&lt;font inherit/ ;;inherit;;inherit&gt;&lt;/font&gt;  (dans SO) = 2 + 4 = 6 à droite. (OK)</text:p>
      <text:list text:style-name="List_20_1" text:continue-numbering="false">
        <text:list-item/>
      </text:list>
      <text:p text:style-name="Text_20_body"><text:span text:style-name="Strong_20_Emphasis">Résultat :</text:span>  ✅ <text:span text:style-name="Strong_20_Emphasis">ÉQUILIBRÉE</text:span></text:p>
      <text:p text:style-name="Horizontal_20_Line"/>
      <text:h text:style-name="Heading_20_3" text:outline-level="3"><text:bookmark-start text:name="__RefHeading___text_c_2_text_h_4_2_text_o_2_rightarrow_2_text_co_2_2_text_h_2_text_o_8"/><text:bookmark-start text:name="text_c_2_text_h_4_2_text_o_2_rightarrow_2_text_co_2_2_text_h_2_text_o"/>5.  $\text{C}_2\text{H}_4 + 2\text{O}_2 \rightarrow 2\text{CO}_2 + 2\text{H}_2\text{O}$<text:bookmark-end text:name="__RefHeading___text_c_2_text_h_4_2_text_o_2_rightarrow_2_text_co_2_2_text_h_2_text_o_8"/><text:bookmark-end text:name="text_c_2_text_h_4_2_text_o_2_rightarrow_2_text_co_2_2_text_h_2_text_o"/></text:h>
      <text:list text:style-name="List_20_1" text:continue-numbering="false">
        <text:list-item/>
      </text:list>
      <text:p text:style-name="Text_20_body"><text:span text:style-name="Strong_20_Emphasis">Carbone (C)</text:span>  : 2 à gauche
&lt;font inherit/ ;;inherit;;inherit&gt;&lt;/font&gt;
&lt;font inherit/ ;;inherit;;inherit&gt;&lt;/font&gt;  à droite. (OK)</text:p>
      <text:list text:style-name="List_20_1" text:continue-numbering="false">
        <text:list-item/>
      </text:list>
      <text:p text:style-name="Text_20_body"><text:span text:style-name="Strong_20_Emphasis">Hydrogène (H)</text:span>  : 4 à gauche
&lt;font inherit/ ;;inherit;;inherit&gt;&lt;/font&gt;
&lt;font inherit/ ;;inherit;;inherit&gt;&lt;/font&gt;  à droite. (OK)</text:p>
      <text:list text:style-name="List_20_1" text:continue-numbering="false">
        <text:list-item/>
      </text:list>
      <text:p text:style-name="Text_20_body"><text:span text:style-name="Strong_20_Emphasis">Oxygène (O)</text:span>  :
&lt;font inherit/ ;;inherit;;inherit&gt;&lt;/font&gt;  à gauche
&lt;font inherit/ ;;inherit;;inherit&gt;&lt;/font&gt;  4 (dans CO) + 2 (dans HO) = <text:span text:style-name="Strong_20_Emphasis">6</text:span>  à droite. (PAS OK)</text:p>
      <text:list text:style-name="List_20_1" text:continue-numbering="false">
        <text:list-item/>
      </text:list>
      <text:p text:style-name="Text_20_body"><text:span text:style-name="Strong_20_Emphasis">Résultat :</text:span>  ❌ <text:span text:style-name="Strong_20_Emphasis">NON ÉQUILIBRÉE</text:span>  (Manque de l'oxygène à gauche).</text:p>
      <text:p text:style-name="Horizontal_20_Line"/>
      <text:h text:style-name="Heading_20_3" text:outline-level="3"><text:bookmark-start text:name="__RefHeading___text_h_2_text_cl_2_rightarrow_2_text_hcl_9"/><text:bookmark-start text:name="text_h_2_text_cl_2_rightarrow_2_text_hcl"/>6.  $\text{H}_2 + \text{Cl}_2 \rightarrow 2\text{HCl}$<text:bookmark-end text:name="__RefHeading___text_h_2_text_cl_2_rightarrow_2_text_hcl_9"/><text:bookmark-end text:name="text_h_2_text_cl_2_rightarrow_2_text_hcl"/></text:h>
      <text:list text:style-name="List_20_1" text:continue-numbering="false">
        <text:list-item/>
      </text:list>
      <text:p text:style-name="Text_20_body"><text:span text:style-name="Strong_20_Emphasis">Hydrogène (H)</text:span>  : 2 à gauche
&lt;font inherit/ ;;inherit;;inherit&gt;&lt;/font&gt;
&lt;font inherit/ ;;inherit;;inherit&gt;&lt;/font&gt;  à droite. (OK)</text:p>
      <text:list text:style-name="List_20_1" text:continue-numbering="false">
        <text:list-item/>
      </text:list>
      <text:p text:style-name="Text_20_body"><text:span text:style-name="Strong_20_Emphasis">Chlore (Cl)</text:span>  : 2 à gauche
&lt;font inherit/ ;;inherit;;inherit&gt;&lt;/font&gt;
&lt;font inherit/ ;;inherit;;inherit&gt;&lt;/font&gt;  à droite. (OK)</text:p>
      <text:list text:style-name="List_20_1" text:continue-numbering="false">
        <text:list-item/>
      </text:list>
      <text:p text:style-name="Text_20_body"><text:span text:style-name="Strong_20_Emphasis">Résultat :</text:span>  ✅ <text:span text:style-name="Strong_20_Emphasis">ÉQUILIBRÉE</text:span></text:p>
      <text:p text:style-name="Horizontal_20_Line"/>
      <text:h text:style-name="Heading_20_3" text:outline-level="3"><text:bookmark-start text:name="__RefHeading___text_c_6_text_h_12_9_text_o_2_rightarrow_6_text_co_2_6_text_h_2_text_o_10"/><text:bookmark-start text:name="text_c_6_text_h_12_9_text_o_2_rightarrow_6_text_co_2_6_text_h_2_text_o"/>7.  $\text{C}_6\text{H}_{12} + 9\text{O}_2 \rightarrow 6\text{CO}_2 + 6\text{H}_2\text{O}$<text:bookmark-end text:name="__RefHeading___text_c_6_text_h_12_9_text_o_2_rightarrow_6_text_co_2_6_text_h_2_text_o_10"/><text:bookmark-end text:name="text_c_6_text_h_12_9_text_o_2_rightarrow_6_text_co_2_6_text_h_2_text_o"/></text:h>
      <text:list text:style-name="List_20_1" text:continue-numbering="false">
        <text:list-item/>
      </text:list>
      <text:p text:style-name="Text_20_body"><text:span text:style-name="Strong_20_Emphasis">Carbone (C)</text:span>  : 6 à gauche
&lt;font inherit/ ;;inherit;;inherit&gt;&lt;/font&gt;
&lt;font inherit/ ;;inherit;;inherit&gt;&lt;/font&gt;  à droite. (OK)</text:p>
      <text:list text:style-name="List_20_1" text:continue-numbering="false">
        <text:list-item/>
      </text:list>
      <text:p text:style-name="Text_20_body"><text:span text:style-name="Strong_20_Emphasis">Hydrogène (H)</text:span>  : 12 à gauche
&lt;font inherit/ ;;inherit;;inherit&gt;&lt;/font&gt;
&lt;font inherit/ ;;inherit;;inherit&gt;&lt;/font&gt;  à droite. (OK)</text:p>
      <text:list text:style-name="List_20_1" text:continue-numbering="false">
        <text:list-item/>
      </text:list>
      <text:p text:style-name="Text_20_body"><text:span text:style-name="Strong_20_Emphasis">Oxygène (O)</text:span>  :
&lt;font inherit/ ;;inherit;;inherit&gt;&lt;/font&gt;  à gauche
&lt;font inherit/ ;;inherit;;inherit&gt;&lt;/font&gt;  12 (dans CO) + 6 (dans HO) = 18 à droite. (OK)</text:p>
      <text:list text:style-name="List_20_1" text:continue-numbering="false">
        <text:list-item/>
      </text:list>
      <text:p text:style-name="Text_20_body"><text:span text:style-name="Strong_20_Emphasis">Résultat :</text:span>  ✅ <text:span text:style-name="Strong_20_Emphasis">ÉQUILIBRÉE</text:span></text:p>
      <text:p text:style-name="Horizontal_20_Line"/>
      <text:h text:style-name="Heading_20_3" text:outline-level="3"><text:bookmark-start text:name="__RefHeading___text_ch_3_text_cl_text_o_2_rightarrow_text_co_2_text_h_2_text_o_text_hcl_11"/><text:bookmark-start text:name="text_ch_3_text_cl_text_o_2_rightarrow_text_co_2_text_h_2_text_o_text_hcl"/>8.  $\text{CH}_3\text{Cl} + \text{O}_2 \rightarrow \text{CO}_2 + \text{H}_2\text{O} + \text{HCl}$<text:bookmark-end text:name="__RefHeading___text_ch_3_text_cl_text_o_2_rightarrow_text_co_2_text_h_2_text_o_text_hcl_11"/><text:bookmark-end text:name="text_ch_3_text_cl_text_o_2_rightarrow_text_co_2_text_h_2_text_o_text_hcl"/></text:h>
      <text:list text:style-name="List_20_1" text:continue-numbering="false">
        <text:list-item/>
      </text:list>
      <text:p text:style-name="Text_20_body"><text:span text:style-name="Strong_20_Emphasis">Carbone (C)</text:span>  : 1 à gauche
&lt;font inherit/ ;;inherit;;inherit&gt;&lt;/font&gt;  1 à droite. (OK)</text:p>
      <text:list text:style-name="List_20_1" text:continue-numbering="false">
        <text:list-item/>
      </text:list>
      <text:p text:style-name="Text_20_body"><text:span text:style-name="Strong_20_Emphasis">Hydrogène (H)</text:span>  : 3 à gauche
&lt;font inherit/ ;;inherit;;inherit&gt;&lt;/font&gt;  2 (dans HO) + 1 (dans HCl) = 3 à droite. (OK)</text:p>
      <text:list text:style-name="List_20_1" text:continue-numbering="false">
        <text:list-item/>
      </text:list>
      <text:p text:style-name="Text_20_body"><text:span text:style-name="Strong_20_Emphasis">Chlore (Cl)</text:span>  : 1 à gauche
&lt;font inherit/ ;;inherit;;inherit&gt;&lt;/font&gt;  1 à droite. (OK)</text:p>
      <text:list text:style-name="List_20_1" text:continue-numbering="false">
        <text:list-item/>
      </text:list>
      <text:p text:style-name="Text_20_body"><text:span text:style-name="Strong_20_Emphasis">Oxygène (O)</text:span>  : <text:span text:style-name="Strong_20_Emphasis">2</text:span>  à gauche
&lt;font inherit/ ;;inherit;;inherit&gt;&lt;/font&gt;  2 (dans CO) + 1 (dans HO) = <text:span text:style-name="Strong_20_Emphasis">3</text:span>  à droite. (PAS OK)</text:p>
      <text:list text:style-name="List_20_1" text:continue-numbering="false">
        <text:list-item/>
      </text:list>
      <text:p text:style-name="Text_20_body"><text:span text:style-name="Strong_20_Emphasis">Résultat :</text:span>  ❌ <text:span text:style-name="Strong_20_Emphasis">NON ÉQUILIBRÉE</text:span>  (Manque de l'oxygène à gauche).</text:p>
      <text:p text:style-name="Horizontal_20_Line"/>
      <text:h text:style-name="Heading_20_3" text:outline-level="3"><text:bookmark-start text:name="__RefHeading___text_nh_3_3_text_o_2_rightarrow_2_text_no_2_3_text_h_2_text_o_12"/><text:bookmark-start text:name="text_nh_3_3_text_o_2_rightarrow_2_text_no_2_3_text_h_2_text_o"/>9.  $2\text{NH}_3 + 3\text{O}_2 \rightarrow 2\text{NO}_2 + 3\text{H}_2\text{O}$<text:bookmark-end text:name="__RefHeading___text_nh_3_3_text_o_2_rightarrow_2_text_no_2_3_text_h_2_text_o_12"/><text:bookmark-end text:name="text_nh_3_3_text_o_2_rightarrow_2_text_no_2_3_text_h_2_text_o"/></text:h>
      <text:list text:style-name="List_20_1" text:continue-numbering="false">
        <text:list-item/>
      </text:list>
      <text:p text:style-name="Text_20_body"><text:span text:style-name="Strong_20_Emphasis">Azote (N)</text:span>  :
&lt;font inherit/ ;;inherit;;inherit&gt;&lt;/font&gt;  à gauche
&lt;font inherit/ ;;inherit;;inherit&gt;&lt;/font&gt;
&lt;font inherit/ ;;inherit;;inherit&gt;&lt;/font&gt;  à droite. (OK)</text:p>
      <text:list text:style-name="List_20_1" text:continue-numbering="false">
        <text:list-item/>
      </text:list>
      <text:p text:style-name="Text_20_body"><text:span text:style-name="Strong_20_Emphasis">Hydrogène (H)</text:span>  :
&lt;font inherit/ ;;inherit;;inherit&gt;&lt;/font&gt;  à gauche
&lt;font inherit/ ;;inherit;;inherit&gt;&lt;/font&gt;
&lt;font inherit/ ;;inherit;;inherit&gt;&lt;/font&gt;  à droite. (OK)</text:p>
      <text:list text:style-name="List_20_1" text:continue-numbering="false">
        <text:list-item/>
      </text:list>
      <text:p text:style-name="Text_20_body"><text:span text:style-name="Strong_20_Emphasis">Oxygène (O)</text:span>  :
&lt;font inherit/ ;;inherit;;inherit&gt;&lt;/font&gt;  à gauche
&lt;font inherit/ ;;inherit;;inherit&gt;&lt;/font&gt;  4 (dans NO) + 3 (dans HO) = <text:span text:style-name="Strong_20_Emphasis">7</text:span>  à droite. (PAS OK)</text:p>
      <text:list text:style-name="List_20_1" text:continue-numbering="false">
        <text:list-item/>
      </text:list>
      <text:p text:style-name="Text_20_body"><text:span text:style-name="Strong_20_Emphasis">Résultat :</text:span>  ❌ <text:span text:style-name="Strong_20_Emphasis">NON ÉQUILIBRÉE</text:span>  (Manque de l'oxygène à gauche).</text:p>
      <text:p text:style-name="Horizontal_20_Line"/>
      <text:h text:style-name="Heading_20_3" text:outline-level="3"><text:bookmark-start text:name="__RefHeading___text_c_2_text_h_5_text_oh_2_text_o_2_rightarrow_2_text_co_2_3_text_h_2_text_o_13"/><text:bookmark-start text:name="text_c_2_text_h_5_text_oh_2_text_o_2_rightarrow_2_text_co_2_3_text_h_2_text_o"/>10.  $\text{C}_2\text{H}_5\text{OH} + 2\text{O}_2 \rightarrow 2\text{CO}_2 + 3\text{H}_2\text{O}$<text:bookmark-end text:name="__RefHeading___text_c_2_text_h_5_text_oh_2_text_o_2_rightarrow_2_text_co_2_3_text_h_2_text_o_13"/><text:bookmark-end text:name="text_c_2_text_h_5_text_oh_2_text_o_2_rightarrow_2_text_co_2_3_text_h_2_text_o"/></text:h>
      <text:list text:style-name="List_20_1" text:continue-numbering="false">
        <text:list-item/>
      </text:list>
      <text:p text:style-name="Text_20_body"><text:span text:style-name="Strong_20_Emphasis">Carbone (C)</text:span>  : 2 à gauche
&lt;font inherit/ ;;inherit;;inherit&gt;&lt;/font&gt;
&lt;font inherit/ ;;inherit;;inherit&gt;&lt;/font&gt;  à droite. (OK)</text:p>
      <text:list text:style-name="List_20_1" text:continue-numbering="false">
        <text:list-item/>
      </text:list>
      <text:p text:style-name="Text_20_body"><text:span text:style-name="Strong_20_Emphasis">Hydrogène (H)</text:span>  : 5 + 1 = 6 à gauche
&lt;font inherit/ ;;inherit;;inherit&gt;&lt;/font&gt;
&lt;font inherit/ ;;inherit;;inherit&gt;&lt;/font&gt;  à droite. (OK)</text:p>
      <text:list text:style-name="List_20_1" text:continue-numbering="false">
        <text:list-item/>
      </text:list>
      <text:p text:style-name="Text_20_body"><text:span text:style-name="Strong_20_Emphasis">Oxygène (O)</text:span>  : 1 (dans l'alcool) + 4 (dans O) = <text:span text:style-name="Strong_20_Emphasis">5</text:span>  à gauche
&lt;font inherit/ ;;inherit;;inherit&gt;&lt;/font&gt;  4 (dans CO) + 3 (dans HO) = <text:span text:style-name="Strong_20_Emphasis">7</text:span>  à droite. (PAS OK)</text:p>
      <text:list text:style-name="List_20_1" text:continue-numbering="false">
        <text:list-item/>
      </text:list>
      <text:p text:style-name="Text_20_body"><text:span text:style-name="Strong_20_Emphasis">Résultat :</text:span>  ❌ <text:span text:style-name="Strong_20_Emphasis">NON ÉQUILIBRÉE</text:span>  (Manque de l'oxygène à gauche).
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35:06</meta:creation-date>
    <dc:creator>Generated</dc:creator>
    <dc:date>2026-09-02T00::35:06</dc:date>
    <dc:language>en-US</dc:language>
    <meta:editing-cycles>1</meta:editing-cycles>
    <meta:editing-duration>PT0S</meta:editing-duration>
    <dc:title>4eme20252026:seance_12</dc:title>
  </office:meta>
</office:document-meta>
</file>