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20252026:seance_17"/><text:bookmark-start text:name="__RefHeading___seance_17_1"/><text:bookmark-start text:name="seance_17"/>Séance 17<text:bookmark-end text:name="__RefHeading___seance_17_1"/><text:bookmark-end text:name="seance_17"/></text:h>
      <text:h text:style-name="Heading_20_2" text:outline-level="2"><text:bookmark-start text:name="__RefHeading___test_mecanique_5eme_2"/><text:bookmark-start text:name="test_mecanique_5eme"/>1. Test mécanique 5eme<text:bookmark-end text:name="__RefHeading___test_mecanique_5eme_2"/><text:bookmark-end text:name="test_mecanique_5eme"/></text:h>
      <text:h text:style-name="Heading_20_2" text:outline-level="2"><text:bookmark-start text:name="__RefHeading___retour_sur_le_tp_de_la_derniere_seance_3"/><text:bookmark-start text:name="retour_sur_le_tp_de_la_derniere_seance"/>2. Retour sur le TP de la dernière séance<text:bookmark-end text:name="__RefHeading___retour_sur_le_tp_de_la_derniere_seance_3"/><text:bookmark-end text:name="retour_sur_le_tp_de_la_derniere_seance"/></text:h>
      <text:p text:style-name="Text_20_body">Chronophotographie, mesure de vitesse avec la caméra</text:p>
      <text:h text:style-name="Heading_20_2" text:outline-level="2"><text:bookmark-start text:name="__RefHeading___lecon_chapitre_vi_reperage_de_mouvement_et_mesure_de_vitesse_4"/><text:bookmark-start text:name="lecon_chapitre_vi_reperage_de_mouvement_et_mesure_de_vitesse"/>3. Leçon Chapitre VI Repérage de mouvement et mesure de vitesse<text:bookmark-end text:name="__RefHeading___lecon_chapitre_vi_reperage_de_mouvement_et_mesure_de_vitesse_4"/><text:bookmark-end text:name="lecon_chapitre_vi_reperage_de_mouvement_et_mesure_de_vitesse"/></text:h>
      <text:p text:style-name="Text_20_body">https://nuage03.apps.education.fr/index.php/s/5nb9ZQ8AekFWmyX</text:p>
      <text:p text:style-name="Text_20_body">39bda124f619913aabf5e6e5ac4b6f34.png}}</text:p>
      <text:h text:style-name="Heading_20_2" text:outline-level="2"><text:bookmark-start text:name="__RefHeading___exercices_5"/><text:bookmark-start text:name="exercices"/>4 Exercices<text:bookmark-end text:name="__RefHeading___exercices_5"/><text:bookmark-end text:name="exercices"/></text:h>
      <text:p text:style-name="Text_20_body">343d59b480454ba1b5468d20fd0c0902.png}}</text:p>
      <text:p text:style-name="Text_20_body">ee0a56c1504c5db7800bc4b848637758.png}}</text:p>
      <text:p text:style-name="Text_20_body">726d12eda9012e2db3144bda2c0361a9.png}}</text:p>
      <text:p text:style-name="Text_20_body">af9cd9cc71b6650d6118ea3a1b405a03.png}}</text:p>
      <text:h text:style-name="Heading_20_2" text:outline-level="2"><text:bookmark-start text:name="__RefHeading___a_faire_pour_la_semaine_prochaine_6"/><text:bookmark-start text:name="a_faire_pour_la_semaine_prochaine"/>5. A faire pour la semaine prochaine<text:bookmark-end text:name="__RefHeading___a_faire_pour_la_semaine_prochaine_6"/><text:bookmark-end text:name="a_faire_pour_la_semaine_prochaine"/></text:h>
      <text:p text:style-name="Text_20_body">Test sur les vitesses. Il faut être capable de refaire les 7 calculs et savoir rédiger la réponse.</text:p>
      <text:p text:style-name="Text_20_body">Exercices en plus : Exercices v d 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0::35:06</meta:creation-date>
    <dc:creator>Generated</dc:creator>
    <dc:date>2026-09-02T00::35:06</dc:date>
    <dc:language>en-US</dc:language>
    <meta:editing-cycles>1</meta:editing-cycles>
    <meta:editing-duration>PT0S</meta:editing-duration>
    <dc:title>4eme20252026:seance_17</dc:title>
  </office:meta>
</office:document-meta>
</file>