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71e736cd45e7b351691fcff679a91a1.png"/>
  <manifest:file-entry manifest:media-type="image/png" manifest:full-path="Pictures/334442e7dd1d8fc919acb9167279391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20252026:seance_21"/><text:bookmark-start text:name="__RefHeading___seance_21_1"/><text:bookmark-start text:name="seance_21"/>Séance 21<text:bookmark-end text:name="__RefHeading___seance_21_1"/><text:bookmark-end text:name="seance_21"/></text:h>
      <text:h text:style-name="Heading_20_2" text:outline-level="2"><text:bookmark-start text:name="__RefHeading___correction_du_ds_2"/><text:bookmark-start text:name="correction_du_ds"/>1. Correction du DS<text:bookmark-end text:name="__RefHeading___correction_du_ds_2"/><text:bookmark-end text:name="correction_du_ds"/></text:h>
      <text:h text:style-name="Heading_20_2" text:outline-level="2"><text:bookmark-start text:name="__RefHeading___lecon_sur_les_interactions_3"/><text:bookmark-start text:name="lecon_sur_les_interactions"/>2. Leçon sur les interactions<text:bookmark-end text:name="__RefHeading___lecon_sur_les_interactions_3"/><text:bookmark-end text:name="lecon_sur_les_interactions"/></text:h>
      <text:p text:style-name="Text_20_body">https://nuage03.apps.education.fr/index.php/s/twHfo8r49yyaqm7</text:p>
      <text:p text:style-name="Text_20_body"><draw:frame draw:style-name="media" draw:name="0" text:anchor-type="as-char" draw:z-index="0" svg:width="22.38375cm" style:rel-width="100%" svg:height="16.404166666667cm" style:rel-height="scale"><draw:image xlink:href="Pictures/571e736cd45e7b351691fcff679a91a1.png" xlink:type="simple" xlink:show="embed" xlink:actuate="onLoad"/></draw:frame></text:p>
      <text:p text:style-name="Text_20_body"><draw:frame draw:style-name="media" draw:name="1" text:anchor-type="as-char" draw:z-index="1" svg:width="21.298958333333cm" style:rel-width="100%" svg:height="12.3825cm" style:rel-height="scale"><draw:image xlink:href="Pictures/334442e7dd1d8fc919acb9167279391f.png" xlink:type="simple" xlink:show="embed" xlink:actuate="onLoad"/></draw:frame></text:p>
      <text:h text:style-name="Heading_20_2" text:outline-level="2"><text:bookmark-start text:name="__RefHeading___exercices_4"/><text:bookmark-start text:name="exercices"/>3. Exercices<text:bookmark-end text:name="__RefHeading___exercices_4"/><text:bookmark-end text:name="exercices"/></text:h>
      <text:p text:style-name="Text_20_body">Reprendre les situations de 1 à 6 en :</text:p>
      <text:p text:style-name="Text_20_body">- dessinant le diagramme objet interaction</text:p>
      <text:p text:style-name="Text_20_body">- dessinant les forces</text:p>
      <text:p text:style-name="Text_20_body">La correction est dans ELEA. Ecrire cette correction dans le cahier côté exercice.</text:p>
      <text:h text:style-name="Heading_20_2" text:outline-level="2"><text:bookmark-start text:name="__RefHeading___a_faire_pour_la_semaine_prochaine_5"/><text:bookmark-start text:name="a_faire_pour_la_semaine_prochaine"/>4. A faire pour la semaine prochaine<text:bookmark-end text:name="__RefHeading___a_faire_pour_la_semaine_prochaine_5"/><text:bookmark-end text:name="a_faire_pour_la_semaine_prochaine"/></text:h>
      <text:p text:style-name="Text_20_body">Finir les DOI et les schémas avec les forces pour les situations de 1 à 7.</text:p>
      <text:p text:style-name="Text_20_body">Explication de ce qu'il faut faire en vidéo : https://podeduc.apps.education.fr/video/77879-explications-pour-les-doi-et-forces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2::07:09</meta:creation-date>
    <dc:creator>Generated</dc:creator>
    <dc:date>2026-09-01T22::07:09</dc:date>
    <dc:language>en-US</dc:language>
    <meta:editing-cycles>1</meta:editing-cycles>
    <meta:editing-duration>PT0S</meta:editing-duration>
    <dc:title>4eme20252026:seance_21</dc:title>
  </office:meta>
</office:document-meta>
</file>