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  <manifest:file-entry manifest:media-type="image/png" manifest:full-path="Pictures/88375a1a49f086cd3ca30b3029438563.png"/>
  <manifest:file-entry manifest:media-type="image/png" manifest:full-path="Pictures/854dc780f51c8cecd661ea4c314ba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b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p text:style-name="Text_20_body"><draw:frame draw:style-name="media" draw:name="5" text:anchor-type="as-char" draw:z-index="5" svg:width="20.346458333333cm" style:rel-width="100%" svg:height="25.135416666667cm" style:rel-height="scale"><draw:image xlink:href="Pictures/88375a1a49f086cd3ca30b3029438563.png" xlink:type="simple" xlink:show="embed" xlink:actuate="onLoad"/></draw:frame></text:p>
      <text:p text:style-name="Text_20_body"><draw:frame draw:style-name="media" draw:name="6" text:anchor-type="as-char" draw:z-index="6" svg:width="21.11375cm" style:rel-width="100%" svg:height="27.569583333333cm" style:rel-height="scale"><draw:image xlink:href="Pictures/854dc780f51c8cecd661ea4c314baac6.png" xlink:type="simple" xlink:show="embed" xlink:actuate="onLoad"/></draw:frame></text:p>
      <text:h text:style-name="Heading_20_2" text:outline-level="2"><text:bookmark-start text:name="__RefHeading___a_faire_pour_la_prochaine_fois_3"/><text:bookmark-start text:name="a_faire_pour_la_prochaine_fois"/>2. A faire pour la prochaine fois<text:bookmark-end text:name="__RefHeading___a_faire_pour_la_prochaine_fois_3"/><text:bookmark-end text:name="a_faire_pour_la_prochaine_fois"/></text:h>
      <text:p text:style-name="Text_20_body">Faire le travail en électricité sur ELEA (tension, intensité et adaptation)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5:57</meta:creation-date>
    <dc:creator>Generated</dc:creator>
    <dc:date>2026-09-01T17::45:57</dc:date>
    <dc:language>en-US</dc:language>
    <meta:editing-cycles>1</meta:editing-cycles>
    <meta:editing-duration>PT0S</meta:editing-duration>
    <dc:title>4eme20252026:seance_25b</dc:title>
  </office:meta>
</office:document-meta>
</file>