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5c"/><text:bookmark-start text:name="__RefHeading___seance_25_1"/><text:bookmark-start text:name="seance_25"/>Séance 25<text:bookmark-end text:name="__RefHeading___seance_25_1"/><text:bookmark-end text:name="seance_25"/></text:h>
      <text:h text:style-name="Heading_20_2" text:outline-level="2"><text:bookmark-start text:name="__RefHeading___chap_ix_la_tension_et_l_intensite_2"/><text:bookmark-start text:name="chap_ix_la_tension_et_l_intensite"/>1. Chap IX La tension et l'intensité<text:bookmark-end text:name="__RefHeading___chap_ix_la_tension_et_l_intensite_2"/><text:bookmark-end text:name="chap_ix_la_tension_et_l_intensite"/></text:h>
      <text:p text:style-name="Text_20_body">https://nuage03.apps.education.fr/index.php/s/qwYrXmncrQ8kRHt</text:p>
      <text:p text:style-name="Text_20_body">(pour compléter les valeurs, il faut aller sur ELEA)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22.5425cm" style:rel-width="100%" svg:height="9.286875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21.457708333333cm" style:rel-width="100%" svg:height="8.096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23.151041666667cm" style:rel-width="100%" svg:height="14.234583333333cm" style:rel-height="scale"><draw:image xlink:href="Pictures/156cdddca029d060fed71f56a71ae145.png" xlink:type="simple" xlink:show="embed" xlink:actuate="onLoad"/></draw:frame></text:p>
      <text:h text:style-name="Heading_20_2" text:outline-level="2"><text:bookmark-start text:name="__RefHeading___a_faire_pour_la_prochaine_fois_3"/><text:bookmark-start text:name="a_faire_pour_la_prochaine_fois"/>3. A faire pour la prochaine fois<text:bookmark-end text:name="__RefHeading___a_faire_pour_la_prochaine_fois_3"/><text:bookmark-end text:name="a_faire_pour_la_prochaine_fois"/></text:h>
      <text:p text:style-name="Text_20_body">Faire le travail en électricité sur ELEA :</text:p>
      <text:p text:style-name="Text_20_body">- révisions 5ème</text:p>
      <text:p text:style-name="Text_20_body">- 4ème Chap IX Tension et intensité</text:p>
      <text:p text:style-name="Text_20_body">- faire l'exercice 1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3:27</meta:creation-date>
    <dc:creator>Generated</dc:creator>
    <dc:date>2026-09-02T08::33:27</dc:date>
    <dc:language>en-US</dc:language>
    <meta:editing-cycles>1</meta:editing-cycles>
    <meta:editing-duration>PT0S</meta:editing-duration>
    <dc:title>4eme20252026:seance_25c</dc:title>
  </office:meta>
</office:document-meta>
</file>