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3e9105b46af93a89f4138377e9d252.png"/>
  <manifest:file-entry manifest:media-type="image/png" manifest:full-path="Pictures/1596a2d44189c01e2261b85bfeaffa4b.png"/>
  <manifest:file-entry manifest:media-type="image/png" manifest:full-path="Pictures/c57748ff4dce077ed8ade0fc6b7d52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6"/><text:bookmark-start text:name="__RefHeading___seance_6_1"/><text:bookmark-start text:name="seance_6"/>Séance 6<text:bookmark-end text:name="__RefHeading___seance_6_1"/><text:bookmark-end text:name="seance_6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https://nuage03.apps.education.fr/index.php/s/Q4F6MbbZXida2XL</text:p>
      <text:p text:style-name="Text_20_body">Exercice 1</text:p>
      <text:p text:style-name="Text_20_body"><draw:frame draw:style-name="media" draw:name="0" text:anchor-type="as-char" draw:z-index="0" svg:width="20.346458333333cm" style:rel-width="100%" svg:height="6.2970833333333cm" style:rel-height="scale"><draw:image xlink:href="Pictures/583e9105b46af93a89f4138377e9d252.png" xlink:type="simple" xlink:show="embed" xlink:actuate="onLoad"/></draw:frame></text:p>
      <text:p text:style-name="Text_20_body">Exercice 2</text:p>
      <text:p text:style-name="Text_20_body"><draw:frame draw:style-name="media" draw:name="1" text:anchor-type="as-char" draw:z-index="1" svg:width="21.616458333333cm" style:rel-width="100%" svg:height="5.159375cm" style:rel-height="scale"><draw:image xlink:href="Pictures/1596a2d44189c01e2261b85bfeaffa4b.png" xlink:type="simple" xlink:show="embed" xlink:actuate="onLoad"/></draw:frame></text:p>
      <text:h text:style-name="Heading_20_2" text:outline-level="2"><text:bookmark-start text:name="__RefHeading___tp_comment_identifier_le_dioxygene_3"/><text:bookmark-start text:name="tp_comment_identifier_le_dioxygene"/>2. TP comment identifier le dioxygène ?<text:bookmark-end text:name="__RefHeading___tp_comment_identifier_le_dioxygene_3"/><text:bookmark-end text:name="tp_comment_identifier_le_dioxygene"/></text:h>
      <text:p text:style-name="Text_20_body">Vous devez expliquer à quelqu'un comment on fait pour tester la présence de dioxygène dans un bocal.</text:p>
      <text:p text:style-name="Text_20_body">Pour identifier le dioxygène :</text:p>
      <text:p text:style-name="Text_20_body">- on allume une buchette</text:p>
      <text:p text:style-name="Text_20_body">- on obtient une braise</text:p>
      <text:p text:style-name="Text_20_body">- on éteint la flamme</text:p>
      <text:p text:style-name="Text_20_body">- on plonge la buchette dans le bocal</text:p>
      <text:p text:style-name="Text_20_body">- …</text:p>
      <text:p text:style-name="Text_20_body">Faire un ou plusieurs schémas pour expliquer comment vous procédez.</text:p>
      <text:p text:style-name="Text_20_body">Compléter avec quelques phrases.</text:p>
      <text:h text:style-name="Heading_20_2" text:outline-level="2"><text:bookmark-start text:name="__RefHeading___combustion_du_carbone_4"/><text:bookmark-start text:name="combustion_du_carbone"/>3. Combustion du carbone<text:bookmark-end text:name="__RefHeading___combustion_du_carbone_4"/><text:bookmark-end text:name="combustion_du_carbone"/></text:h>
      <text:p text:style-name="Text_20_body">https://nuage03.apps.education.fr/index.php/s/23YGKMxaw7cqdqs</text:p>
      <text:p text:style-name="Text_20_body"><draw:frame draw:style-name="media" draw:name="2" text:anchor-type="as-char" draw:z-index="2" svg:width="23.8125cm" style:rel-width="100%" svg:height="21.695833333333cm" style:rel-height="scale"><draw:image xlink:href="Pictures/c57748ff4dce077ed8ade0fc6b7d52a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34:56</meta:creation-date>
    <dc:creator>Generated</dc:creator>
    <dc:date>2026-09-02T01::34:56</dc:date>
    <dc:language>en-US</dc:language>
    <meta:editing-cycles>1</meta:editing-cycles>
    <meta:editing-duration>PT0S</meta:editing-duration>
    <dc:title>4eme20252026:seance_6</dc:title>
  </office:meta>
</office:document-meta>
</file>