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68d02038dfa607122ad9ea204c5bf66.png"/>
  <manifest:file-entry manifest:media-type="image/png" manifest:full-path="Pictures/08379be97e50c3299af25a81eea5f9c8.png"/>
  <manifest:file-entry manifest:media-type="image/png" manifest:full-path="Pictures/ed07cf7d84952c5cbe041b386a6aa43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20252026:seance_8"/><text:bookmark-start text:name="__RefHeading___seance_8_1"/><text:bookmark-start text:name="seance_8"/>Séance 8<text:bookmark-end text:name="__RefHeading___seance_8_1"/><text:bookmark-end text:name="seance_8"/></text:h>
      <text:h text:style-name="Heading_20_2" text:outline-level="2"><text:bookmark-start text:name="__RefHeading___ds_2"/><text:bookmark-start text:name="ds"/>1. DS<text:bookmark-end text:name="__RefHeading___ds_2"/><text:bookmark-end text:name="ds"/></text:h>
      <text:h text:style-name="Heading_20_2" text:outline-level="2"><text:bookmark-start text:name="__RefHeading___lecon_3"/><text:bookmark-start text:name="lecon"/>2. Leçon<text:bookmark-end text:name="__RefHeading___lecon_3"/><text:bookmark-end text:name="lecon"/></text:h>
      <text:p text:style-name="Text_20_body">https://nuage03.apps.education.fr/index.php/s/SCqXQWaAR9a2pBt</text:p>
      <text:p text:style-name="Text_20_body"><draw:frame draw:style-name="media" draw:name="0" text:anchor-type="as-char" draw:z-index="0" svg:width="23.230416666667cm" style:rel-width="100%" svg:height="15.954375cm" style:rel-height="scale"><draw:image xlink:href="Pictures/668d02038dfa607122ad9ea204c5bf66.png" xlink:type="simple" xlink:show="embed" xlink:actuate="onLoad"/></draw:frame></text:p>
      <text:p text:style-name="Text_20_body"><draw:frame draw:style-name="media" draw:name="1" text:anchor-type="as-char" draw:z-index="1" svg:width="23.389166666667cm" style:rel-width="100%" svg:height="6.7733333333333cm" style:rel-height="scale"><draw:image xlink:href="Pictures/08379be97e50c3299af25a81eea5f9c8.png" xlink:type="simple" xlink:show="embed" xlink:actuate="onLoad"/></draw:frame></text:p>
      <text:p text:style-name="Text_20_body">https://podeduc.apps.education.fr/video/40460-test-de-ph-sur-pate-de-ciment/</text:p>
      <text:p text:style-name="Text_20_body">https://podeduc.apps.education.fr/video/65762-5eme-chimie-acidification-par-le-dioxyde-de-carbone/</text:p>
      <text:h text:style-name="Heading_20_2" text:outline-level="2"><text:bookmark-start text:name="__RefHeading___a_faire_pour_la_prochaine_fois_4"/><text:bookmark-start text:name="a_faire_pour_la_prochaine_fois"/>3. A faire pour la prochaine fois<text:bookmark-end text:name="__RefHeading___a_faire_pour_la_prochaine_fois_4"/><text:bookmark-end text:name="a_faire_pour_la_prochaine_fois"/></text:h>
      <text:p text:style-name="Text_20_body"><draw:frame draw:style-name="media" draw:name="2" text:anchor-type="as-char" draw:z-index="2" svg:width="23.33625cm" style:rel-width="100%" svg:height="10.424583333333cm" style:rel-height="scale"><draw:image xlink:href="Pictures/ed07cf7d84952c5cbe041b386a6aa43c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4::05:11</meta:creation-date>
    <dc:creator>Generated</dc:creator>
    <dc:date>2026-09-02T14::05:11</dc:date>
    <dc:language>en-US</dc:language>
    <meta:editing-cycles>1</meta:editing-cycles>
    <meta:editing-duration>PT0S</meta:editing-duration>
    <dc:title>4eme20252026:seance_8</dc:title>
  </office:meta>
</office:document-meta>
</file>