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f57652f8c7cc30d747ec836cfe43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1. Lors de la combustion, il se forme (c'est un produit) de l'eau sous forme de vapeur. Cette vapeur se refroidit et vient se déposer sur les vitres sous forme liquide.</text:p>
      <text:p text:style-name="Text_20_body">2. butane + dioxygène → dioxyde de carbone + eau</text:p>
      <text:p text:style-name="Text_20_body">3. Aérer - Entretenir le matériel où la combustion a lieu (chauffe-eau, chaudière…) - respecter le monde d'emploi</text:p>
      <text:h text:style-name="Heading_20_2" text:outline-level="2"><text:bookmark-start text:name="__RefHeading___protoxyde_d_azote_3"/><text:bookmark-start text:name="protoxyde_d_azote"/>2. Protoxyde d'azote<text:bookmark-end text:name="__RefHeading___protoxyde_d_azote_3"/><text:bookmark-end text:name="protoxyde_d_azote"/></text:h>
      <text:p text:style-name="Text_20_body">Les dangers</text:p>
      <text:h text:style-name="Heading_20_2" text:outline-level="2"><text:bookmark-start text:name="__RefHeading___suite_et_fin_de_la_lecon_4"/><text:bookmark-start text:name="suite_et_fin_de_la_lecon"/>2. suite et fin de la leçon<text:bookmark-end text:name="__RefHeading___suite_et_fin_de_la_lecon_4"/><text:bookmark-end text:name="suite_et_fin_de_la_lecon"/></text:h>
      <text:p text:style-name="Text_20_body">https://nuage03.apps.education.fr/index.php/s/FH4EicqJTL3QRSk</text:p>
      <text:p text:style-name="Text_20_body"><draw:frame draw:style-name="media" draw:name="0" text:anchor-type="as-char" draw:z-index="0" svg:width="23.362708333333cm" style:rel-width="100%" svg:height="21.722291666667cm" style:rel-height="scale"><draw:image xlink:href="Pictures/14f57652f8c7cc30d747ec836cfe43c6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8:08</meta:creation-date>
    <dc:creator>Generated</dc:creator>
    <dc:date>2026-09-02T05::28:08</dc:date>
    <dc:language>en-US</dc:language>
    <meta:editing-cycles>1</meta:editing-cycles>
    <meta:editing-duration>PT0S</meta:editing-duration>
    <dc:title>4eme20252026:seance_9</dc:title>
  </office:meta>
</office:document-meta>
</file>