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0ab06b8e5662816c5ea024f8ad79a4.png"/>
  <manifest:file-entry manifest:media-type="image/png" manifest:full-path="Pictures/f74703c92c463904f06b32b59b38e325.png"/>
  <manifest:file-entry manifest:media-type="image/png" manifest:full-path="Pictures/96746fa7b35f94b6bef526944377a9c0.png"/>
  <manifest:file-entry manifest:media-type="image/png" manifest:full-path="Pictures/4f435cd5c7e264127f1ddf3eaaf7c380.png"/>
  <manifest:file-entry manifest:media-type="image/png" manifest:full-path="Pictures/710f3f0bf164abca9e004de8cf524a5b.png"/>
  <manifest:file-entry manifest:media-type="image/png" manifest:full-path="Pictures/12c0538e9df29594ef9a80858cfe3b06.png"/>
  <manifest:file-entry manifest:media-type="image/png" manifest:full-path="Pictures/a325e2259e07d9b7e56692f23e89fa03.png"/>
  <manifest:file-entry manifest:media-type="image/png" manifest:full-path="Pictures/b6e9415976a3f12f07044bbe4e606cf2.png"/>
  <manifest:file-entry manifest:media-type="image/png" manifest:full-path="Pictures/261f8f65bb42148846eee9543c454138.png"/>
  <manifest:file-entry manifest:media-type="image/png" manifest:full-path="Pictures/3ad69fb0b94ad03706e7ed7fcb56f801.png"/>
  <manifest:file-entry manifest:media-type="image/png" manifest:full-path="Pictures/16b68da32f4ac9907e2d679667d81f68.png"/>
  <manifest:file-entry manifest:media-type="image/png" manifest:full-path="Pictures/02c661ce8ab6cd4308b677b6c3e05e2a.png"/>
  <manifest:file-entry manifest:media-type="image/png" manifest:full-path="Pictures/ed27fc45cbb07012f4c394c10e60ebad.png"/>
  <manifest:file-entry manifest:media-type="image/png" manifest:full-path="Pictures/f68af7f388de385dc9e3b3d0326cc6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0_10_23"/><text:bookmark-start text:name="__RefHeading___NoTitle_1"/><text:bookmark-start text:name="section"/>10/10/23<text:bookmark-end text:name="__RefHeading___NoTitle_1"/><text:bookmark-end text:name="section"/></text:h>
      <text:h text:style-name="Heading_20_2" text:outline-level="2"><text:bookmark-start text:name="__RefHeading___correction_activite_p_140_2"/><text:bookmark-start text:name="correction_activite_p_140"/>1. Correction activité p 140<text:bookmark-end text:name="__RefHeading___correction_activite_p_140_2"/><text:bookmark-end text:name="correction_activite_p_140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a lampe brille dans les circuits 1 et 3</text:p><text:p text:style-name="Text_20_body">2. La lampe brille quand l'interrupteur est fermé</text:p><text:p text:style-name="Text_20_body">La lampe ne brille pas quand il est ouvert.</text:p><text:p text:style-name="Text_20_body">3. <draw:frame draw:style-name="media" draw:name="0" text:anchor-type="as-char" draw:z-index="0" svg:width="11.853333333333cm" svg:height="3.4660416666667cm"><draw:image xlink:href="Pictures/a50ab06b8e5662816c5ea024f8ad79a4.png" xlink:type="simple" xlink:show="embed" xlink:actuate="onLoad"/></draw:frame></text:p><text:p text:style-name="Text_20_body">4.</text:p><table:table table:style-name="Table"><table:table-column/><table:table-column/><table:table-row><table:table-cell office:value-type="string" table:style-name="tablecell"><text:p text:style-name="tablealignleft">Générateur</text:p></table:table-cell><table:table-cell office:value-type="string" table:style-name="tablecell"><text:p text:style-name="tablealignleft">Récepteur</text:p></table:table-cell></table:table-row><table:table-row><table:table-cell office:value-type="string" table:style-name="tablecell"><text:p text:style-name="tablealignleft">Pile</text:p></table:table-cell><table:table-cell office:value-type="string" table:style-name="tablecell"><text:p text:style-name="tablealignleft">Lampe <text:line-break/>Moteur</text:p></table:table-cell></table:table-row></table:table><text:p text:style-name="Text_20_body">5. Pour qu'il y ait un courant électrique, il faut :</text:p><text:p text:style-name="Text_20_body">- un générateur ou une pile</text:p><text:p text:style-name="Text_20_body">- un circuit fermé</text:p></table:table-cell></table:table-row></table:table></draw:text-box></draw:frame></text:p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II. Qu'est-ce qu'un circuit électrique ?</text:span></text:p><text:p text:style-name="Text_20_body">Un générateur est nécessaire pour qu'une lampe brille (et pour qu'un moteur tourne).</text:p><text:p text:style-name="Text_20_body">Un générateur transfère de l'énergie électrique à une lampe (ou à un moteur) qui la convertit en d'autres formes (énergie lumineuse pour la lampe).</text:p><text:p text:style-name="Text_20_body"><draw:frame draw:style-name="media" draw:name="1" text:anchor-type="as-char" draw:z-index="1" svg:width="10.4775cm" svg:height="4.0745833333333cm"><draw:image xlink:href="Pictures/f74703c92c463904f06b32b59b38e325.png" xlink:type="simple" xlink:show="embed" xlink:actuate="onLoad"/></draw:frame></text:p><text:p text:style-name="Text_20_body">L'interrupteur commande le passage du courant.</text:p><text:p text:style-name="Text_20_body">Quand l'interrupteur est <text:span text:style-name="Strong_20_Emphasis">fermé</text:span>, le circuit est fermé et le courant circule dans le circuit : il y a transfert d'énergie.</text:p><text:p text:style-name="Text_20_body">Quand l'interrupteur est <text:span text:style-name="Strong_20_Emphasis">ouvert</text:span>, le circuit est ouvert et le courant ne circule pas dans le circuit : il n'y a pas transfert d'énergie.</text:p><text:p text:style-name="Text_20_body">Les bornes de la lampe doivent être reliées aux bornes du générateur pour qu'elle puisse briller (directement ou par l'intermédiaire de fils).</text:p><table:table table:style-name="Table"><table:table-column/><table:table-column/><table:table-row><table:table-cell office:value-type="string" table:style-name="tablecell"><text:p text:style-name="tablealignleft"> <text:line-break/> <text:line-break/><draw:frame draw:style-name="media" draw:name="2" text:anchor-type="as-char" draw:z-index="2" svg:width="6.6939583333333cm" style:rel-width="100%" svg:height="4.8947916666667cm" style:rel-height="scale"><draw:image xlink:href="Pictures/96746fa7b35f94b6bef526944377a9c0.png" xlink:type="simple" xlink:show="embed" xlink:actuate="onLoad"/></draw:frame> <text:line-break/> <text:line-break/>la lampe brille <text:line-break/><draw:frame draw:style-name="media" draw:name="3" text:anchor-type="as-char" draw:z-index="3" svg:width="8.810625cm" style:rel-width="100%" svg:height="6.9320833333333cm" style:rel-height="scale"><draw:image xlink:href="Pictures/4f435cd5c7e264127f1ddf3eaaf7c380.png" xlink:type="simple" xlink:show="embed" xlink:actuate="onLoad"/></draw:frame></text:p></table:table-cell><table:table-cell office:value-type="string" table:style-name="tablecell"><text:p text:style-name="tablealignleft"> <text:line-break/> <text:line-break/><draw:frame draw:style-name="media" draw:name="4" text:anchor-type="as-char" draw:z-index="4" svg:width="6.6939583333333cm" style:rel-width="100%" svg:height="4.8947916666667cm" style:rel-height="scale"><draw:image xlink:href="Pictures/710f3f0bf164abca9e004de8cf524a5b.png" xlink:type="simple" xlink:show="embed" xlink:actuate="onLoad"/></draw:frame> <text:line-break/> <text:line-break/>la lampe ne brille pas <text:line-break/><draw:frame draw:style-name="media" draw:name="5" text:anchor-type="as-char" draw:z-index="5" svg:width="8.89cm" style:rel-width="100%" svg:height="6.985cm" style:rel-height="scale"><draw:image xlink:href="Pictures/12c0538e9df29594ef9a80858cfe3b06.png" xlink:type="simple" xlink:show="embed" xlink:actuate="onLoad"/></draw:frame></text:p></table:table-cell></table:table-row></table:table><text:p text:style-name="Text_20_body">Un circuit électrique comporte plusieurs dipôles . Ils se branchent par leurs bornes. Ils forment une boucle.</text:p><text:p text:style-name="Text_20_body"><draw:frame draw:style-name="media" draw:name="6" text:anchor-type="as-char" draw:z-index="6" svg:width="8.969375cm" style:rel-width="100%" svg:height="7.0114583333333cm" style:rel-height="scale"><draw:image xlink:href="Pictures/a325e2259e07d9b7e56692f23e89fa03.png" xlink:type="simple" xlink:show="embed" xlink:actuate="onLoad"/></draw:frame></text:p><text:p text:style-name="Text_20_body">En rouge : boucle de courant.</text:p><text:p text:style-name="Text_20_body"><text:span text:style-name="Strong_20_Emphasis">III. Le court circuit d'un générateur</text:span></text:p><text:p text:style-name="Text_20_body">Avant le court-circuit :</text:p><text:p text:style-name="Text_20_body"><draw:frame draw:style-name="media" draw:name="7" text:anchor-type="as-char" draw:z-index="7" svg:width="6.6939583333333cm" style:rel-width="100%" svg:height="4.8947916666667cm" style:rel-height="scale"><draw:image xlink:href="Pictures/b6e9415976a3f12f07044bbe4e606cf2.png" xlink:type="simple" xlink:show="embed" xlink:actuate="onLoad"/></draw:frame></text:p><text:p text:style-name="Text_20_body">Après, la lampe ne brille plus :</text:p><text:p text:style-name="Text_20_body"><draw:frame draw:style-name="media" draw:name="8" text:anchor-type="as-char" draw:z-index="8" svg:width="7.4877083333333cm" style:rel-width="100%" svg:height="5.2122916666667cm" style:rel-height="scale"><draw:image xlink:href="Pictures/261f8f65bb42148846eee9543c454138.png" xlink:type="simple" xlink:show="embed" xlink:actuate="onLoad"/></draw:frame></text:p><text:p text:style-name="Text_20_body"><draw:frame draw:style-name="media" draw:name="9" text:anchor-type="as-char" draw:z-index="9" svg:width="11.668125cm" svg:height="13.335cm"><draw:image xlink:href="Pictures/3ad69fb0b94ad03706e7ed7fcb56f801.png" xlink:type="simple" xlink:show="embed" xlink:actuate="onLoad"/></draw:frame></text:p><text:p text:style-name="Text_20_body">Un générateur est mis en court-circuit lorsque ses bornes sont reliées par un fil de connexion.</text:p><text:p text:style-name="Text_20_body">Un générateur ne doit jamais être mis en court-circuit, car l'échauffement des fils de connexion peut entraîner un incendie.</text:p><text:p text:style-name="Text_20_body">Un fusible permet de protéger un circuit. Il ouvre le circuit en fondant si le courant devient trop important.</text:p><table:table table:style-name="Table"><table:table-column/><table:table-column/><table:table-row><table:table-cell office:value-type="string" table:style-name="tablecell"><text:p text:style-name="tablealignleft"><draw:frame draw:style-name="media" draw:name="10" text:anchor-type="as-char" draw:z-index="10" svg:width="7.0114583333333cm" style:rel-width="100%" svg:height="6.2970833333333cm" style:rel-height="scale"><draw:image xlink:href="Pictures/16b68da32f4ac9907e2d679667d81f68.png" xlink:type="simple" xlink:show="embed" xlink:actuate="onLoad"/></draw:frame></text:p></table:table-cell><table:table-cell office:value-type="string" table:style-name="tablecell"><text:p text:style-name="tablealignleft"><draw:frame draw:style-name="media" draw:name="11" text:anchor-type="as-char" draw:z-index="11" svg:width="7.0114583333333cm" style:rel-width="100%" svg:height="6.2970833333333cm" style:rel-height="scale"><draw:image xlink:href="Pictures/02c661ce8ab6cd4308b677b6c3e05e2a.png" xlink:type="simple" xlink:show="embed" xlink:actuate="onLoad"/></draw:frame></text:p></table:table-cell></table:table-row><table:table-row><table:table-cell office:value-type="string" table:style-name="tablecell"><text:p text:style-name="tablealignleft"><draw:frame draw:style-name="media" draw:name="12" text:anchor-type="as-char" draw:z-index="12" svg:width="11.535833333333cm" svg:height="13.123333333333cm"><draw:image xlink:href="Pictures/ed27fc45cbb07012f4c394c10e60ebad.png" xlink:type="simple" xlink:show="embed" xlink:actuate="onLoad"/></draw:frame></text:p></table:table-cell><table:table-cell office:value-type="string" table:style-name="tablecell"><text:p text:style-name="tablealignleft"><draw:frame draw:style-name="media" draw:name="13" text:anchor-type="as-char" draw:z-index="13" svg:width="11.615208333333cm" svg:height="13.229166666667cm"><draw:image xlink:href="Pictures/f68af7f388de385dc9e3b3d0326cc67e.png" xlink:type="simple" xlink:show="embed" xlink:actuate="onLoad"/></draw:frame></text:p></table:table-cell></table:table-row></table:table><text:p text:style-name="Text_20_body"><text:span text:style-name="Strong_20_Emphasis">IV. Et la prise électrique dans tout ça ?</text:span></text:p><text:p text:style-name="Text_20_body">Une prise électrique est un générateur très dangereux et il y a risque d'électrocution.</text:p></table:table-cell></table:table-row></table:table></draw:text-box></draw:frame>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Ex 15 p 151</text:p>
      <text:p text:style-name="Text_20_body">Devoir surveillé (DS) Revoir la leçon et les 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6:50</meta:creation-date>
    <dc:creator>Generated</dc:creator>
    <dc:date>2026-09-02T06::16:50</dc:date>
    <dc:language>en-US</dc:language>
    <meta:editing-cycles>1</meta:editing-cycles>
    <meta:editing-duration>PT0S</meta:editing-duration>
    <dc:title>5eme:2023-2024:10_10_23</dc:title>
  </office:meta>
</office:document-meta>
</file>