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e8c93eaffcf1bc304ed4a742d853dc.png"/>
  <manifest:file-entry manifest:media-type="image/png" manifest:full-path="Pictures/5ea23ac0a76ed39d732f07e2e8771403.png"/>
  <manifest:file-entry manifest:media-type="image/png" manifest:full-path="Pictures/38fea98a6a3b7168b5802b5842c49140.png"/>
  <manifest:file-entry manifest:media-type="image/png" manifest:full-path="Pictures/7f1cf16f690d4ec455ff2523c024835d.png"/>
  <manifest:file-entry manifest:media-type="image/png" manifest:full-path="Pictures/6dcc86580f46f25c9986518b07c4f6ff.png"/>
  <manifest:file-entry manifest:media-type="image/png" manifest:full-path="Pictures/bdfc8de82e746c6152a1385826f138ae.png"/>
  <manifest:file-entry manifest:media-type="image/png" manifest:full-path="Pictures/0f4a226065c7875bfbbd95220a19ac2f.png"/>
  <manifest:file-entry manifest:media-type="image/png" manifest:full-path="Pictures/f2cc18eef22988cdc1731d13127dcb8a.png"/>
  <manifest:file-entry manifest:media-type="image/png" manifest:full-path="Pictures/87246e3d56cb96d39c54c9bb2d0e3998.png"/>
  <manifest:file-entry manifest:media-type="image/png" manifest:full-path="Pictures/0a1288bf17dea72bb1a4eaa566d34aa7.png"/>
  <manifest:file-entry manifest:media-type="image/png" manifest:full-path="Pictures/5794fccf99639eb2e62abe9209966824.png"/>
  <manifest:file-entry manifest:media-type="image/png" manifest:full-path="Pictures/25b873227f20adc46892c493ed00dec9.png"/>
  <manifest:file-entry manifest:media-type="image/png" manifest:full-path="Pictures/0c4d165f888c3aa98cf104f82452e85f.png"/>
  <manifest:file-entry manifest:media-type="image/png" manifest:full-path="Pictures/dea0f631aa7c8f718d65fbfde3d5af21.png"/>
  <manifest:file-entry manifest:media-type="image/png" manifest:full-path="Pictures/750a274c3ad21d0d0c285342ad46e3fb.png"/>
  <manifest:file-entry manifest:media-type="image/png" manifest:full-path="Pictures/c2e20fe512bc0d51f3a7f11ee404b7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12_12_23"/><text:bookmark-start text:name="__RefHeading___NoTitle_1"/><text:bookmark-start text:name="section"/>12/12/2023<text:bookmark-end text:name="__RefHeading___NoTitle_1"/><text:bookmark-end text:name="section"/></text:h>
      <text:h text:style-name="Heading_20_2" text:outline-level="2"><text:bookmark-start text:name="__RefHeading___exercice_2"/><text:bookmark-start text:name="exercice"/>1. Exercice<text:bookmark-end text:name="__RefHeading___exercice_2"/><text:bookmark-end text:name="exercice"/></text:h>
      <text:p text:style-name="Text_20_body"><draw:frame draw:style-name="media" draw:name="0" text:anchor-type="as-char" draw:z-index="0" svg:width="17.488958333333cm" style:rel-width="100%" svg:height="9.5779166666667cm" style:rel-height="scale"><draw:image xlink:href="Pictures/74e8c93eaffcf1bc304ed4a742d853dc.png" xlink:type="simple" xlink:show="embed" xlink:actuate="onLoad"/></draw:frame></text:p>
      <text:p text:style-name="Text_20_body"><draw:frame draw:style-name="media" draw:name="1" text:anchor-type="as-char" draw:z-index="1" svg:width="24.579791666667cm" style:rel-width="100%" svg:height="12.54125cm" style:rel-height="scale"><draw:image xlink:href="Pictures/5ea23ac0a76ed39d732f07e2e8771403.png" xlink:type="simple" xlink:show="embed" xlink:actuate="onLoad"/></draw:frame></text:p>
      <text:p text:style-name="Text_20_body"><draw:frame draw:style-name="media" draw:name="2" text:anchor-type="as-char" draw:z-index="2" svg:width="16.483541666667cm" svg:height="12.461875cm"><draw:image xlink:href="Pictures/38fea98a6a3b7168b5802b5842c49140.png" xlink:type="simple" xlink:show="embed" xlink:actuate="onLoad"/></draw:frame></text:p>
      <text:p text:style-name="Text_20_body"><draw:frame draw:style-name="media" draw:name="3" text:anchor-type="as-char" draw:z-index="3" svg:width="18.811875cm" style:rel-width="100%" svg:height="11.959166666667cm" style:rel-height="scale"><draw:image xlink:href="Pictures/7f1cf16f690d4ec455ff2523c024835d.png" xlink:type="simple" xlink:show="embed" xlink:actuate="onLoad"/></draw:frame></text:p>
      <text:p text:style-name="Text_20_body"><draw:frame draw:style-name="media" draw:name="4" text:anchor-type="as-char" draw:z-index="4" svg:width="26.564166666667cm" style:rel-width="100%" svg:height="7.5670833333333cm" style:rel-height="scale"><draw:image xlink:href="Pictures/6dcc86580f46f25c9986518b07c4f6ff.png" xlink:type="simple" xlink:show="embed" xlink:actuate="onLoad"/></draw:frame></text:p>
      <text:p text:style-name="Text_20_body"><draw:frame draw:style-name="media" draw:name="5" text:anchor-type="as-char" draw:z-index="5" svg:width="19.499791666667cm" style:rel-width="100%" svg:height="8.09625cm" style:rel-height="scale"><draw:image xlink:href="Pictures/bdfc8de82e746c6152a1385826f138ae.png" xlink:type="simple" xlink:show="embed" xlink:actuate="onLoad"/></draw:frame></text:p>
      <text:p text:style-name="Text_20_body"><draw:frame draw:style-name="media" draw:name="6" text:anchor-type="as-char" draw:z-index="6" svg:width="24.553333333333cm" style:rel-width="100%" svg:height="7.4877083333333cm" style:rel-height="scale"><draw:image xlink:href="Pictures/0f4a226065c7875bfbbd95220a19ac2f.png" xlink:type="simple" xlink:show="embed" xlink:actuate="onLoad"/></draw:frame></text:p>
      <text:p text:style-name="Text_20_body"><draw:frame draw:style-name="media" draw:name="7" text:anchor-type="as-char" draw:z-index="7" svg:width="22.648333333333cm" style:rel-width="100%" svg:height="7.62cm" style:rel-height="scale"><draw:image xlink:href="Pictures/f2cc18eef22988cdc1731d13127dcb8a.png" xlink:type="simple" xlink:show="embed" xlink:actuate="onLoad"/></draw:frame></text:p>
      <text:p text:style-name="Text_20_body"><draw:frame draw:style-name="media" draw:name="8" text:anchor-type="as-char" draw:z-index="8" svg:width="18.018125cm" style:rel-width="100%" svg:height="9.8954166666667cm" style:rel-height="scale"><draw:image xlink:href="Pictures/87246e3d56cb96d39c54c9bb2d0e3998.png" xlink:type="simple" xlink:show="embed" xlink:actuate="onLoad"/></draw:frame></text:p>
      <text:p text:style-name="Text_20_body"><draw:frame draw:style-name="media" draw:name="9" text:anchor-type="as-char" draw:z-index="9" svg:width="24.156458333333cm" style:rel-width="100%" svg:height="9.1810416666667cm" style:rel-height="scale"><draw:image xlink:href="Pictures/0a1288bf17dea72bb1a4eaa566d34aa7.png" xlink:type="simple" xlink:show="embed" xlink:actuate="onLoad"/></draw:frame></text:p>
      <text:p text:style-name="Text_20_body"><draw:frame draw:style-name="media" draw:name="10" text:anchor-type="as-char" draw:z-index="10" svg:width="28.389791666667cm" style:rel-width="100%" svg:height="10.742083333333cm" style:rel-height="scale"><draw:image xlink:href="Pictures/5794fccf99639eb2e62abe9209966824.png" xlink:type="simple" xlink:show="embed" xlink:actuate="onLoad"/></draw:frame></text:p>
      <text:p text:style-name="Text_20_body"><draw:frame draw:style-name="media" draw:name="11" text:anchor-type="as-char" draw:z-index="11" svg:width="23.151041666667cm" style:rel-width="100%" svg:height="10.95375cm" style:rel-height="scale"><draw:image xlink:href="Pictures/25b873227f20adc46892c493ed00dec9.png" xlink:type="simple" xlink:show="embed" xlink:actuate="onLoad"/></draw:frame></text:p>
      <text:h text:style-name="Heading_20_2" text:outline-level="2"><text:bookmark-start text:name="__RefHeading___tp_lecon_serie_derivation_3"/><text:bookmark-start text:name="tp_lecon_serie_derivation"/>2. TP leçon série dérivation<text:bookmark-end text:name="__RefHeading___tp_lecon_serie_derivation_3"/><text:bookmark-end text:name="tp_lecon_serie_derivati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X : Série / Dérivation</text:span></text:p><text:p text:style-name="Text_20_body"><text:span text:style-name="Strong_20_Emphasis">I. Circuit en série</text:span></text:p><text:p text:style-name="Text_20_body">Des dipôles sont branchés en <text:span text:style-name="Strong_20_Emphasis">série</text:span> s’ils sont branchés <text:span text:style-name="Strong_20_Emphasis">les uns à la suite des autres</text:span>.</text:p><text:p text:style-name="Text_20_body"><draw:frame draw:style-name="media" draw:name="12" text:anchor-type="as-char" draw:z-index="12" svg:width="6.19125cm" style:rel-width="100%" svg:height="2.69875cm" style:rel-height="scale"><draw:image xlink:href="Pictures/0c4d165f888c3aa98cf104f82452e85f.png" xlink:type="simple" xlink:show="embed" xlink:actuate="onLoad"/></draw:frame></text:p><text:p text:style-name="Text_20_body">Dans un <text:span text:style-name="Strong_20_Emphasis">circuit en série</text:span> on ne voit qu’une seule ** boucle** .</text:p><text:p text:style-name="Text_20_body">Si on <text:span text:style-name="Strong_20_Emphasis">dévisse</text:span> une lampe, l'autre s’éteint aussi. Dans un circuit série si un des dipôles tombe en panne les autres ne peuvent plus fonctionner.</text:p><text:p text:style-name="Text_20_body"><draw:frame draw:style-name="media" draw:name="13" text:anchor-type="as-char" draw:z-index="13" svg:width="6.19125cm" style:rel-width="100%" svg:height="2.69875cm" style:rel-height="scale"><draw:image xlink:href="Pictures/dea0f631aa7c8f718d65fbfde3d5af21.png" xlink:type="simple" xlink:show="embed" xlink:actuate="onLoad"/></draw:frame></text:p><text:p text:style-name="Text_20_body">Les lampes brillent <text:span text:style-name="Strong_20_Emphasis">faiblement</text:span>.</text:p><text:p text:style-name="Text_20_body"><text:span text:style-name="Strong_20_Emphasis">II. Circuit en dérivation</text:span></text:p><text:p text:style-name="Text_20_body">Les dipôles sont en <text:span text:style-name="Strong_20_Emphasis">dérivation</text:span> si leurs bornes sont reliées deux à deux.</text:p><text:p text:style-name="Text_20_body"><draw:frame draw:style-name="media" draw:name="14" text:anchor-type="as-char" draw:z-index="14" svg:width="2.0372916666667cm" style:rel-width="100%" svg:height="4.445cm" style:rel-height="scale"><draw:image xlink:href="Pictures/750a274c3ad21d0d0c285342ad46e3fb.png" xlink:type="simple" xlink:show="embed" xlink:actuate="onLoad"/></draw:frame></text:p><text:p text:style-name="Text_20_body">Dans un circuit en <text:span text:style-name="Strong_20_Emphasis">dérivation</text:span> on voit <text:span text:style-name="Strong_20_Emphasis">plusieurs boucles</text:span>.</text:p><text:p text:style-name="Text_20_body">Si on dévisse n’importe laquelle des lampes, les autres continuent de briller.</text:p><text:p text:style-name="Text_20_body"><draw:frame draw:style-name="media" draw:name="15" text:anchor-type="as-char" draw:z-index="15" svg:width="2.0372916666667cm" style:rel-width="100%" svg:height="4.445cm" style:rel-height="scale"><draw:image xlink:href="Pictures/c2e20fe512bc0d51f3a7f11ee404b703.png" xlink:type="simple" xlink:show="embed" xlink:actuate="onLoad"/></draw:frame></text:p><text:p text:style-name="Text_20_body">Dans un circuit en dérivation si un des dipôles tombe en panne les autres continuent de fonctionner.</text:p><text:p text:style-name="Text_20_body"><text:span text:style-name="Strong_20_Emphasis">III. A la maison</text:span></text:p><text:p text:style-name="Text_20_body">A la maison les appareils électriques (four, lampes télévision …) sont branchés en <text:span text:style-name="Strong_20_Emphasis">dérivation</text:span>. Un des appareils est éteint, les autres continuent de fonctionner.</text:p></table:table-cell></table:table-row></table:table></draw:text-box></draw:frame></text:p>
      <text:p text:style-name="Text_20_body"><text:line-break/>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Ex 12 p 167</text:p>
      <text:p text:style-name="Text_20_body">Ex 7 p 16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17:37</meta:creation-date>
    <dc:creator>Generated</dc:creator>
    <dc:date>2026-09-02T12::17:37</dc:date>
    <dc:language>en-US</dc:language>
    <meta:editing-cycles>1</meta:editing-cycles>
    <meta:editing-duration>PT0S</meta:editing-duration>
    <dc:title>5eme:2023-2024:12_12_23</dc:title>
  </office:meta>
</office:document-meta>
</file>