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3_02_24"/><text:bookmark-start text:name="__RefHeading___NoTitle_1"/><text:bookmark-start text:name="section"/>13/02/24<text:bookmark-end text:name="__RefHeading___NoTitle_1"/><text:bookmark-end text:name="section"/></text:h>
      <text:h text:style-name="Heading_20_2" text:outline-level="2"><text:bookmark-start text:name="__RefHeading___test_sur_le_cycle_de_l_eau_2"/><text:bookmark-start text:name="test_sur_le_cycle_de_l_eau"/>1. Test sur le cycle de l'eau<text:bookmark-end text:name="__RefHeading___test_sur_le_cycle_de_l_eau_2"/><text:bookmark-end text:name="test_sur_le_cycle_de_l_ea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0:41</meta:creation-date>
    <dc:creator>Generated</dc:creator>
    <dc:date>2026-09-02T02::20:41</dc:date>
    <dc:language>en-US</dc:language>
    <meta:editing-cycles>1</meta:editing-cycles>
    <meta:editing-duration>PT0S</meta:editing-duration>
    <dc:title>5eme:2023-2024:13_02_24</dc:title>
  </office:meta>
</office:document-meta>
</file>