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6_01_24"/><text:bookmark-start text:name="__RefHeading___NoTitle_1"/><text:bookmark-start text:name="section"/>16/01/2024<text:bookmark-end text:name="__RefHeading___NoTitle_1"/><text:bookmark-end text:name="section"/></text:h>
      <text:h text:style-name="Heading_20_2" text:outline-level="2"><text:bookmark-start text:name="__RefHeading___lecon_recopiee_2"/><text:bookmark-start text:name="lecon_recopiee"/>1. Leçon recopiée<text:bookmark-end text:name="__RefHeading___lecon_recopiee_2"/><text:bookmark-end text:name="lecon_recopiee"/></text:h>
      <text:h text:style-name="Heading_20_2" text:outline-level="2"><text:bookmark-start text:name="__RefHeading___correction_ex_7_p_102_3"/><text:bookmark-start text:name="correction_ex_7_p_102"/>2. Correction Ex 7 p 102<text:bookmark-end text:name="__RefHeading___correction_ex_7_p_102_3"/><text:bookmark-end text:name="correction_ex_7_p_102"/></text:h>
      <text:p text:style-name="Text_20_body">a. Le voyage a duré 35 ans</text:p>
      <text:p text:style-name="Text_20_body">b. Le but était de mieux connaître les planètes extérieures</text:p>
      <text:p text:style-name="Text_20_body">c. La durée du trajet est trop longue. Il faudrait pouvoir emporter de la nourriture, de l'eau et de l'air pour plusieurs années.</text:p>
      <text:h text:style-name="Heading_20_2" text:outline-level="2"><text:bookmark-start text:name="__RefHeading___travail_sur_elea_4"/><text:bookmark-start text:name="travail_sur_elea"/>3. Travail sur ELEA<text:bookmark-end text:name="__RefHeading___travail_sur_elea_4"/><text:bookmark-end text:name="travail_sur_elea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caracteriser_un_mouvement_5"/><text:bookmark-start text:name="chapitre_viicaracteriser_un_mouvement"/>Chapitre VII : Caractériser un mouvement<text:bookmark-end text:name="__RefHeading___chapitre_viicaracteriser_un_mouvement_5"/><text:bookmark-end text:name="chapitre_viicaracteriser_un_mouvement"/></text:h><text:p text:style-name="Text_20_body">&lt;font inherit/inherit;;inherit;;transparent&gt;Pour caractériser le mouvement d’un objet, il faut connaître :&lt;/font&gt;
&lt;font inherit/inherit;;inherit;;transparent&gt;- sa trajectoire&lt;/font&gt;
&lt;font inherit/inherit;;inherit;;transparent&gt;- sa vitesse&lt;/font&gt;</text:p><text:h text:style-name="Heading_20_2" text:outline-level="2"><text:bookmark-start text:name="__RefHeading___i._trajectoire_d_un_objet_6"/><text:bookmark-start text:name="i._trajectoire_d_un_objet"/>I. Trajectoire d'un objet<text:bookmark-end text:name="__RefHeading___i._trajectoire_d_un_objet_6"/><text:bookmark-end text:name="i._trajectoire_d_un_objet"/></text:h><text:p text:style-name="Text_20_body">La trajectoire est l'ensemble des positions occupés d’un point d’un mobile. Elle est représentée par un trait continu.   Une trajectoire est   - <text:span text:style-name="Strong_20_Emphasis">rectiligne **si elle a la forme d’une *<text:span text:style-name="Emphasis">droite*</text:span>.   - **circulaire **si elle a la forme d’un *<text:span text:style-name="Emphasis">cercle*</text:span>.   - **curviligne **si elle a la forme d’une *<text:span text:style-name="Emphasis">courbe quelconque*</text:span>.

===== II. Vitesse d'un objet =====
 &lt;font inherit/inherit;;inherit;;transparent&gt;La **vitesse **indique la distance parcourue en 1h (vitesse exprimée en km/h) ou en 1s (vitesse exprimée en m/s)&lt;/font&gt;
 &lt;font inherit/inherit;;inherit;;transparent&gt;On peut la calculer en connaissance la distance parcourue pendant un certain temps.&lt;/font&gt;

v = d / t
 &lt;font inherit/inherit;;inherit;;transparent&gt;v : vitesse en m/s&lt;/font&gt;
 &lt;font inherit/inherit;;inherit;;transparent&gt;d : distance en m parcourue pendant la durée&lt;/font&gt;
 &lt;font inherit/inherit;;inherit;;transparent&gt;t en s&lt;/font&gt;
 &lt;font inherit/inherit;;inherit;;transparent&gt;Si la vitesse augmente, on dit que l'objet *<text:span text:style-name="Emphasis">accélère*</text:span>. Il y a *<text:span text:style-name="Emphasis">accélération*</text:span>. Le mouvement est *<text:span text:style-name="Emphasis">accéléré*</text:span>.&lt;/font&gt;
 &lt;font inherit/inherit;;inherit;;transparent&gt;Si la vitesse diminue, on dit que l'objet **ralenti. **Il y a *<text:span text:style-name="Emphasis">ralentissement*</text:span>. Le mouvement est *<text:span text:style-name="Emphasis">ralenti*</text:span>.&lt;/font&gt;
 &lt;font inherit/inherit;;inherit;;transparent&gt;Si la vitesse est *<text:span text:style-name="Emphasis">constante*</text:span>, on dira que le mouvement est *<text:span text:style-name="Emphasis">uniforme*</text:span>.&lt;/font&gt;

===== III. Relativité du mouvement =====
 &lt;font inherit/inherit;;inherit;;transparent&gt;</text:span>Le mouvement dépend de l'observateur. Il faut définir un référentiel, c'est à dire un objet de référence par rapport auquel on étudie le mouvement.**&lt;/font&gt;
&lt;font inherit/inherit;;inherit;;transparent&gt;Exemples de référentiels :<text:line-break/>
- **Terrestre **: le sol<text:line-break/>
- **Lunaire **: la Lune<text:line-break/>
- **Géocentrique **: le centre de la Terre<text:line-break/>
- **Héliocentrique **: le Soleil&lt;/font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6:19</meta:creation-date>
    <dc:creator>Generated</dc:creator>
    <dc:date>2026-09-02T07::26:19</dc:date>
    <dc:language>en-US</dc:language>
    <meta:editing-cycles>1</meta:editing-cycles>
    <meta:editing-duration>PT0S</meta:editing-duration>
    <dc:title>5eme:2023-2024:16_01_24</dc:title>
  </office:meta>
</office:document-meta>
</file>