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81a4f59c7d9c26104160b3dbcc7ba448.png"/>
  <manifest:file-entry manifest:media-type="image/png" manifest:full-path="Pictures/1b86f5dc93b4562a0c41740dde011485.png"/>
  <manifest:file-entry manifest:media-type="image/png" manifest:full-path="Pictures/b28d2fd9e21b44cbf723ee7e447b42c0.png"/>
  <manifest:file-entry manifest:media-type="image/png" manifest:full-path="Pictures/a7bc0783ea85268973968b011154e872.png"/>
  <manifest:file-entry manifest:media-type="image/png" manifest:full-path="Pictures/7cc9a4a42f079234e1c6ffaf906aac7b.png"/>
  <manifest:file-entry manifest:media-type="image/png" manifest:full-path="Pictures/b203d105b24842904025f1ab4f90041e.png"/>
  <manifest:file-entry manifest:media-type="image/png" manifest:full-path="Pictures/afda9a24644c9629713ae81ed33711ee.png"/>
  <manifest:file-entry manifest:media-type="image/png" manifest:full-path="Pictures/4ae2e56c67081a929ee9530f55a37176.png"/>
  <manifest:file-entry manifest:media-type="image/png" manifest:full-path="Pictures/6a5e6ca95af10cadc113f5b60e09b606.png"/>
  <manifest:file-entry manifest:media-type="image/png" manifest:full-path="Pictures/d63c7a8b1526359b00caddbf4920ddee.png"/>
  <manifest:file-entry manifest:media-type="image/png" manifest:full-path="Pictures/fd300079b155e88c3075782b1fa2b99f.png"/>
  <manifest:file-entry manifest:media-type="image/png" manifest:full-path="Pictures/41fb8c3047704e01d37b87d96781730a.png"/>
  <manifest:file-entry manifest:media-type="image/png" manifest:full-path="Pictures/a613ad2761b55272d93e27f5bd8a1a2c.png"/>
  <manifest:file-entry manifest:media-type="image/png" manifest:full-path="Pictures/994637b693551d81989922ea7b653c24.png"/>
  <manifest:file-entry manifest:media-type="image/png" manifest:full-path="Pictures/02e7697c4c018c702223f3fcfe9de611.png"/>
  <manifest:file-entry manifest:media-type="image/png" manifest:full-path="Pictures/b5f8b0aa2fae3e9dfb1092540c8274f5.png"/>
  <manifest:file-entry manifest:media-type="image/png" manifest:full-path="Pictures/90a00023ec5f9c6f12507674105f37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9_09_23"/><text:bookmark-start text:name="__RefHeading___NoTitle_1"/><text:bookmark-start text:name="section"/>19/09/23<text:bookmark-end text:name="__RefHeading___NoTitle_1"/><text:bookmark-end text:name="section"/></text:h>
      <text:h text:style-name="Heading_20_2" text:outline-level="2"><text:bookmark-start text:name="__RefHeading___travail_sur_la_page_de_presentation_2"/><text:bookmark-start text:name="travail_sur_la_page_de_presentation"/>1. Travail sur la page de présentation<text:bookmark-end text:name="__RefHeading___travail_sur_la_page_de_presentation_2"/><text:bookmark-end text:name="travail_sur_la_page_de_presentation"/></text:h>
      <text:p text:style-name="Text_20_body">Pour le 2 octobre :</text:p>
      <text:p text:style-name="Text_20_body">- marquer son nom et son prénom en haut à gauche</text:p>
      <text:p text:style-name="Text_20_body">- marquer la classe en haut à droite</text:p>
      <text:p text:style-name="Text_20_body">- marquer 2023-2024 en bas à droite</text:p>
      <text:p text:style-name="Text_20_body">- dessiner en grand le symbole de l'élément centré sur la feuille 15 cm de hauteur environ : H He Li … Attention la 1ère lettre est majuscule et s'il y a une deuxième lettre, elle est minuscule, pas simplement plus petite. Le symbole doit être visible de loin, peut-être que repasser les contours en noirs peut aider.</text:p>
      <text:p text:style-name="Text_20_body">- marquer le nom de l'élément 3 cm de haut environ en dessous du symbole</text:p>
      <text:p text:style-name="Text_20_body">- faire un dessin en rapport avec cet élément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Xa : Un circuit électrique simple</text:span></text:p><text:p text:style-name="Text_20_body"><text:span text:style-name="Strong_20_Emphasis">I. Les composants électriques</text:span></text:p><table:table table:style-name="Table"><table:table-column/><table:table-column/><table:table-column/><table:table-row><table:table-cell office:value-type="string" table:style-name="tablecell"><text:p text:style-name="tablealignleft"> <text:line-break/>Nom</text:p></table:table-cell><table:table-cell office:value-type="string" table:style-name="tablecell"><text:p text:style-name="tablealignleft"> <text:line-break/>Dessin</text:p></table:table-cell><table:table-cell office:value-type="string" table:style-name="tablecell"><text:p text:style-name="tablealignleft"> <text:line-break/>Symbole</text:p></table:table-cell></table:table-row><table:table-row><table:table-cell office:value-type="string" table:style-name="tablecell"><text:p text:style-name="tablealignleft"> <text:line-break/>Pile, générateur</text:p></table:table-cell><table:table-cell office:value-type="string" table:style-name="tablecell">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2" text:anchor-type="as-char" draw:z-index="2" svg:width="4.683125cm" style:rel-width="100%" svg:height="3.8629166666667cm" style:rel-height="scale"><draw:image xlink:href="Pictures/d171e3417503edf7ec7ad9a3c0331801.png" xlink:type="simple" xlink:show="embed" xlink:actuate="onLoad"/></draw:frame> <text:line-break/><draw:frame draw:style-name="media" draw:name="3" text:anchor-type="as-char" draw:z-index="3" svg:width="4.7095833333333cm" style:rel-width="100%" svg:height="3.889375cm" style:rel-height="scale"><draw:image xlink:href="Pictures/c87d4517b451d73d49c3fb278bbca3ca.png" xlink:type="simple" xlink:show="embed" xlink:actuate="onLoad"/></draw:frame> <text:line-break/>Elle possède deux bornes : la borne positive et la borne négative</text:p></table:table-cell></table:table-row><table:table-row><table:table-cell office:value-type="string" table:style-name="tablecell"><text:p text:style-name="tablealignleft"> <text:line-break/>Lampe</text:p></table:table-cell><table:table-cell office:value-type="string" table:style-name="tablecell"><text:p text:style-name="tablealignleft"><draw:frame draw:style-name="media" draw:name="4" text:anchor-type="as-char" draw:z-index="4" svg:width="2.0108333333333cm" style:rel-width="100%" svg:height="3.01625cm" style:rel-height="scale"><draw:image xlink:href="Pictures/81a4f59c7d9c26104160b3dbcc7ba448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5" text:anchor-type="as-char" draw:z-index="5" svg:width="4.7625cm" style:rel-width="100%" svg:height="3.9422916666667cm" style:rel-height="scale"><draw:image xlink:href="Pictures/1b86f5dc93b4562a0c41740dde011485.png" xlink:type="simple" xlink:show="embed" xlink:actuate="onLoad"/></draw:frame> <text:line-break/> <text:line-break/>Elle possède deux bornes : le plot et le culot</text:p></table:table-cell></table:table-row><table:table-row><table:table-cell office:value-type="string" table:style-name="tablecell"><text:p text:style-name="tablealignleft"> <text:line-break/>Fil</text:p></table:table-cell><table:table-cell office:value-type="string" table:style-name="tablecell"><text:p text:style-name="tablealignleft"><draw:frame draw:style-name="media" draw:name="6" text:anchor-type="as-char" draw:z-index="6" svg:width="3.413125cm" style:rel-width="100%" svg:height="2.9104166666667cm" style:rel-height="scale"><draw:image xlink:href="Pictures/b28d2fd9e21b44cbf723ee7e447b42c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7" text:anchor-type="as-char" draw:z-index="7" svg:width="4.7095833333333cm" style:rel-width="100%" svg:height="3.9158333333333cm" style:rel-height="scale"><draw:image xlink:href="Pictures/a7bc0783ea85268973968b011154e872.png" xlink:type="simple" xlink:show="embed" xlink:actuate="onLoad"/></draw:frame> <text:line-break/> <text:line-break/>Il possède deux bornes : ses extrémités.</text:p></table:table-cell></table:table-row><table:table-row><table:table-cell office:value-type="string" table:style-name="tablecell"><text:p text:style-name="tablealignleft"> <text:line-break/>Interrupteur fermé</text:p></table:table-cell><table:table-cell office:value-type="string" table:style-name="tablecell"><text:p text:style-name="tablealignleft"> <text:line-break/><draw:frame draw:style-name="media" draw:name="8" text:anchor-type="as-char" draw:z-index="8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9" text:anchor-type="as-char" draw:z-index="9" svg:width="2.4870833333333cm" style:rel-width="100%" svg:height="2.0108333333333cm" style:rel-height="scale"><draw:image xlink:href="Pictures/b203d105b24842904025f1ab4f90041e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0" text:anchor-type="as-char" draw:z-index="10" svg:width="4.7625cm" style:rel-width="100%" svg:height="3.9422916666667cm" style:rel-height="scale"><draw:image xlink:href="Pictures/afda9a24644c9629713ae81ed33711ee.png" xlink:type="simple" xlink:show="embed" xlink:actuate="onLoad"/></draw:frame> <text:line-break/> <text:line-break/>Les deux bornes sont en contact</text:p></table:table-cell></table:table-row><table:table-row><table:table-cell office:value-type="string" table:style-name="tablecell"><text:p text:style-name="tablealignleft"> <text:line-break/>Interrupteur ouvert</text:p></table:table-cell><table:table-cell office:value-type="string" table:style-name="tablecell"><text:p text:style-name="tablealignleft"> <text:line-break/><draw:frame draw:style-name="media" draw:name="11" text:anchor-type="as-char" draw:z-index="11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12" text:anchor-type="as-char" draw:z-index="12" svg:width="2.4870833333333cm" style:rel-width="100%" svg:height="2.0108333333333cm" style:rel-height="scale"><draw:image xlink:href="Pictures/4ae2e56c67081a929ee9530f55a37176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13" text:anchor-type="as-char" draw:z-index="13" svg:width="4.7360416666667cm" style:rel-width="100%" svg:height="3.9422916666667cm" style:rel-height="scale"><draw:image xlink:href="Pictures/6a5e6ca95af10cadc113f5b60e09b606.png" xlink:type="simple" xlink:show="embed" xlink:actuate="onLoad"/></draw:frame> <text:line-break/> <text:line-break/>Les deux bornes ne sont pas en contact.</text:p></table:table-cell></table:table-row><table:table-row><table:table-cell office:value-type="string" table:style-name="tablecell"><text:p text:style-name="tablealignleft"> <text:line-break/>Moteur</text:p></table:table-cell><table:table-cell office:value-type="string" table:style-name="tablecell"><text:p text:style-name="tablealignleft"><draw:frame draw:style-name="media" draw:name="14" text:anchor-type="as-char" draw:z-index="14" svg:width="2.4870833333333cm" style:rel-width="100%" svg:height="2.0108333333333cm" style:rel-height="scale"><draw:image xlink:href="Pictures/d63c7a8b1526359b00caddbf4920ddee.png" xlink:type="simple" xlink:show="embed" xlink:actuate="onLoad"/></draw:frame></text:p></table:table-cell><table:table-cell office:value-type="string" table:style-name="tablecell"><text:p text:style-name="tablealignleft"><draw:frame draw:style-name="media" draw:name="15" text:anchor-type="as-char" draw:z-index="15" svg:width="4.7360416666667cm" style:rel-width="100%" svg:height="3.9422916666667cm" style:rel-height="scale"><draw:image xlink:href="Pictures/fd300079b155e88c3075782b1fa2b99f.png" xlink:type="simple" xlink:show="embed" xlink:actuate="onLoad"/></draw:frame></text:p></table:table-cell></table:table-row><table:table-row><table:table-cell office:value-type="string" table:style-name="tablecell"><text:p text:style-name="tablealignleft"> <text:line-break/>Résistance</text:p></table:table-cell><table:table-cell office:value-type="string" table:style-name="tablecell"><text:p text:style-name="tablealignleft"> <text:line-break/><draw:frame draw:style-name="media" draw:name="16" text:anchor-type="as-char" draw:z-index="16" svg:width="2.9897916666667cm" style:rel-width="100%" svg:height="1.0054166666667cm" style:rel-height="scale"><draw:image xlink:href="Pictures/41fb8c3047704e01d37b87d96781730a.png" xlink:type="simple" xlink:show="embed" xlink:actuate="onLoad"/></draw:frame><draw:frame draw:style-name="media" draw:name="17" text:anchor-type="as-char" draw:z-index="17" svg:width="2.4870833333333cm" style:rel-width="100%" svg:height="2.0108333333333cm" style:rel-height="scale"><draw:image xlink:href="Pictures/a613ad2761b55272d93e27f5bd8a1a2c.png" xlink:type="simple" xlink:show="embed" xlink:actuate="onLoad"/></draw:frame></text:p></table:table-cell><table:table-cell office:value-type="string" table:style-name="tablecell"><text:p text:style-name="tablealignleft"><draw:frame draw:style-name="media" draw:name="18" text:anchor-type="as-char" draw:z-index="18" svg:width="4.7889583333333cm" style:rel-width="100%" svg:height="3.9158333333333cm" style:rel-height="scale"><draw:image xlink:href="Pictures/994637b693551d81989922ea7b653c24.png" xlink:type="simple" xlink:show="embed" xlink:actuate="onLoad"/></draw:frame></text:p></table:table-cell></table:table-row><table:table-row><table:table-cell office:value-type="string" table:style-name="tablecell"><text:p text:style-name="tablealignleft"> <text:line-break/> <text:line-break/>Diode électroluminescente <text:line-break/> <text:line-break/>(d.e.l.)</text:p></table:table-cell><table:table-cell office:value-type="string" table:style-name="tablecell"><text:p text:style-name="tablealignleft"> <text:line-break/><draw:frame draw:style-name="media" draw:name="19" text:anchor-type="as-char" draw:z-index="19" svg:width="0.58208333333333cm" svg:height="0.66145833333333cm"><draw:image xlink:href="Pictures/02e7697c4c018c702223f3fcfe9de611.png" xlink:type="simple" xlink:show="embed" xlink:actuate="onLoad"/></draw:frame><draw:frame draw:style-name="media" draw:name="20" text:anchor-type="as-char" draw:z-index="20" svg:width="2.4870833333333cm" style:rel-width="100%" svg:height="2.0108333333333cm" style:rel-height="scale"><draw:image xlink:href="Pictures/b5f8b0aa2fae3e9dfb1092540c8274f5.png" xlink:type="simple" xlink:show="embed" xlink:actuate="onLoad"/></draw:frame></text:p></table:table-cell><table:table-cell office:value-type="string" table:style-name="tablecell"><text:p text:style-name="tablealignleft"><draw:frame draw:style-name="media" draw:name="21" text:anchor-type="as-char" draw:z-index="21" svg:width="4.6566666666667cm" style:rel-width="100%" svg:height="3.8629166666667cm" style:rel-height="scale"><draw:image xlink:href="Pictures/90a00023ec5f9c6f12507674105f37f7.png" xlink:type="simple" xlink:show="embed" xlink:actuate="onLoad"/></draw:frame></text:p></table:table-cell></table:table-row></table:table><text:p text:style-name="Text_20_body">Un circuit électrique peut être représenté par un <text:span text:style-name="Strong_20_Emphasis">schéma</text:span>, avec des <text:span text:style-name="Strong_20_Emphasis">symboles normalisés</text:span>.</text:p><text:p text:style-name="Text_20_body">La plupart des composants électriques ont deux bornes : ce sont des <text:span text:style-name="Strong_20_Emphasis">dipôles</text:span>.</text:p></table:table-cell></table:table-row></table:table></draw:text-box></draw:frame></text:p>
      <text:h text:style-name="Heading_20_2" text:outline-level="2"><text:bookmark-start text:name="__RefHeading___travail_a_faire_pour_la_prochaine_seance_4"/><text:bookmark-start text:name="travail_a_faire_pour_la_prochaine_seance"/>3. Travail à faire pour la prochaine séance<text:bookmark-end text:name="__RefHeading___travail_a_faire_pour_la_prochaine_seance_4"/><text:bookmark-end text:name="travail_a_faire_pour_la_prochaine_seance"/></text:h>
      <text:p text:style-name="Text_20_body">Recopier le tableau des symboles électrique dans le cahier <text:span text:style-name="Strong_20_Emphasis">COTE EXERCICE</text:span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0:08</meta:creation-date>
    <dc:creator>Generated</dc:creator>
    <dc:date>2026-09-02T07::50:08</dc:date>
    <dc:language>en-US</dc:language>
    <meta:editing-cycles>1</meta:editing-cycles>
    <meta:editing-duration>PT0S</meta:editing-duration>
    <dc:title>5eme:2023-2024:19_09_23</dc:title>
  </office:meta>
</office:document-meta>
</file>