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e8c93eaffcf1bc304ed4a742d853dc.png"/>
  <manifest:file-entry manifest:media-type="image/png" manifest:full-path="Pictures/5ea23ac0a76ed39d732f07e2e8771403.png"/>
  <manifest:file-entry manifest:media-type="image/png" manifest:full-path="Pictures/38fea98a6a3b7168b5802b5842c49140.png"/>
  <manifest:file-entry manifest:media-type="image/png" manifest:full-path="Pictures/7f1cf16f690d4ec455ff2523c024835d.png"/>
  <manifest:file-entry manifest:media-type="image/png" manifest:full-path="Pictures/6dcc86580f46f25c9986518b07c4f6ff.png"/>
  <manifest:file-entry manifest:media-type="image/png" manifest:full-path="Pictures/bdfc8de82e746c6152a1385826f138ae.png"/>
  <manifest:file-entry manifest:media-type="image/png" manifest:full-path="Pictures/0f4a226065c7875bfbbd95220a19ac2f.png"/>
  <manifest:file-entry manifest:media-type="image/png" manifest:full-path="Pictures/f2cc18eef22988cdc1731d13127dcb8a.png"/>
  <manifest:file-entry manifest:media-type="image/png" manifest:full-path="Pictures/87246e3d56cb96d39c54c9bb2d0e3998.png"/>
  <manifest:file-entry manifest:media-type="image/png" manifest:full-path="Pictures/0a1288bf17dea72bb1a4eaa566d34aa7.png"/>
  <manifest:file-entry manifest:media-type="image/png" manifest:full-path="Pictures/5794fccf99639eb2e62abe9209966824.png"/>
  <manifest:file-entry manifest:media-type="image/png" manifest:full-path="Pictures/25b873227f20adc46892c493ed00de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2023-2024:19_12_23"/><text:bookmark-start text:name="__RefHeading___NoTitle_1"/><text:bookmark-start text:name="section"/>19/12/2023<text:bookmark-end text:name="__RefHeading___NoTitle_1"/><text:bookmark-end text:name="section"/></text:h>
      <text:h text:style-name="Heading_20_2" text:outline-level="2"><text:bookmark-start text:name="__RefHeading___exercice_2"/><text:bookmark-start text:name="exercice"/>1. Exercice<text:bookmark-end text:name="__RefHeading___exercice_2"/><text:bookmark-end text:name="exercice"/></text:h>
      <text:p text:style-name="Text_20_body">Suite et fin de l'exercice sur feuille</text:p>
      <text:p text:style-name="Text_20_body"><draw:frame draw:style-name="media" draw:name="0" text:anchor-type="as-char" draw:z-index="0" svg:width="17.488958333333cm" style:rel-width="100%" svg:height="9.5779166666667cm" style:rel-height="scale"><draw:image xlink:href="Pictures/74e8c93eaffcf1bc304ed4a742d853dc.png" xlink:type="simple" xlink:show="embed" xlink:actuate="onLoad"/></draw:frame></text:p>
      <text:p text:style-name="Text_20_body"><draw:frame draw:style-name="media" draw:name="1" text:anchor-type="as-char" draw:z-index="1" svg:width="24.579791666667cm" style:rel-width="100%" svg:height="12.54125cm" style:rel-height="scale"><draw:image xlink:href="Pictures/5ea23ac0a76ed39d732f07e2e8771403.png" xlink:type="simple" xlink:show="embed" xlink:actuate="onLoad"/></draw:frame></text:p>
      <text:p text:style-name="Text_20_body"><draw:frame draw:style-name="media" draw:name="2" text:anchor-type="as-char" draw:z-index="2" svg:width="16.483541666667cm" svg:height="12.461875cm"><draw:image xlink:href="Pictures/38fea98a6a3b7168b5802b5842c49140.png" xlink:type="simple" xlink:show="embed" xlink:actuate="onLoad"/></draw:frame></text:p>
      <text:p text:style-name="Text_20_body"><draw:frame draw:style-name="media" draw:name="3" text:anchor-type="as-char" draw:z-index="3" svg:width="18.811875cm" style:rel-width="100%" svg:height="11.959166666667cm" style:rel-height="scale"><draw:image xlink:href="Pictures/7f1cf16f690d4ec455ff2523c024835d.png" xlink:type="simple" xlink:show="embed" xlink:actuate="onLoad"/></draw:frame></text:p>
      <text:p text:style-name="Text_20_body"><draw:frame draw:style-name="media" draw:name="4" text:anchor-type="as-char" draw:z-index="4" svg:width="26.564166666667cm" style:rel-width="100%" svg:height="7.5670833333333cm" style:rel-height="scale"><draw:image xlink:href="Pictures/6dcc86580f46f25c9986518b07c4f6ff.png" xlink:type="simple" xlink:show="embed" xlink:actuate="onLoad"/></draw:frame></text:p>
      <text:p text:style-name="Text_20_body"><draw:frame draw:style-name="media" draw:name="5" text:anchor-type="as-char" draw:z-index="5" svg:width="19.499791666667cm" style:rel-width="100%" svg:height="8.09625cm" style:rel-height="scale"><draw:image xlink:href="Pictures/bdfc8de82e746c6152a1385826f138ae.png" xlink:type="simple" xlink:show="embed" xlink:actuate="onLoad"/></draw:frame></text:p>
      <text:p text:style-name="Text_20_body"><draw:frame draw:style-name="media" draw:name="6" text:anchor-type="as-char" draw:z-index="6" svg:width="24.553333333333cm" style:rel-width="100%" svg:height="7.4877083333333cm" style:rel-height="scale"><draw:image xlink:href="Pictures/0f4a226065c7875bfbbd95220a19ac2f.png" xlink:type="simple" xlink:show="embed" xlink:actuate="onLoad"/></draw:frame></text:p>
      <text:p text:style-name="Text_20_body"><draw:frame draw:style-name="media" draw:name="7" text:anchor-type="as-char" draw:z-index="7" svg:width="22.648333333333cm" style:rel-width="100%" svg:height="7.62cm" style:rel-height="scale"><draw:image xlink:href="Pictures/f2cc18eef22988cdc1731d13127dcb8a.png" xlink:type="simple" xlink:show="embed" xlink:actuate="onLoad"/></draw:frame></text:p>
      <text:p text:style-name="Text_20_body"><draw:frame draw:style-name="media" draw:name="8" text:anchor-type="as-char" draw:z-index="8" svg:width="18.018125cm" style:rel-width="100%" svg:height="9.8954166666667cm" style:rel-height="scale"><draw:image xlink:href="Pictures/87246e3d56cb96d39c54c9bb2d0e3998.png" xlink:type="simple" xlink:show="embed" xlink:actuate="onLoad"/></draw:frame></text:p>
      <text:p text:style-name="Text_20_body"><draw:frame draw:style-name="media" draw:name="9" text:anchor-type="as-char" draw:z-index="9" svg:width="24.156458333333cm" style:rel-width="100%" svg:height="9.1810416666667cm" style:rel-height="scale"><draw:image xlink:href="Pictures/0a1288bf17dea72bb1a4eaa566d34aa7.png" xlink:type="simple" xlink:show="embed" xlink:actuate="onLoad"/></draw:frame></text:p>
      <text:p text:style-name="Text_20_body"><draw:frame draw:style-name="media" draw:name="10" text:anchor-type="as-char" draw:z-index="10" svg:width="28.389791666667cm" style:rel-width="100%" svg:height="10.742083333333cm" style:rel-height="scale"><draw:image xlink:href="Pictures/5794fccf99639eb2e62abe9209966824.png" xlink:type="simple" xlink:show="embed" xlink:actuate="onLoad"/></draw:frame></text:p>
      <text:p text:style-name="Text_20_body"><draw:frame draw:style-name="media" draw:name="11" text:anchor-type="as-char" draw:z-index="11" svg:width="23.151041666667cm" style:rel-width="100%" svg:height="10.95375cm" style:rel-height="scale"><draw:image xlink:href="Pictures/25b873227f20adc46892c493ed00dec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4:00</meta:creation-date>
    <dc:creator>Generated</dc:creator>
    <dc:date>2026-09-02T11::34:00</dc:date>
    <dc:language>en-US</dc:language>
    <meta:editing-cycles>1</meta:editing-cycles>
    <meta:editing-duration>PT0S</meta:editing-duration>
    <dc:title>5eme:2023-2024:19_12_23</dc:title>
  </office:meta>
</office:document-meta>
</file>