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5a69eb022ebd659be41be4c0ed15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3_01_24"/><text:bookmark-start text:name="__RefHeading___NoTitle_1"/><text:bookmark-start text:name="section"/>23/01/2024<text:bookmark-end text:name="__RefHeading___NoTitle_1"/><text:bookmark-end text:name="section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108</text:span></text:p><text:p text:style-name="Text_20_body">1. La trajectoire de l'avion est une <text:span text:style-name="Strong_20_Emphasis">droite</text:span>. La trajectoire est <text:span text:style-name="Strong_20_Emphasis">rectiligne</text:span>.</text:p><text:p text:style-name="Text_20_body">La trajectoire de la planète est un <text:span text:style-name="Strong_20_Emphasis">cercle</text:span>. La trajectoire est <text:span text:style-name="Strong_20_Emphasis">circulaire</text:span>.</text:p><text:p text:style-name="Text_20_body">2. Non, elle n'est pas tout le temps visible. Quand je lache un stylo devant moi, je ne vois pas la trajectoire du stylo.</text:p><text:p text:style-name="Text_20_body">3. <draw:frame draw:style-name="media" draw:name="0" text:anchor-type="as-char" draw:z-index="0" svg:width="9.3133333333333cm" style:rel-width="100%" svg:height="9.2075cm" style:rel-height="scale"><draw:image xlink:href="Pictures/0f5a69eb022ebd659be41be4c0ed15ce.png" xlink:type="simple" xlink:show="embed" xlink:actuate="onLoad"/></draw:frame></text:p><text:p text:style-name="Text_20_body">4. La trace d'un avion ne permet pas de connaître le sens de déplacement. Il n'y a pas de flèche dessus.</text:p><text:p text:style-name="Text_20_body">5. Les trajectoires ne donnent pas d'information sur la vitesse. Un avion qui va doucement et un avion qui va vite donnera la même trace.</text:p><text:p text:style-name="Text_20_body">6. Elles matérialisent la trajectoire.</text:p></table:table-cell></table:table-row></table:table></draw:text-box></draw:frame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viicaracteriser_un_mouvement_4"/><text:bookmark-start text:name="chapitre_viicaracteriser_un_mouvement"/>Chapitre VII : Caractériser un mouvement<text:bookmark-end text:name="__RefHeading___chapitre_viicaracteriser_un_mouvement_4"/><text:bookmark-end text:name="chapitre_viicaracteriser_un_mouvement"/></text:h><text:p text:style-name="Text_20_body">Pour caractériser le mouvement d’un objet, il faut connaître :</text:p><text:p text:style-name="Text_20_body">- sa trajectoire</text:p><text:p text:style-name="Text_20_body">- sa vitesse</text:p><text:h text:style-name="Heading_20_2" text:outline-level="2"><text:bookmark-start text:name="__RefHeading___i._trajectoire_d_un_objet_5"/><text:bookmark-start text:name="i._trajectoire_d_un_objet"/>I. Trajectoire d'un objet<text:bookmark-end text:name="__RefHeading___i._trajectoire_d_un_objet_5"/><text:bookmark-end text:name="i._trajectoire_d_un_objet"/></text:h><text:p text:style-name="Text_20_body">La trajectoire est l'ensemble des positions occupées d’un point d’un mobile.</text:p><text:p text:style-name="Text_20_body">Elle est représentée par un trait continu. Une trajectoire est</text:p><text:p text:style-name="Text_20_body">- rectiligne si elle a la forme d’une droite.</text:p><text:p text:style-name="Text_20_body">- circulaire si elle a la forme d’un cercle.</text:p><text:p text:style-name="Text_20_body">(- curviligne si elle a la forme d’une courbe quelconque.)</text:p><text:h text:style-name="Heading_20_2" text:outline-level="2"><text:bookmark-start text:name="__RefHeading___ii._vitesse_d_un_objet_6"/><text:bookmark-start text:name="ii._vitesse_d_un_objet"/>II. Vitesse d'un objet<text:bookmark-end text:name="__RefHeading___ii._vitesse_d_un_objet_6"/><text:bookmark-end text:name="ii._vitesse_d_un_objet"/></text:h><text:p text:style-name="Text_20_body">La vitesse indique la distance parcourue en 1h (vitesse exprimée en km/h) ou en 1s (vitesse exprimée en m/s)</text:p><text:p text:style-name="Text_20_body">On peut la calculer en connaissance la distance parcourue pendant un certain temps.</text:p><text:p text:style-name="Text_20_body">v = d / t</text:p><text:p text:style-name="Text_20_body">v : vitesse en m/s</text:p><text:p text:style-name="Text_20_body">d : distance en m parcourue pendant la durée t en s</text:p><text:p text:style-name="Text_20_body">Si la vitesse augmente, on dit que l'objet accélère. Il y a accélération. Le mouvement est accéléré.</text:p><text:p text:style-name="Text_20_body">Si la vitesse diminue, on dit que l'objet ralenti. Il y a ralentissement. Le mouvement est ralenti.</text:p><text:p text:style-name="Text_20_body">Si la vitesse est constante, on dira que le mouvement est uniforme.</text:p><text:h text:style-name="Heading_20_2" text:outline-level="2"><text:bookmark-start text:name="__RefHeading___iii._relativite_du_mouvement_7"/><text:bookmark-start text:name="iii._relativite_du_mouvement"/>III. Relativité du mouvement<text:bookmark-end text:name="__RefHeading___iii._relativite_du_mouvement_7"/><text:bookmark-end text:name="iii._relativite_du_mouvement"/></text:h><text:p text:style-name="Text_20_body">Le mouvement dépend de l'observateur. Il faut définir un référentiel, c'est à dire un objet de référence par rapport auquel on étudie le mouvement.</text:p><text:p text:style-name="Text_20_body">Exemples de référentiels :<text:line-break/>
- Terrestre : le sol<text:line-break/>
- Lunaire : la Lune<text:line-break/>
- Géocentrique : le centre de la Terre<text:line-break/>
- Héliocentrique : le Soleil</text:p></table:table-cell></table:table-row></table:table></draw:text-box></draw:frame></text:p>
      <text:h text:style-name="Heading_20_2" text:outline-level="2"><text:bookmark-start text:name="__RefHeading___exercices_a_faire_8"/><text:bookmark-start text:name="exercices_a_faire"/>3. Exercices à faire<text:bookmark-end text:name="__RefHeading___exercices_a_faire_8"/><text:bookmark-end text:name="exercices_a_faire"/></text:h>
      <text:p text:style-name="Text_20_body">Ex 9 p 116</text:p>
      <text:p text:style-name="Text_20_body">Ex 18 p 118</text:p>
      <text:p text:style-name="Text_20_body">Ex 20 p 1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5:22</meta:creation-date>
    <dc:creator>Generated</dc:creator>
    <dc:date>2026-09-02T06::15:22</dc:date>
    <dc:language>en-US</dc:language>
    <meta:editing-cycles>1</meta:editing-cycles>
    <meta:editing-duration>PT0S</meta:editing-duration>
    <dc:title>5eme:2023-2024:23_01_24</dc:title>
  </office:meta>
</office:document-meta>
</file>