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8d6ac9184c16f7f59e93a35eca7c6.png"/>
  <manifest:file-entry manifest:media-type="image/png" manifest:full-path="Pictures/456834dcdf45e0d8817ee431b191ece1.png"/>
  <manifest:file-entry manifest:media-type="image/png" manifest:full-path="Pictures/d171e3417503edf7ec7ad9a3c0331801.png"/>
  <manifest:file-entry manifest:media-type="image/png" manifest:full-path="Pictures/c87d4517b451d73d49c3fb278bbca3ca.png"/>
  <manifest:file-entry manifest:media-type="image/png" manifest:full-path="Pictures/81a4f59c7d9c26104160b3dbcc7ba448.png"/>
  <manifest:file-entry manifest:media-type="image/png" manifest:full-path="Pictures/1b86f5dc93b4562a0c41740dde011485.png"/>
  <manifest:file-entry manifest:media-type="image/png" manifest:full-path="Pictures/b28d2fd9e21b44cbf723ee7e447b42c0.png"/>
  <manifest:file-entry manifest:media-type="image/png" manifest:full-path="Pictures/a7bc0783ea85268973968b011154e872.png"/>
  <manifest:file-entry manifest:media-type="image/png" manifest:full-path="Pictures/7cc9a4a42f079234e1c6ffaf906aac7b.png"/>
  <manifest:file-entry manifest:media-type="image/png" manifest:full-path="Pictures/b203d105b24842904025f1ab4f90041e.png"/>
  <manifest:file-entry manifest:media-type="image/png" manifest:full-path="Pictures/afda9a24644c9629713ae81ed33711ee.png"/>
  <manifest:file-entry manifest:media-type="image/png" manifest:full-path="Pictures/4ae2e56c67081a929ee9530f55a37176.png"/>
  <manifest:file-entry manifest:media-type="image/png" manifest:full-path="Pictures/6a5e6ca95af10cadc113f5b60e09b606.png"/>
  <manifest:file-entry manifest:media-type="image/png" manifest:full-path="Pictures/d63c7a8b1526359b00caddbf4920ddee.png"/>
  <manifest:file-entry manifest:media-type="image/png" manifest:full-path="Pictures/fd300079b155e88c3075782b1fa2b99f.png"/>
  <manifest:file-entry manifest:media-type="image/png" manifest:full-path="Pictures/41fb8c3047704e01d37b87d96781730a.png"/>
  <manifest:file-entry manifest:media-type="image/png" manifest:full-path="Pictures/a613ad2761b55272d93e27f5bd8a1a2c.png"/>
  <manifest:file-entry manifest:media-type="image/png" manifest:full-path="Pictures/994637b693551d81989922ea7b653c24.png"/>
  <manifest:file-entry manifest:media-type="image/png" manifest:full-path="Pictures/02e7697c4c018c702223f3fcfe9de611.png"/>
  <manifest:file-entry manifest:media-type="image/png" manifest:full-path="Pictures/b5f8b0aa2fae3e9dfb1092540c8274f5.png"/>
  <manifest:file-entry manifest:media-type="image/png" manifest:full-path="Pictures/90a00023ec5f9c6f12507674105f37f7.png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4f435cd5c7e264127f1ddf3eaaf7c380.png"/>
  <manifest:file-entry manifest:media-type="image/png" manifest:full-path="Pictures/710f3f0bf164abca9e004de8cf524a5b.png"/>
  <manifest:file-entry manifest:media-type="image/png" manifest:full-path="Pictures/12c0538e9df29594ef9a80858cfe3b06.png"/>
  <manifest:file-entry manifest:media-type="image/png" manifest:full-path="Pictures/a325e2259e07d9b7e56692f23e89fa03.png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  <manifest:file-entry manifest:media-type="image/png" manifest:full-path="Pictures/f712310813a6a235343b0418441797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le_circuit_electrique_simple"/><text:bookmark-start text:name="__RefHeading___chapitre_ixaun_circuit_electrique_simple_1"/><text:bookmark-start text:name="chapitre_ixaun_circuit_electrique_simple"/>Chapitre IXa : Un circuit électrique simple<text:bookmark-end text:name="__RefHeading___chapitre_ixaun_circuit_electrique_simple_1"/><text:bookmark-end text:name="chapitre_ixaun_circuit_electrique_simple"/></text:h>
      <text:h text:style-name="Heading_20_2" text:outline-level="2"><text:bookmark-start text:name="__RefHeading___i._les_composants_electriques_2"/><text:bookmark-start text:name="i._les_composants_electriques"/>I. Les composants électriques<text:bookmark-end text:name="__RefHeading___i._les_composants_electriques_2"/><text:bookmark-end text:name="i._les_composants_electrique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line-break/>Nom</text:p>
          </table:table-cell>
          <table:table-cell office:value-type="string" table:style-name="tablecell">
            <text:p text:style-name="tablealignleft"> <text:line-break/>Dessin</text:p>
          </table:table-cell>
          <table:table-cell office:value-type="string" table:style-name="tablecell">
            <text:p text:style-name="tablealignleft"> <text:line-break/>Symbole</text:p>
          </table:table-cell>
        </table:table-row>
        <table:table-row>
          <table:table-cell office:value-type="string" table:style-name="tablecell">
            <text:p text:style-name="tablealignleft"> <text:line-break/>Pile, générateur</text:p>
          </table:table-cell>
          <table:table-cell office:value-type="string" table:style-name="tablecell">
            <text:p text:style-name="tablealignleft"> <text:line-break/><draw:frame draw:style-name="media" draw:name="0" text:anchor-type="as-char" draw:z-index="0" svg:width="1.42875cm" svg:height="2.3283333333333cm"><draw:image xlink:href="Pictures/53a8d6ac9184c16f7f59e93a35eca7c6.png" xlink:type="simple" xlink:show="embed" xlink:actuate="onLoad"/></draw:frame><draw:frame draw:style-name="media" draw:name="1" text:anchor-type="as-char" draw:z-index="1" svg:width="4.206875cm" style:rel-width="100%" svg:height="3.4925cm" style:rel-height="scale"><draw:image xlink:href="Pictures/456834dcdf45e0d8817ee431b191ece1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<draw:frame draw:style-name="media" draw:name="2" text:anchor-type="as-char" draw:z-index="2" svg:width="4.683125cm" style:rel-width="100%" svg:height="3.8629166666667cm" style:rel-height="scale"><draw:image xlink:href="Pictures/d171e3417503edf7ec7ad9a3c0331801.png" xlink:type="simple" xlink:show="embed" xlink:actuate="onLoad"/></draw:frame> <text:line-break/><draw:frame draw:style-name="media" draw:name="3" text:anchor-type="as-char" draw:z-index="3" svg:width="4.7095833333333cm" style:rel-width="100%" svg:height="3.889375cm" style:rel-height="scale"><draw:image xlink:href="Pictures/c87d4517b451d73d49c3fb278bbca3ca.png" xlink:type="simple" xlink:show="embed" xlink:actuate="onLoad"/></draw:frame> <text:line-break/>Elle possède deux bornes : la borne positive et la borne négative</text:p>
          </table:table-cell>
        </table:table-row>
        <table:table-row>
          <table:table-cell office:value-type="string" table:style-name="tablecell">
            <text:p text:style-name="tablealignleft"> <text:line-break/>Lampe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2.0108333333333cm" style:rel-width="100%" svg:height="3.01625cm" style:rel-height="scale"><draw:image xlink:href="Pictures/81a4f59c7d9c26104160b3dbcc7ba448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5" text:anchor-type="as-char" draw:z-index="5" svg:width="4.7625cm" style:rel-width="100%" svg:height="3.9422916666667cm" style:rel-height="scale"><draw:image xlink:href="Pictures/1b86f5dc93b4562a0c41740dde011485.png" xlink:type="simple" xlink:show="embed" xlink:actuate="onLoad"/></draw:frame> <text:line-break/> <text:line-break/>Elle possède deux bornes : le plot et le culot</text:p>
          </table:table-cell>
        </table:table-row>
        <table:table-row>
          <table:table-cell office:value-type="string" table:style-name="tablecell">
            <text:p text:style-name="tablealignleft"> <text:line-break/>Fil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413125cm" style:rel-width="100%" svg:height="2.9104166666667cm" style:rel-height="scale"><draw:image xlink:href="Pictures/b28d2fd9e21b44cbf723ee7e447b42c0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7" text:anchor-type="as-char" draw:z-index="7" svg:width="4.7095833333333cm" style:rel-width="100%" svg:height="3.9158333333333cm" style:rel-height="scale"><draw:image xlink:href="Pictures/a7bc0783ea85268973968b011154e872.png" xlink:type="simple" xlink:show="embed" xlink:actuate="onLoad"/></draw:frame> <text:line-break/> <text:line-break/>Il possède deux bornes : ses extrémités.</text:p>
          </table:table-cell>
        </table:table-row>
        <table:table-row>
          <table:table-cell office:value-type="string" table:style-name="tablecell">
            <text:p text:style-name="tablealignleft"> <text:line-break/>Interrupteur fermé</text:p>
          </table:table-cell>
          <table:table-cell office:value-type="string" table:style-name="tablecell">
            <text:p text:style-name="tablealignleft"> <text:line-break/><draw:frame draw:style-name="media" draw:name="8" text:anchor-type="as-char" draw:z-index="8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9" text:anchor-type="as-char" draw:z-index="9" svg:width="2.4870833333333cm" style:rel-width="100%" svg:height="2.0108333333333cm" style:rel-height="scale"><draw:image xlink:href="Pictures/b203d105b24842904025f1ab4f90041e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10" text:anchor-type="as-char" draw:z-index="10" svg:width="4.7625cm" style:rel-width="100%" svg:height="3.9422916666667cm" style:rel-height="scale"><draw:image xlink:href="Pictures/afda9a24644c9629713ae81ed33711ee.png" xlink:type="simple" xlink:show="embed" xlink:actuate="onLoad"/></draw:frame> <text:line-break/> <text:line-break/>Les deux bornes sont en contact</text:p>
          </table:table-cell>
        </table:table-row>
        <table:table-row>
          <table:table-cell office:value-type="string" table:style-name="tablecell">
            <text:p text:style-name="tablealignleft"> <text:line-break/>Interrupteur ouvert</text:p>
          </table:table-cell>
          <table:table-cell office:value-type="string" table:style-name="tablecell">
            <text:p text:style-name="tablealignleft"> <text:line-break/><draw:frame draw:style-name="media" draw:name="11" text:anchor-type="as-char" draw:z-index="11" svg:width="3.01625cm" style:rel-width="100%" svg:height="1.031875cm" style:rel-height="scale"><draw:image xlink:href="Pictures/7cc9a4a42f079234e1c6ffaf906aac7b.png" xlink:type="simple" xlink:show="embed" xlink:actuate="onLoad"/></draw:frame><draw:frame draw:style-name="media" draw:name="12" text:anchor-type="as-char" draw:z-index="12" svg:width="2.4870833333333cm" style:rel-width="100%" svg:height="2.0108333333333cm" style:rel-height="scale"><draw:image xlink:href="Pictures/4ae2e56c67081a929ee9530f55a37176.png" xlink:type="simple" xlink:show="embed" xlink:actuate="onLoad"/></draw:frame></text:p>
          </table:table-cell>
          <table:table-cell office:value-type="string" table:style-name="tablecell">
            <text:p text:style-name="tablealignleft"> <text:line-break/><draw:frame draw:style-name="media" draw:name="13" text:anchor-type="as-char" draw:z-index="13" svg:width="4.7360416666667cm" style:rel-width="100%" svg:height="3.9422916666667cm" style:rel-height="scale"><draw:image xlink:href="Pictures/6a5e6ca95af10cadc113f5b60e09b606.png" xlink:type="simple" xlink:show="embed" xlink:actuate="onLoad"/></draw:frame> <text:line-break/> <text:line-break/>Les deux bornes ne sont pas en contact.</text:p>
          </table:table-cell>
        </table:table-row>
        <table:table-row>
          <table:table-cell office:value-type="string" table:style-name="tablecell">
            <text:p text:style-name="tablealignleft"> <text:line-break/>Moteur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2.4870833333333cm" style:rel-width="100%" svg:height="2.0108333333333cm" style:rel-height="scale"><draw:image xlink:href="Pictures/d63c7a8b1526359b00caddbf4920ddee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5" text:anchor-type="as-char" draw:z-index="15" svg:width="4.7360416666667cm" style:rel-width="100%" svg:height="3.9422916666667cm" style:rel-height="scale"><draw:image xlink:href="Pictures/fd300079b155e88c3075782b1fa2b99f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 <text:line-break/>Résistance</text:p>
          </table:table-cell>
          <table:table-cell office:value-type="string" table:style-name="tablecell">
            <text:p text:style-name="tablealignleft"> <text:line-break/><draw:frame draw:style-name="media" draw:name="16" text:anchor-type="as-char" draw:z-index="16" svg:width="2.9897916666667cm" style:rel-width="100%" svg:height="1.0054166666667cm" style:rel-height="scale"><draw:image xlink:href="Pictures/41fb8c3047704e01d37b87d96781730a.png" xlink:type="simple" xlink:show="embed" xlink:actuate="onLoad"/></draw:frame><draw:frame draw:style-name="media" draw:name="17" text:anchor-type="as-char" draw:z-index="17" svg:width="2.4870833333333cm" style:rel-width="100%" svg:height="2.0108333333333cm" style:rel-height="scale"><draw:image xlink:href="Pictures/a613ad2761b55272d93e27f5bd8a1a2c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8" text:anchor-type="as-char" draw:z-index="18" svg:width="4.7889583333333cm" style:rel-width="100%" svg:height="3.9158333333333cm" style:rel-height="scale"><draw:image xlink:href="Pictures/994637b693551d81989922ea7b653c24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 <text:line-break/> <text:line-break/>Diode électroluminescente <text:line-break/> <text:line-break/>(d.e.l.)</text:p>
          </table:table-cell>
          <table:table-cell office:value-type="string" table:style-name="tablecell">
            <text:p text:style-name="tablealignleft"> <text:line-break/><draw:frame draw:style-name="media" draw:name="19" text:anchor-type="as-char" draw:z-index="19" svg:width="0.58208333333333cm" svg:height="0.66145833333333cm"><draw:image xlink:href="Pictures/02e7697c4c018c702223f3fcfe9de611.png" xlink:type="simple" xlink:show="embed" xlink:actuate="onLoad"/></draw:frame><draw:frame draw:style-name="media" draw:name="20" text:anchor-type="as-char" draw:z-index="20" svg:width="2.4870833333333cm" style:rel-width="100%" svg:height="2.0108333333333cm" style:rel-height="scale"><draw:image xlink:href="Pictures/b5f8b0aa2fae3e9dfb1092540c8274f5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1" text:anchor-type="as-char" draw:z-index="21" svg:width="4.6566666666667cm" style:rel-width="100%" svg:height="3.8629166666667cm" style:rel-height="scale"><draw:image xlink:href="Pictures/90a00023ec5f9c6f12507674105f37f7.png" xlink:type="simple" xlink:show="embed" xlink:actuate="onLoad"/></draw:frame></text:p>
          </table:table-cell>
        </table:table-row>
      </table:table>
      <text:p text:style-name="Text_20_body">Un circuit électrique peut être représenté par un <text:span text:style-name="Strong_20_Emphasis">schéma</text:span>, avec des <text:span text:style-name="Strong_20_Emphasis">symboles normalisés</text:span>.</text:p>
      <text:p text:style-name="Text_20_body">La plupart des composants électriques ont deux bornes : ce sont des <text:span text:style-name="Strong_20_Emphasis">dipôles</text:span>.</text:p>
      <text:h text:style-name="Heading_20_2" text:outline-level="2"><text:bookmark-start text:name="__RefHeading___ii._qu_est-ce_qu_un_circuit_electrique_3"/><text:bookmark-start text:name="ii._qu_est-ce_qu_un_circuit_electrique"/>II. Qu'est-ce qu'un circuit électrique ?<text:bookmark-end text:name="__RefHeading___ii._qu_est-ce_qu_un_circuit_electrique_3"/><text:bookmark-end text:name="ii._qu_est-ce_qu_un_circuit_electrique"/></text:h>
      <text:p text:style-name="Text_20_body">Un générateur est nécessaire pour qu'une lampe brille (et pour qu'un moteur tourne).</text:p>
      <text:p text:style-name="Text_20_body">Un générateur transfère de l'énergie électrique à une lampe (ou à un moteur) qui la convertit en d'autres formes (énergie lumineuse pour la lampe).</text:p>
      <text:p text:style-name="Text_20_body"><draw:frame draw:style-name="media" draw:name="22" text:anchor-type="as-char" draw:z-index="22" svg:width="10.4775cm" svg:height="4.0745833333333cm"><draw:image xlink:href="Pictures/f74703c92c463904f06b32b59b38e325.png" xlink:type="simple" xlink:show="embed" xlink:actuate="onLoad"/></draw:frame></text:p>
      <text:p text:style-name="Text_20_body">L'interrupteur commande le passage du courant.</text:p>
      <text:p text:style-name="Text_20_body">Quand l'interrupteur est <text:span text:style-name="Strong_20_Emphasis">fermé</text:span>, le circuit est fermé et le courant circule dans le circuit : il y a transfert d'énergie.</text:p>
      <text:p text:style-name="Text_20_body">Quand l'interrupteur est <text:span text:style-name="Strong_20_Emphasis">ouvert</text:span>, le circuit est ouvert et le courant ne circule pas dans le circuit : il n'y a pas transfert d'énergie.</text:p>
      <text:p text:style-name="Text_20_body">Les bornes de la lampe doivent être reliées aux bornes du générateur pour qu'elle puisse briller (directement ou par l'intermédiaire de fils)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 <text:line-break/><draw:frame draw:style-name="media" draw:name="23" text:anchor-type="as-char" draw:z-index="23" svg:width="6.6939583333333cm" style:rel-width="100%" svg:height="4.8947916666667cm" style:rel-height="scale"><draw:image xlink:href="Pictures/96746fa7b35f94b6bef526944377a9c0.png" xlink:type="simple" xlink:show="embed" xlink:actuate="onLoad"/></draw:frame> <text:line-break/> <text:line-break/>la lampe brille <text:line-break/><draw:frame draw:style-name="media" draw:name="24" text:anchor-type="as-char" draw:z-index="24" svg:width="8.810625cm" style:rel-width="100%" svg:height="6.9320833333333cm" style:rel-height="scale"><draw:image xlink:href="Pictures/4f435cd5c7e264127f1ddf3eaaf7c380.png" xlink:type="simple" xlink:show="embed" xlink:actuate="onLoad"/></draw:frame></text:p>
          </table:table-cell>
          <table:table-cell office:value-type="string" table:style-name="tablecell">
            <text:p text:style-name="tablealignleft"> <text:line-break/> <text:line-break/><draw:frame draw:style-name="media" draw:name="25" text:anchor-type="as-char" draw:z-index="25" svg:width="6.6939583333333cm" style:rel-width="100%" svg:height="4.8947916666667cm" style:rel-height="scale"><draw:image xlink:href="Pictures/710f3f0bf164abca9e004de8cf524a5b.png" xlink:type="simple" xlink:show="embed" xlink:actuate="onLoad"/></draw:frame> <text:line-break/> <text:line-break/>la lampe ne brille pas <text:line-break/><draw:frame draw:style-name="media" draw:name="26" text:anchor-type="as-char" draw:z-index="26" svg:width="8.89cm" style:rel-width="100%" svg:height="6.985cm" style:rel-height="scale"><draw:image xlink:href="Pictures/12c0538e9df29594ef9a80858cfe3b06.png" xlink:type="simple" xlink:show="embed" xlink:actuate="onLoad"/></draw:frame></text:p>
          </table:table-cell>
        </table:table-row>
      </table:table>
      <text:p text:style-name="Text_20_body">Un circuit électrique comporte plusieurs dipôles . Ils se branchent par leurs bornes. Ils forment une boucle.</text:p>
      <text:p text:style-name="Text_20_body"><draw:frame draw:style-name="media" draw:name="27" text:anchor-type="as-char" draw:z-index="27" svg:width="8.969375cm" style:rel-width="100%" svg:height="7.0114583333333cm" style:rel-height="scale"><draw:image xlink:href="Pictures/a325e2259e07d9b7e56692f23e89fa03.png" xlink:type="simple" xlink:show="embed" xlink:actuate="onLoad"/></draw:frame></text:p>
      <text:p text:style-name="Text_20_body">En rouge : boucle de courant.</text:p>
      <text:h text:style-name="Heading_20_2" text:outline-level="2"><text:bookmark-start text:name="__RefHeading___iii._le_court_circuit_d_un_generateur_4"/><text:bookmark-start text:name="iii._le_court_circuit_d_un_generateur"/>III. Le court circuit d'un générateur<text:bookmark-end text:name="__RefHeading___iii._le_court_circuit_d_un_generateur_4"/><text:bookmark-end text:name="iii._le_court_circuit_d_un_generateur"/></text:h>
      <text:p text:style-name="Text_20_body">Avant le court-circuit :</text:p>
      <text:p text:style-name="Text_20_body"><draw:frame draw:style-name="media" draw:name="28" text:anchor-type="as-char" draw:z-index="28" svg:width="6.6939583333333cm" style:rel-width="100%" svg:height="4.8947916666667cm" style:rel-height="scale"><draw:image xlink:href="Pictures/b6e9415976a3f12f07044bbe4e606cf2.png" xlink:type="simple" xlink:show="embed" xlink:actuate="onLoad"/></draw:frame></text:p>
      <text:p text:style-name="Text_20_body">Après, la lampe ne brille plus :</text:p>
      <text:p text:style-name="Text_20_body"><draw:frame draw:style-name="media" draw:name="29" text:anchor-type="as-char" draw:z-index="29" svg:width="7.4877083333333cm" style:rel-width="100%" svg:height="5.2122916666667cm" style:rel-height="scale"><draw:image xlink:href="Pictures/261f8f65bb42148846eee9543c454138.png" xlink:type="simple" xlink:show="embed" xlink:actuate="onLoad"/></draw:frame></text:p>
      <text:p text:style-name="Text_20_body"><draw:frame draw:style-name="media" draw:name="30" text:anchor-type="as-char" draw:z-index="30" svg:width="11.668125cm" svg:height="13.335cm"><draw:image xlink:href="Pictures/3ad69fb0b94ad03706e7ed7fcb56f801.png" xlink:type="simple" xlink:show="embed" xlink:actuate="onLoad"/></draw:frame></text:p>
      <text:p text:style-name="Text_20_body">Un générateur est mis en court-circuit lorsque ses bornes sont reliées par un fil de connexion.</text:p>
      <text:p text:style-name="Text_20_body">Un générateur ne doit jamais être mis en court-circuit, car l'échauffement des fils de connexion peut entraîner un incendie.</text:p>
      <text:p text:style-name="Text_20_body">Un fusible permet de protéger un circuit. Il ouvre le circuit en fondant si le courant devient trop importan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31" text:anchor-type="as-char" draw:z-index="31" svg:width="7.0114583333333cm" style:rel-width="100%" svg:height="6.2970833333333cm" style:rel-height="scale"><draw:image xlink:href="Pictures/16b68da32f4ac9907e2d679667d81f68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2" text:anchor-type="as-char" draw:z-index="32" svg:width="7.0114583333333cm" style:rel-width="100%" svg:height="6.2970833333333cm" style:rel-height="scale"><draw:image xlink:href="Pictures/02c661ce8ab6cd4308b677b6c3e05e2a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<draw:frame draw:style-name="media" draw:name="33" text:anchor-type="as-char" draw:z-index="33" svg:width="11.535833333333cm" svg:height="13.123333333333cm"><draw:image xlink:href="Pictures/ed27fc45cbb07012f4c394c10e60ebad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4" text:anchor-type="as-char" draw:z-index="34" svg:width="11.615208333333cm" svg:height="13.229166666667cm"><draw:image xlink:href="Pictures/f68af7f388de385dc9e3b3d0326cc67e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iv._et_la_prise_electrique_dans_tout_ca_5"/><text:bookmark-start text:name="iv._et_la_prise_electrique_dans_tout_ca"/>IV. Et la prise électrique dans tout ça ?<text:bookmark-end text:name="__RefHeading___iv._et_la_prise_electrique_dans_tout_ca_5"/><text:bookmark-end text:name="iv._et_la_prise_electrique_dans_tout_ca"/></text:h>
      <text:p text:style-name="Text_20_body">Une prise électrique est un générateur très dangereux et il y a risque d'électrocution.</text:p>
      <text:p text:style-name="Text_20_body"><draw:frame draw:style-name="media" draw:name="35" text:anchor-type="as-char" draw:z-index="35" svg:width="7.9375cm" style:rel-width="100%" svg:height="7.4083333333333cm" style:rel-height="scale"><draw:image xlink:href="Pictures/f712310813a6a235343b0418441797be.png" xlink:type="simple" xlink:show="embed" xlink:actuate="onLoad"/></draw:frame></text:p>
      <text:h text:style-name="Heading_20_2" text:outline-level="2"><text:bookmark-start text:name="__RefHeading___exercices_6"/><text:bookmark-start text:name="exercices"/>Exercices<text:bookmark-end text:name="__RefHeading___exercices_6"/><text:bookmark-end text:name="exercices"/></text:h>
      <text:p text:style-name="Text_20_body">Activité p 140</text:p>
      <text:p text:style-name="Text_20_body">Exercice sur la schématisation des circuits</text:p>
      <text:p text:style-name="Text_20_body">Exercices sur la construction de schémas avec réponses en vidéos</text:p>
      <text:p text:style-name="Text_20_body">Ex 15 p 1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2:01</meta:creation-date>
    <dc:creator>Generated</dc:creator>
    <dc:date>2026-09-01T21::02:01</dc:date>
    <dc:language>en-US</dc:language>
    <meta:editing-cycles>1</meta:editing-cycles>
    <meta:editing-duration>PT0S</meta:editing-duration>
    <dc:title>5eme:l_energie_et_ses_conversions:le_circuit_electrique_simple</dc:title>
  </office:meta>
</office:document-meta>
</file>