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649ed01f3d2a452349a3b9779878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seaus"/><text:bookmark-start text:name="__RefHeading___sauvegarde_1"/><text:bookmark-start text:name="sauvegarde"/>Sauvegarde<text:bookmark-end text:name="__RefHeading___sauvegarde_1"/><text:bookmark-end text:name="sauvegarde"/></text:h>
      <text:p text:style-name="Text_20_body">Merci d'aller voir l'article original sur http://seaus.free.fr/spip.php?article517</text:p>
      <text:p text:style-name="Text_20_body"><draw:frame draw:style-name="media" draw:name="0" text:anchor-type="as-char" draw:z-index="0" svg:width="50.350208333333cm" style:rel-width="100%" svg:height="344.69916666667cm" style:rel-height="scale"><draw:image xlink:href="Pictures/0f649ed01f3d2a452349a3b97798785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4:40</meta:creation-date>
    <dc:creator>Generated</dc:creator>
    <dc:date>2026-09-01T22::34:40</dc:date>
    <dc:language>en-US</dc:language>
    <meta:editing-cycles>1</meta:editing-cycles>
    <meta:editing-duration>PT0S</meta:editing-duration>
    <dc:title>5eme:l_energie_et_ses_conversions:seaus</dc:title>
  </office:meta>
</office:document-meta>
</file>