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da69a2bdd71b03623e60a1612712e7d.png"/>
  <manifest:file-entry manifest:media-type="image/png" manifest:full-path="Pictures/750a274c3ad21d0d0c285342ad46e3fb.png"/>
  <manifest:file-entry manifest:media-type="image/png" manifest:full-path="Pictures/c2e20fe512bc0d51f3a7f11ee404b70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l_energie_et_ses_conversions:serie_derivation"/><text:bookmark-start text:name="__RefHeading___chapitre_xeclairage_de_nuit_1"/><text:bookmark-start text:name="chapitre_xeclairage_de_nuit"/>Chapitre X : Éclairage de nuit<text:bookmark-end text:name="__RefHeading___chapitre_xeclairage_de_nuit_1"/><text:bookmark-end text:name="chapitre_xeclairage_de_nuit"/></text:h>
      <text:h text:style-name="Heading_20_2" text:outline-level="2"><text:bookmark-start text:name="__RefHeading___i._circuit_en_serie_2"/><text:bookmark-start text:name="i._circuit_en_serie"/>I. Circuit en série<text:bookmark-end text:name="__RefHeading___i._circuit_en_serie_2"/><text:bookmark-end text:name="i._circuit_en_serie"/></text:h>
      <text:h text:style-name="Heading_20_2" text:outline-level="2"><text:bookmark-start text:name="__RefHeading___NoTitle_3"/><text:bookmark-start text:name="section"/><text:bookmark-end text:name="__RefHeading___NoTitle_3"/><text:bookmark-end text:name="section"/></text:h>
      <text:p text:style-name="Text_20_body">Des dipôles sont branchés en <text:span text:style-name="Strong_20_Emphasis">série</text:span> s’ils sont branchés <text:span text:style-name="Strong_20_Emphasis">les uns à la suite des autres</text:span>.</text:p>
      <text:p text:style-name="Text_20_body"><draw:frame draw:style-name="media" draw:name="0" text:anchor-type="as-char" draw:z-index="0" svg:width="11.535833333333cm" svg:height="1.7727083333333cm"><draw:image xlink:href="Pictures/4da69a2bdd71b03623e60a1612712e7d.png" xlink:type="simple" xlink:show="embed" xlink:actuate="onLoad"/></draw:frame></text:p>
      <text:p text:style-name="Text_20_body">Dans un <text:span text:style-name="Strong_20_Emphasis">circuit en série</text:span> on ne voit qu’une seule ** boucle** .</text:p>
      <text:p text:style-name="Text_20_body">Si on <text:span text:style-name="Strong_20_Emphasis">dévisse</text:span> une lampe, l'autre s’éteint aussi. Dans un circuit série si un des dipôles tombe en panne les autres ne peuvent plus fonctionner.</text:p>
      <text:p text:style-name="Text_20_body">Les lampes brillent <text:span text:style-name="Strong_20_Emphasis">faiblement</text:span>.</text:p>
      <text:h text:style-name="Heading_20_2" text:outline-level="2"><text:bookmark-start text:name="__RefHeading___NoTitle_4"/><text:bookmark-start text:name="section1"/><text:bookmark-end text:name="__RefHeading___NoTitle_4"/><text:bookmark-end text:name="section1"/></text:h>
      <text:h text:style-name="Heading_20_2" text:outline-level="2"><text:bookmark-start text:name="__RefHeading___ii._circuit_en_derivation_5"/><text:bookmark-start text:name="ii._circuit_en_derivation"/>II. Circuit en dérivation<text:bookmark-end text:name="__RefHeading___ii._circuit_en_derivation_5"/><text:bookmark-end text:name="ii._circuit_en_derivation"/></text:h>
      <text:h text:style-name="Heading_20_2" text:outline-level="2"><text:bookmark-start text:name="__RefHeading___NoTitle_6"/><text:bookmark-start text:name="section2"/><text:bookmark-end text:name="__RefHeading___NoTitle_6"/><text:bookmark-end text:name="section2"/></text:h>
      <text:p text:style-name="Text_20_body">Les dipôles sont en <text:span text:style-name="Strong_20_Emphasis">dérivation</text:span> si leurs bornes sont reliées deux à deux.</text:p>
      <text:p text:style-name="Text_20_body"><draw:frame draw:style-name="media" draw:name="1" text:anchor-type="as-char" draw:z-index="1" svg:width="2.0372916666667cm" style:rel-width="100%" svg:height="4.445cm" style:rel-height="scale"><draw:image xlink:href="Pictures/750a274c3ad21d0d0c285342ad46e3fb.png" xlink:type="simple" xlink:show="embed" xlink:actuate="onLoad"/></draw:frame></text:p>
      <text:p text:style-name="Text_20_body">Dans un circuit en <text:span text:style-name="Strong_20_Emphasis">dérivation</text:span> on voit <text:span text:style-name="Strong_20_Emphasis">plusieurs boucles</text:span>.</text:p>
      <text:p text:style-name="Text_20_body">Si on dévisse n’importe laquelle des lampes, les autres continuent de briller.</text:p>
      <text:p text:style-name="Text_20_body"><draw:frame draw:style-name="media" draw:name="2" text:anchor-type="as-char" draw:z-index="2" svg:width="2.0372916666667cm" style:rel-width="100%" svg:height="4.445cm" style:rel-height="scale"><draw:image xlink:href="Pictures/c2e20fe512bc0d51f3a7f11ee404b703.png" xlink:type="simple" xlink:show="embed" xlink:actuate="onLoad"/></draw:frame></text:p>
      <text:p text:style-name="Text_20_body">Dans un circuit en dérivation si un des dipôles tombe en panne les autres continuent de fonctionner.</text:p>
      <text:h text:style-name="Heading_20_2" text:outline-level="2"><text:bookmark-start text:name="__RefHeading___iii._a_la_maison_7"/><text:bookmark-start text:name="iii._a_la_maison"/>III. A la maison<text:bookmark-end text:name="__RefHeading___iii._a_la_maison_7"/><text:bookmark-end text:name="iii._a_la_maison"/></text:h>
      <text:h text:style-name="Heading_20_2" text:outline-level="2"><text:bookmark-start text:name="__RefHeading___NoTitle_8"/><text:bookmark-start text:name="section3"/><text:bookmark-end text:name="__RefHeading___NoTitle_8"/><text:bookmark-end text:name="section3"/></text:h>
      <text:p text:style-name="Text_20_body">A la maison les appareils électriques (four, lampes télévision …) sont branchés en <text:span text:style-name="Strong_20_Emphasis">dérivation</text:span>. Un des appareils est éteint, les autres continuent de fonctionne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4::18:37</meta:creation-date>
    <dc:creator>Generated</dc:creator>
    <dc:date>2026-09-02T04::18:37</dc:date>
    <dc:language>en-US</dc:language>
    <meta:editing-cycles>1</meta:editing-cycles>
    <meta:editing-duration>PT0S</meta:editing-duration>
    <dc:title>5eme:l_energie_et_ses_conversions:serie_derivation</dc:title>
  </office:meta>
</office:document-meta>
</file>