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1_p_57"/><text:bookmark-start text:name="__RefHeading___ex_11_p_57_1"/><text:bookmark-start text:name="ex_11_p_57"/>Ex 11 p 57<text:bookmark-end text:name="__RefHeading___ex_11_p_57_1"/><text:bookmark-end text:name="ex_11_p_57"/></text:h>
      <text:p text:style-name="Text_20_body">Expérience faite par Amine :</text:p>
      <text:p text:style-name="Text_20_body"><draw:frame draw:style-name="media" draw:name="0" text:anchor-type="as-char" draw:z-index="0" svg:width="16.933333333333cm" svg:height="12.7cm"><draw:image xlink:href="Pictures/1684471b9cc9f94a7b7bb971ba0c1411.png" xlink:type="simple" xlink:show="embed" xlink:actuate="onLoad"/></draw:frame></text:p>
      <text:p text:style-name="Text_20_body">m<text:span text:style-name="sub">eau</text:span> = 100g</text:p>
      <text:p text:style-name="Text_20_body">La masse du verre n'est pas comptée car la tare a été faite.</text:p>
      <text:p text:style-name="Text_20_body"><draw:frame draw:style-name="media" draw:name="1" text:anchor-type="as-char" draw:z-index="1" svg:width="16.933333333333cm" svg:height="12.7cm"><draw:image xlink:href="Pictures/fc3d1d8fc83e72e734665ee5cda62961.png" xlink:type="simple" xlink:show="embed" xlink:actuate="onLoad"/></draw:frame></text:p>
      <text:p text:style-name="Text_20_body">m<text:span text:style-name="sub">sucre</text:span> = 5g</text:p>
      <text:p text:style-name="Text_20_body"><draw:frame draw:style-name="media" draw:name="2" text:anchor-type="as-char" draw:z-index="2" svg:width="16.933333333333cm" svg:height="12.7cm"><draw:image xlink:href="Pictures/848175c4b6e570207fecb2a894407896.png" xlink:type="simple" xlink:show="embed" xlink:actuate="onLoad"/></draw:frame></text:p>
      <text:p text:style-name="Text_20_body">m<text:span text:style-name="sub">eau</text:span> &lt;sub&gt; sucrée&lt;/sub&gt; = 105g</text:p>
      <text:p text:style-name="Text_20_body">a. On doit utiliser la fonction tare.</text:p>
      <text:p text:style-name="Text_20_body">b. On trouve que m<text:span text:style-name="sub">eau</text:span> &lt;sub&gt; sucrée&lt;/sub&gt; = m<text:span text:style-name="sub">sucre</text:span> + m<text:span text:style-name="sub">eau</text:span> = 105g</text:p>
      <text:p text:style-name="Text_20_body">La masse se <text:span text:style-name="Strong_20_Emphasis">conserv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8:24</meta:creation-date>
    <dc:creator>Generated</dc:creator>
    <dc:date>2026-09-01T20::58:24</dc:date>
    <dc:language>en-US</dc:language>
    <meta:editing-cycles>1</meta:editing-cycles>
    <meta:editing-duration>PT0S</meta:editing-duration>
    <dc:title>5eme:les_melanges_et_les_dissolutions:ex_11_p_57</dc:title>
  </office:meta>
</office:document-meta>
</file>