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a6cbe8e5872698c83da71c444758e4.png"/>
  <manifest:file-entry manifest:media-type="image/png" manifest:full-path="Pictures/5849d4f2bb34d00edbdc6b8171721c52.png"/>
  <manifest:file-entry manifest:media-type="image/png" manifest:full-path="Pictures/87962e0f9c4307cb24f973966d548cd8.png"/>
  <manifest:file-entry manifest:media-type="image/png" manifest:full-path="Pictures/54931ce99d076ffe5d0f7a5ebd7c9948.png"/>
  <manifest:file-entry manifest:media-type="image/png" manifest:full-path="Pictures/35ceb092b215aaecafaf845b07ab22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mouvement_et_interactions:chapitre_vii_caracteriser_un_mouvement:lecon"/><text:bookmark-start text:name="__RefHeading___chapitre_vietudier_la_vitesse_et_ses_variations_1"/><text:bookmark-start text:name="chapitre_vietudier_la_vitesse_et_ses_variations"/>Chapitre VI : Étudier la vitesse et ses variations<text:bookmark-end text:name="__RefHeading___chapitre_vietudier_la_vitesse_et_ses_variations_1"/><text:bookmark-end text:name="chapitre_vietudier_la_vitesse_et_ses_variations"/></text:h>
      <text:h text:style-name="Heading_20_2" text:outline-level="2"><text:bookmark-start text:name="__RefHeading___i._immobile_ou_en_mouvement_2"/><text:bookmark-start text:name="i._immobile_ou_en_mouvement"/>I. Immobile ou en mouvement ?<text:bookmark-end text:name="__RefHeading___i._immobile_ou_en_mouvement_2"/><text:bookmark-end text:name="i._immobile_ou_en_mouvement"/></text:h>
      <text:p text:style-name="Text_20_body"><text:span text:style-name="Strong_20_Emphasis">Le mouvement dépend de l'observateur. Il faut définir un référentiel, c'est à dire un objet de référence par rapport auquel on étudie le mouvement.</text:span></text:p>
      <text:p text:style-name="Text_20_body">Exemples de référentiels :<text:line-break/>
- **Terrestre **: le sol<text:line-break/>
- **Lunaire **: la Lune<text:line-break/>
- **Géocentrique **: le centre de la Terre<text:line-break/>
- **Héliocentrique **: le Soleil</text:p>
      <text:p text:style-name="Text_20_body">Pour caractériser le mouvement d’un objet, il faut connaître :</text:p>
      <text:p text:style-name="Text_20_body">- sa trajectoire</text:p>
      <text:p text:style-name="Text_20_body">- sa vitesse</text:p>
      <text:h text:style-name="Heading_20_2" text:outline-level="2"><text:bookmark-start text:name="__RefHeading___ii._trajectoire_3"/><text:bookmark-start text:name="ii._trajectoire"/>II. Trajectoire<text:bookmark-end text:name="__RefHeading___ii._trajectoire_3"/><text:bookmark-end text:name="ii._trajectoire"/></text:h>
      <text:p text:style-name="Text_20_body">Pour enregistrer des mouvements rapides, on peut utiliser la chronophotographie ou une caméra.</text:p>
      <text:p text:style-name="Text_20_body">La trajectoire est l'ensemble des positions occupés d’un point d’un mobile. Elle dépend du <text:span text:style-name="Strong_20_Emphasis">référentiel</text:span>.</text:p>
      <text:p text:style-name="Text_20_body">Une trajectoire est</text:p>
      <text:p text:style-name="Text_20_body">- <text:span text:style-name="Strong_20_Emphasis">rectiligne **si elle a la forme d’une *<text:span text:style-name="Emphasis">droite*</text:span>.<draw:frame draw:style-name="media" draw:name="0" text:anchor-type="as-char" draw:z-index="0" svg:width="7.4877083333333cm" style:rel-width="100%" svg:height="2.619375cm" style:rel-height="scale"><draw:image xlink:href="Pictures/e9a6cbe8e5872698c83da71c444758e4.png" xlink:type="simple" xlink:show="embed" xlink:actuate="onLoad"/></draw:frame>

- **circulaire **si elle a la forme d’un *<text:span text:style-name="Emphasis">cercle*</text:span>. <draw:frame draw:style-name="media" draw:name="1" text:anchor-type="as-char" draw:z-index="1" svg:width="2.9633333333333cm" style:rel-width="100%" svg:height="2.9633333333333cm" style:rel-height="scale"><draw:image xlink:href="Pictures/5849d4f2bb34d00edbdc6b8171721c52.png" xlink:type="simple" xlink:show="embed" xlink:actuate="onLoad"/></draw:frame>


===== III. Vitesse =====

La **vitesse **indique la distance parcourue en 1h (vitesse exprimée en km/h) ou en 1s (vitesse exprimée en m/s)

On peut la calculer en connaissance la distance parcourue pendant un certain temps.

$v = \frac d { t}$

v : vitesse en *<text:span text:style-name="Emphasis">m/s</text:span>*

d : distance en *<text:span text:style-name="Emphasis">m</text:span>* parcourue pendant la durée t en *<text:span text:style-name="Emphasis">s</text:span>*

On peut aussi calculer une vitesse en *<text:span text:style-name="Emphasis">km/h*</text:span>. Pour cela il faut avoir une distance en *<text:span text:style-name="Emphasis">km</text:span>* et une durée en *<text:span text:style-name="Emphasis">h*</text:span>.

Si la vitesse augmente, on dit que l'objet *<text:span text:style-name="Emphasis">accélère*</text:span>. Il y a *<text:span text:style-name="Emphasis">accélération*</text:span>. Le mouvement est *<text:span text:style-name="Emphasis">accéléré*</text:span>.

Si la vitesse diminue, on dit que l'objet **ralenti. **Il y a *<text:span text:style-name="Emphasis">ralentissement*</text:span>. Le mouvement est *<text:span text:style-name="Emphasis">ralenti*</text:span>.

Si la vitesse est *<text:span text:style-name="Emphasis">constante*</text:span>, on dira que le mouvement est *<text:span text:style-name="Emphasis">uniforme*</text:span>.
===== IV. Caractérisation d'un mouvement =====

Pour caractériser le mouvement d’un objet, il faut lui associer deux adjectifs : l’un pour qualifier sa **trajectoire **et l’autre pour qualifier la **variation **de sa vitesse.

Mouvement **rectiligne *</text:span><text:span text:style-name="Emphasis">accéléré</text:span>* : <draw:frame draw:style-name="media" draw:name="2" text:anchor-type="as-char" draw:z-index="2" svg:width="12.7cm" svg:height="9.525cm"><draw:image xlink:href="Pictures/87962e0f9c4307cb24f973966d548cd8.png" xlink:type="simple" xlink:show="embed" xlink:actuate="onLoad"/></draw:frame></text:p>
      <text:p text:style-name="Text_20_body">Mouvement <text:span text:style-name="Strong_20_Emphasis">rectiligne ralenti</text:span>**: **<draw:frame draw:style-name="media" draw:name="3" text:anchor-type="as-char" draw:z-index="3" svg:width="12.7cm" svg:height="9.525cm"><draw:image xlink:href="Pictures/54931ce99d076ffe5d0f7a5ebd7c9948.png" xlink:type="simple" xlink:show="embed" xlink:actuate="onLoad"/></draw:frame></text:p>
      <text:p text:style-name="Text_20_body">Mouvement <text:span text:style-name="Strong_20_Emphasis">rectiligne uniforme</text:span> :</text:p>
      <text:p text:style-name="Text_20_body">Mouvement de Vénus et de Mars par rapport à la Terre :</text:p>
      <text:p text:style-name="Text_20_body">Comme le Soleil se déplace aussi :</text:p>
      <text:p text:style-name="Text_20_body">Quelques exemples de relativité du mouvement :</text:p>
      <text:p text:style-name="Text_20_body">Qui est en mouvement ? Qui est immobile ?</text:p>
      <text:p text:style-name="Text_20_body"><draw:frame draw:style-name="media" draw:name="4" text:anchor-type="as-char" draw:z-index="4" svg:width="14.049375cm" svg:height="24.235833333333cm"><draw:image xlink:href="Pictures/35ceb092b215aaecafaf845b07ab227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09:24</meta:creation-date>
    <dc:creator>Generated</dc:creator>
    <dc:date>2026-09-01T21::09:24</dc:date>
    <dc:language>en-US</dc:language>
    <meta:editing-cycles>1</meta:editing-cycles>
    <meta:editing-duration>PT0S</meta:editing-duration>
    <dc:title>5eme:mouvement_et_interactions:chapitre_vii_caracteriser_un_mouvement:lecon</dc:title>
  </office:meta>
</office:document-meta>
</file>