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mouvement_et_interactions:programme"/><text:bookmark-start text:name="__RefHeading___programme_1"/><text:bookmark-start text:name="programme"/>Programme<text:bookmark-end text:name="__RefHeading___programme_1"/><text:bookmark-end text:name="programme"/></text:h>
      <text:p text:style-name="Text_20_body"><text:span text:style-name="Strong_20_Emphasis">Caractériser un mouvement</text:span></text:p>
      <text:p text:style-name="Text_20_body">Caractériser le mouvement d’un objet.<text:line-break/>
Utiliser la relation liant vitesse, distance et durée dans le cas d’un mouvement uniforme.<text:line-break/>
» Vitesse : direction, sens et valeur.<text:line-break/>
» Mouvements rectilignes et circulaires.<text:line-break/>
» Mouvements uniformes et mouvements dont la vitesse varie au cours du temps en direction ou en valeur.<text:line-break/>
» Relativité du mouvement dans des cas simp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15:28</meta:creation-date>
    <dc:creator>Generated</dc:creator>
    <dc:date>2026-09-02T09::15:28</dc:date>
    <dc:language>en-US</dc:language>
    <meta:editing-cycles>1</meta:editing-cycles>
    <meta:editing-duration>PT0S</meta:editing-duration>
    <dc:title>5eme:mouvement_et_interactions:programme</dc:title>
  </office:meta>
</office:document-meta>
</file>