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test_conversions_et_masse_d_1l_d_eau_2"/><text:bookmark-start text:name="test_conversions_et_masse_d_1l_d_eau"/>1. Test conversions et masse d'1L d'eau<text:bookmark-end text:name="__RefHeading___test_conversions_et_masse_d_1l_d_eau_2"/><text:bookmark-end text:name="test_conversions_et_masse_d_1l_d_eau"/></text:h>
      <text:p text:style-name="Text_20_body">2. TP vaporisation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8:22</meta:creation-date>
    <dc:creator>Generated</dc:creator>
    <dc:date>2026-09-01T21::08:22</dc:date>
    <dc:language>en-US</dc:language>
    <meta:editing-cycles>1</meta:editing-cycles>
    <meta:editing-duration>PT0S</meta:editing-duration>
    <dc:title>5eme:seance_12</dc:title>
  </office:meta>
</office:document-meta>
</file>