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dc7b64082706b8d8ed1833f323fb12.png"/>
  <manifest:file-entry manifest:media-type="image/png" manifest:full-path="Pictures/9b8297211fdf9dbb4756c08d368476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8bis"/><text:bookmark-start text:name="__RefHeading___seance_18bis_1"/><text:bookmark-start text:name="seance_18bis"/>Séance 18Bis<text:bookmark-end text:name="__RefHeading___seance_18bis_1"/><text:bookmark-end text:name="seance_18bis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Exercice 1</text:p>
      <text:p text:style-name="Text_20_body"><draw:frame draw:style-name="media" draw:name="0" text:anchor-type="as-char" draw:z-index="0" svg:width="40.137291666667cm" style:rel-width="100%" svg:height="18.044583333333cm" style:rel-height="scale"><draw:image xlink:href="Pictures/f0dc7b64082706b8d8ed1833f323fb12.png" xlink:type="simple" xlink:show="embed" xlink:actuate="onLoad"/></draw:frame></text:p>
      <text:p text:style-name="Text_20_body">Exercice 2</text:p>
      <text:p text:style-name="Text_20_body">1. m<text:span text:style-name="sub">sel</text:span> + m<text:span text:style-name="sub">eau</text:span> = m<text:span text:style-name="sub">eau</text:span> &lt;sub&gt; salée&lt;/sub&gt; car la masse se conserve lorsqu'on dissout du sucre dans l'eau.</text:p>
      <text:p text:style-name="Text_20_body">donc m<text:span text:style-name="sub">eau</text:span> &lt;sub&gt; salée&lt;/sub&gt; = 12 + 120 = 132 g</text:p>
      <text:p text:style-name="Text_20_body">2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de sucre en g</text:p>
          </table:table-cell>
          <table:table-cell office:value-type="string" table:style-name="tableheader">
            <text:p text:style-name="Table_20_Heading">Volume d'eau en mL</text:p>
          </table:table-cell>
        </table:table-row>
        <table:table-row>
          <table:table-cell office:value-type="string" table:style-name="tablecell">
            <text:p text:style-name="tablealignleft">2000 g</text:p>
          </table:table-cell>
          <table:table-cell office:value-type="string" table:style-name="tablecell">
            <text:p text:style-name="tablealignleft">10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20 mL</text:p>
          </table:table-cell>
        </table:table-row>
      </table:table>
      <text:p text:style-name="Text_20_body">120 x 2000 / 1000 = 240 g</text:p>
      <text:h text:style-name="Heading_20_2" text:outline-level="2"><text:bookmark-start text:name="__RefHeading___ds_chapitre_iv_les_melanges_3"/><text:bookmark-start text:name="ds_chapitre_iv_les_melanges"/>2. DS Chapitre IV Les mélanges<text:bookmark-end text:name="__RefHeading___ds_chapitre_iv_les_melanges_3"/><text:bookmark-end text:name="ds_chapitre_iv_les_melanges"/></text:h>
      <text:h text:style-name="Heading_20_2" text:outline-level="2"><text:bookmark-start text:name="__RefHeading___tp_mecanique_avec_fizziq_4"/><text:bookmark-start text:name="tp_mecanique_avec_fizziq"/>3. TP Mécanique avec FIZZIQ<text:bookmark-end text:name="__RefHeading___tp_mecanique_avec_fizziq_4"/><text:bookmark-end text:name="tp_mecanique_avec_fizziq"/></text:h>
      <text:p text:style-name="Text_20_body">Travail à faire en binôme.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1" text:anchor-type="as-char" draw:z-index="1" svg:width="12.461875cm" svg:height="18.626666666667cm"><draw:image xlink:href="Pictures/9b8297211fdf9dbb4756c08d368476da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108 côté exerc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8:44</meta:creation-date>
    <dc:creator>Generated</dc:creator>
    <dc:date>2026-09-01T23::28:44</dc:date>
    <dc:language>en-US</dc:language>
    <meta:editing-cycles>1</meta:editing-cycles>
    <meta:editing-duration>PT0S</meta:editing-duration>
    <dc:title>5eme:seance_18bis</dc:title>
  </office:meta>
</office:document-meta>
</file>