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b1f42abe69cffbbee7c73a99df55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"/><text:bookmark-start text:name="__RefHeading___seance_2_1"/><text:bookmark-start text:name="seance_2"/>Séance 2<text:bookmark-end text:name="__RefHeading___seance_2_1"/><text:bookmark-end text:name="seance_2"/></text:h>
      <text:h text:style-name="Heading_20_2" text:outline-level="2"><text:bookmark-start text:name="__RefHeading___correction_du_travail_2"/><text:bookmark-start text:name="correction_du_travail"/>1. Correction du travail<text:bookmark-end text:name="__RefHeading___correction_du_travail_2"/><text:bookmark-end text:name="correction_du_travail"/></text:h>
      <text:p text:style-name="Text_20_body">Comment pourrait-on utiliser le sulfate de cuivre pour détecter la présence d'eau dans l'huile ?</text:p>
      <text:p text:style-name="Text_20_body">Pour savoir si un produit contient de l'eau,<text:line-break/>
- on fait un petit tas de sulfate de cuivre anhydre,<text:line-break/>
- on dépose un peu de produit sur le tas :<text:line-break/>
- s'il reste blanc, le produit ne contient pas d'eau<text:line-break/>
- s'il devient bleu, le produit contient de l'eau</text:p>
      <text:p text:style-name="Text_20_body"><draw:frame draw:style-name="media" draw:name="0" text:anchor-type="as-char" draw:z-index="0" svg:width="9.6572916666667cm" style:rel-width="100%" svg:height="7.9375cm" style:rel-height="scale"><draw:image xlink:href="Pictures/45b1f42abe69cffbbee7c73a99df5510.png" xlink:type="simple" xlink:show="embed" xlink:actuate="onLoad"/></draw:frame></text:p>
      <text:p text:style-name="Text_20_body">Le sulfate de cuivre reste blanc donc il n'y a pas d'eau dans le cyclohexane.</text:p>
      <text:h text:style-name="Heading_20_2" text:outline-level="2"><text:bookmark-start text:name="__RefHeading___fin_de_la_lecon_3"/><text:bookmark-start text:name="fin_de_la_lecon"/>2. Fin de la leçon<text:bookmark-end text:name="__RefHeading___fin_de_la_lecon_3"/><text:bookmark-end text:name="fin_de_la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I. Test de présence de l'eau</text:p><text:p text:style-name="Text_20_body">Pour savoir si un produit contient de l'eau,<text:line-break/>
- on fait un petit tas de sulfate de cuivre anhydre,<text:line-break/>
- on dépose un peu de produit sur le tas :<text:line-break/>
- s'il reste blanc, le produit ne contient pas d'eau<text:line-break/>
- s'il devient bleu, le produit contient de l'eau</text:p><text:p text:style-name="Text_20_body"><draw:frame draw:style-name="media" draw:name="1" text:anchor-type="as-char" draw:z-index="1" svg:width="9.6572916666667cm" style:rel-width="100%" svg:height="7.9375cm" style:rel-height="scale"><draw:image xlink:href="Pictures/45b1f42abe69cffbbee7c73a99df5510.png" xlink:type="simple" xlink:show="embed" xlink:actuate="onLoad"/></draw:frame></text:p><text:p text:style-name="Text_20_body">Le sulfate de cuivre reste blanc donc il n'y a pas d'eau dans le cyclohexane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0:06</meta:creation-date>
    <dc:creator>Generated</dc:creator>
    <dc:date>2026-09-02T03::40:06</dc:date>
    <dc:language>en-US</dc:language>
    <meta:editing-cycles>1</meta:editing-cycles>
    <meta:editing-duration>PT0S</meta:editing-duration>
    <dc:title>5eme:seance_2</dc:title>
  </office:meta>
</office:document-meta>
</file>