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8f16fa729db24a40ba9c7ad80960d0d.png"/>
  <manifest:file-entry manifest:media-type="image/png" manifest:full-path="Pictures/b58e5642b7724191691cc0e8bead6a6d.png"/>
  <manifest:file-entry manifest:media-type="image/png" manifest:full-path="Pictures/cf7b6f1ffd38460593f87e999d31b10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ance_21"/><text:bookmark-start text:name="__RefHeading___seance_21_1"/><text:bookmark-start text:name="seance_21"/>Séance 21<text:bookmark-end text:name="__RefHeading___seance_21_1"/><text:bookmark-end text:name="seance_21"/></text:h>
      <text:h text:style-name="Heading_20_2" text:outline-level="2"><text:bookmark-start text:name="__RefHeading___correction_activite_2_p_115_2"/><text:bookmark-start text:name="correction_activite_2_p_115"/>1. Correction activité 2 p 115<text:bookmark-end text:name="__RefHeading___correction_activite_2_p_115_2"/><text:bookmark-end text:name="correction_activite_2_p_115"/></text:h>
      <text:p text:style-name="Text_20_body"><draw:frame draw:style-name="media" draw:name="0" text:anchor-type="as-char" draw:z-index="0" svg:width="6.1647916666667cm" style:rel-width="100%" svg:height="8.5460416666667cm" style:rel-height="scale"><draw:image xlink:href="Pictures/f8f16fa729db24a40ba9c7ad80960d0d.png" xlink:type="simple" xlink:show="embed" xlink:actuate="onLoad"/></draw:frame></text:p>
      <text:p text:style-name="Text_20_body">1. Il n'a pas roulé à vitesse constante. Il a adapté sa vitesse à la route empruntée.</text:p>
      <text:p text:style-name="Text_20_body">2. vitesse moyenne = 88 km/h</text:p>
      <text:p text:style-name="Text_20_body">3. Il ne devait pas dépasser 90 km/h</text:p>
      <text:p text:style-name="Text_20_body">4. Il l'a dépassée vers 18 minutes. Vitesse instantanée = 95 km/h</text:p>
      <text:p text:style-name="Text_20_body">5. Le graphique montre que la vitesse du camion n'a pas été constante. Elle varie de 0 km/h à 95 km/h</text:p>
      <text:p text:style-name="Text_20_body">6. Oui, sa vitesse instantanée n'a pas été constante.</text:p>
      <text:p text:style-name="Text_20_body">7. Au bout de 36 minutes environ, la vitesse est constante à 90 km/h.</text:p>
      <text:p text:style-name="Text_20_body">8. Mouvement rectiligne uniforme.</text:p>
      <text:h text:style-name="Heading_20_2" text:outline-level="2"><text:bookmark-start text:name="__RefHeading___calculs_de_vitesses_3"/><text:bookmark-start text:name="calculs_de_vitesses"/>2. Calculs de vitesses<text:bookmark-end text:name="__RefHeading___calculs_de_vitesses_3"/><text:bookmark-end text:name="calculs_de_vitesses"/></text:h>
      <text:p text:style-name="Text_20_body">https://nuage03.apps.education.fr/index.php/s/LNbtEa2nRQdjgNg</text:p>
      <text:p text:style-name="Text_20_body">Ex 1 : v = 5m/s</text:p>
      <text:p text:style-name="Text_20_body">Ex 2 : v = 90 km/h</text:p>
      <text:p text:style-name="Text_20_body"><draw:frame draw:style-name="media" draw:name="1" text:anchor-type="as-char" draw:z-index="1" svg:width="37.491458333333cm" style:rel-width="100%" svg:height="17.171458333333cm" style:rel-height="scale"><draw:image xlink:href="Pictures/b58e5642b7724191691cc0e8bead6a6d.png" xlink:type="simple" xlink:show="embed" xlink:actuate="onLoad"/></draw:frame></text:p>
      <text:p text:style-name="Text_20_body">Ex 3 : v = 1667 km/h</text:p>
      <text:p text:style-name="Text_20_body"><draw:frame draw:style-name="media" draw:name="2" text:anchor-type="as-char" draw:z-index="2" svg:width="37.491458333333cm" style:rel-width="100%" svg:height="17.171458333333cm" style:rel-height="scale"><draw:image xlink:href="Pictures/b58e5642b7724191691cc0e8bead6a6d.png" xlink:type="simple" xlink:show="embed" xlink:actuate="onLoad"/></draw:frame></text:p>
      <text:p text:style-name="Text_20_body">Ex 4 : v = 107 242 km/h (durée t = 8766 h)</text:p>
      <text:h text:style-name="Heading_20_2" text:outline-level="2"><text:bookmark-start text:name="__RefHeading___tp_fortnitecomment_reussir_le_challenge_swim_50_in_under_5s_4"/><text:bookmark-start text:name="tp_fortnitecomment_reussir_le_challenge_swim_50_in_under_5s"/>3. TP Fortnite : Comment réussir le challenge "Swim 50 in under 5s" ?<text:bookmark-end text:name="__RefHeading___tp_fortnitecomment_reussir_le_challenge_swim_50_in_under_5s_4"/><text:bookmark-end text:name="tp_fortnitecomment_reussir_le_challenge_swim_50_in_under_5s"/></text:h>
      <text:p text:style-name="Text_20_body"><draw:frame draw:style-name="media" draw:name="3" text:anchor-type="as-char" draw:z-index="3" svg:width="21.166666666667cm" style:rel-width="100%" svg:height="5.476875cm" style:rel-height="scale"><draw:image xlink:href="Pictures/cf7b6f1ffd38460593f87e999d31b10f.png" xlink:type="simple" xlink:show="embed" xlink:actuate="onLoad"/></draw:frame></text:p>
      <text:p text:style-name="Text_20_body">1. A quelle vitesse doit-on aller pour réussir ce challenge ? Un effort sur la rédaction doit être fait.</text:p>
      <text:p text:style-name="Text_20_body">2. Qu'est-ce qui est le plus rapide ? Nager ou courir ? Calculer les 2 vitesse puis répondre à la question.</text:p>
      <text:p text:style-name="Text_20_body">https://podeduc.apps.education.fr/video/87835-nager-ou-courir/</text:p>
      <text:p text:style-name="Text_20_body">3. Effectuer des sauts en nageant permet-il d'aller plus vite ? Calculer les 2 vitesses puis conclure.</text:p>
      <text:p text:style-name="Text_20_body">https://podeduc.apps.education.fr/video/87834-nager-et-sauter/</text:p>
      <text:p text:style-name="Text_20_body">4. A quelle vitesse va le personnage par rapport à l'eau ?</text:p>
      <text:p text:style-name="Text_20_body">https://podeduc.apps.education.fr/video/87832-la-riviere/</text:p>
      <text:p text:style-name="Text_20_body">5. A quelle vitesse va-t-on dans le référentiel terrestre ?</text:p>
      <text:p text:style-name="Text_20_body">https://podeduc.apps.education.fr/video/87832-la-riviere/</text:p>
      <text:p text:style-name="Text_20_body">6. Comment peut-on réussir ce challenge ?</text:p>
      <text:h text:style-name="Heading_20_2" text:outline-level="2"><text:bookmark-start text:name="__RefHeading___a_faire_pour_la_semaine_prochaine_5"/><text:bookmark-start text:name="a_faire_pour_la_semaine_prochaine"/>4. A faire pour la semaine prochaine<text:bookmark-end text:name="__RefHeading___a_faire_pour_la_semaine_prochaine_5"/><text:bookmark-end text:name="a_faire_pour_la_semaine_prochaine"/></text:h>
      <text:p text:style-name="Text_20_body">DS sur le Chapitre VI Introduction à la vitesse et au mouvemen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4::10:05</meta:creation-date>
    <dc:creator>Generated</dc:creator>
    <dc:date>2026-09-02T04::10:05</dc:date>
    <dc:language>en-US</dc:language>
    <meta:editing-cycles>1</meta:editing-cycles>
    <meta:editing-duration>PT0S</meta:editing-duration>
    <dc:title>5eme:seance_21</dc:title>
  </office:meta>
</office:document-meta>
</file>