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9d04fa743c107ddd46d0a6239146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3bis"/><text:bookmark-start text:name="__RefHeading___seance_23bis_1"/><text:bookmark-start text:name="seance_23bis"/>Séance 23bis<text:bookmark-end text:name="__RefHeading___seance_23bis_1"/><text:bookmark-end text:name="seance_23bis"/></text:h>
      <text:h text:style-name="Heading_20_2" text:outline-level="2"><text:bookmark-start text:name="__RefHeading___test_symboles_2"/><text:bookmark-start text:name="test_symboles"/>1. Test symboles<text:bookmark-end text:name="__RefHeading___test_symboles_2"/><text:bookmark-end text:name="test_symboles"/></text:h>
      <text:h text:style-name="Heading_20_2" text:outline-level="2"><text:bookmark-start text:name="__RefHeading___lecon_chapitre_viiia_3"/><text:bookmark-start text:name="lecon_chapitre_viiia"/>2. Leçon chapitre VIIIa<text:bookmark-end text:name="__RefHeading___lecon_chapitre_viiia_3"/><text:bookmark-end text:name="lecon_chapitre_viiia"/></text:h>
      <text:p text:style-name="Text_20_body">https://nuage03.apps.education.fr/index.php/s/T6JBWJGePBFBNFX</text:p>
      <text:p text:style-name="Text_20_body"><draw:frame draw:style-name="media" draw:name="0" text:anchor-type="as-char" draw:z-index="0" svg:width="22.912916666667cm" style:rel-width="100%" svg:height="32.173333333333cm" style:rel-height="scale"><draw:image xlink:href="Pictures/b19d04fa743c107ddd46d0a62391466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49:21</meta:creation-date>
    <dc:creator>Generated</dc:creator>
    <dc:date>2026-09-02T01::49:21</dc:date>
    <dc:language>en-US</dc:language>
    <meta:editing-cycles>1</meta:editing-cycles>
    <meta:editing-duration>PT0S</meta:editing-duration>
    <dc:title>5eme:seance_23bis</dc:title>
  </office:meta>
</office:document-meta>
</file>