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3fcecf3973dbf26789e00c96d599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test_sur_les_symboles_2"/><text:bookmark-start text:name="test_sur_les_symboles"/>1. Test sur les symboles<text:bookmark-end text:name="__RefHeading___test_sur_les_symboles_2"/><text:bookmark-end text:name="test_sur_les_symboles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T6JBWJGePBFBNFX</text:p>
      <text:p text:style-name="Text_20_body"><draw:frame draw:style-name="media" draw:name="0" text:anchor-type="as-char" draw:z-index="0" svg:width="22.516041666667cm" style:rel-width="100%" svg:height="31.617708333333cm" style:rel-height="scale"><draw:image xlink:href="Pictures/993fcecf3973dbf26789e00c96d5996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9:48</meta:creation-date>
    <dc:creator>Generated</dc:creator>
    <dc:date>2026-09-01T21::59:48</dc:date>
    <dc:language>en-US</dc:language>
    <meta:editing-cycles>1</meta:editing-cycles>
    <meta:editing-duration>PT0S</meta:editing-duration>
    <dc:title>5eme:seance_24</dc:title>
  </office:meta>
</office:document-meta>
</file>