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1f84c8a8be71ad80f2be2679fa237a2.png"/>
  <manifest:file-entry manifest:media-type="image/png" manifest:full-path="Pictures/004b892260112458132a30fcf0aae197.png"/>
  <manifest:file-entry manifest:media-type="image/png" manifest:full-path="Pictures/0a2f4bbd116b43683cc23444bd2825eb.png"/>
  <manifest:file-entry manifest:media-type="image/png" manifest:full-path="Pictures/0731c66119f3ef7fb3c49f77a5a00d29.png"/>
  <manifest:file-entry manifest:media-type="image/png" manifest:full-path="Pictures/47e3dbe274e238c243c5c08082e9310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seance_25"/><text:bookmark-start text:name="__RefHeading___seance_25_1"/><text:bookmark-start text:name="seance_25"/>Séance 25<text:bookmark-end text:name="__RefHeading___seance_25_1"/><text:bookmark-end text:name="seance_25"/></text:h>
      <text:h text:style-name="Heading_20_2" text:outline-level="2"><text:bookmark-start text:name="__RefHeading___correction_des_exercices_viii_a_2"/><text:bookmark-start text:name="correction_des_exercices_viii_a"/>1. Correction des exercices VIII a<text:bookmark-end text:name="__RefHeading___correction_des_exercices_viii_a_2"/><text:bookmark-end text:name="correction_des_exercices_viii_a"/></text:h>
      <text:p text:style-name="Text_20_body"><draw:frame draw:style-name="media" draw:name="0" text:anchor-type="as-char" draw:z-index="0" svg:width="13.096875cm" svg:height="3.4925cm"><draw:image xlink:href="Pictures/51f84c8a8be71ad80f2be2679fa237a2.png" xlink:type="simple" xlink:show="embed" xlink:actuate="onLoad"/></draw:frame></text:p>
      <text:p text:style-name="Text_20_body"><draw:frame draw:style-name="media" draw:name="1" text:anchor-type="as-char" draw:z-index="1" svg:width="13.943541666667cm" svg:height="5.794375cm"><draw:image xlink:href="Pictures/004b892260112458132a30fcf0aae197.png" xlink:type="simple" xlink:show="embed" xlink:actuate="onLoad"/></draw:frame></text:p>
      <text:p text:style-name="Text_20_body"><draw:frame draw:style-name="media" draw:name="2" text:anchor-type="as-char" draw:z-index="2" svg:width="14.9225cm" svg:height="7.8845833333333cm"><draw:image xlink:href="Pictures/0a2f4bbd116b43683cc23444bd2825eb.png" xlink:type="simple" xlink:show="embed" xlink:actuate="onLoad"/></draw:frame></text:p>
      <text:p text:style-name="Text_20_body"><draw:frame draw:style-name="media" draw:name="3" text:anchor-type="as-char" draw:z-index="3" svg:width="13.864166666667cm" svg:height="8.016875cm"><draw:image xlink:href="Pictures/0731c66119f3ef7fb3c49f77a5a00d29.png" xlink:type="simple" xlink:show="embed" xlink:actuate="onLoad"/></draw:frame></text:p>
      <text:p text:style-name="Text_20_body"><draw:frame draw:style-name="media" draw:name="4" text:anchor-type="as-char" draw:z-index="4" svg:width="12.832291666667cm" svg:height="6.588125cm"><draw:image xlink:href="Pictures/47e3dbe274e238c243c5c08082e93103.png" xlink:type="simple" xlink:show="embed" xlink:actuate="onLoad"/></draw:frame></text:p>
      <text:p text:style-name="Text_20_body"><draw:frame draw:style-name="media" draw:name="5" text:anchor-type="as-char" draw:z-index="5" svg:width="12.832291666667cm" svg:height="6.588125cm"><draw:image xlink:href="Pictures/47e3dbe274e238c243c5c08082e93103.png" xlink:type="simple" xlink:show="embed" xlink:actuate="onLoad"/></draw:frame></text:p>
      <text:h text:style-name="Heading_20_2" text:outline-level="2"><text:bookmark-start text:name="__RefHeading___fin_des_exercices_viii_a_3"/><text:bookmark-start text:name="fin_des_exercices_viii_a"/>2. Fin des exercices VIII a<text:bookmark-end text:name="__RefHeading___fin_des_exercices_viii_a_3"/><text:bookmark-end text:name="fin_des_exercices_viii_a"/></text:h>
      <text:h text:style-name="Heading_20_2" text:outline-level="2"><text:bookmark-start text:name="__RefHeading___exercices_viii_b_4"/><text:bookmark-start text:name="exercices_viii_b"/>3. Exercices VIII b<text:bookmark-end text:name="__RefHeading___exercices_viii_b_4"/><text:bookmark-end text:name="exercices_viii_b"/></text:h>
      <text:h text:style-name="Heading_20_2" text:outline-level="2"><text:bookmark-start text:name="__RefHeading___a_faire_pour_la_semaine_prochaine_5"/><text:bookmark-start text:name="a_faire_pour_la_semaine_prochaine"/>4. A faire pour la semaine prochaine<text:bookmark-end text:name="__RefHeading___a_faire_pour_la_semaine_prochaine_5"/><text:bookmark-end text:name="a_faire_pour_la_semaine_prochaine"/></text:h>
      <text:p text:style-name="Text_20_body">DS chp VIII a et VIII b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2::04:37</meta:creation-date>
    <dc:creator>Generated</dc:creator>
    <dc:date>2026-09-02T02::04:37</dc:date>
    <dc:language>en-US</dc:language>
    <meta:editing-cycles>1</meta:editing-cycles>
    <meta:editing-duration>PT0S</meta:editing-duration>
    <dc:title>5eme:seance_25</dc:title>
  </office:meta>
</office:document-meta>
</file>