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ds_chp_ia_et_ib_2"/><text:bookmark-start text:name="ds_chp_ia_et_ib"/>1. DS Chp Ia et Ib<text:bookmark-end text:name="__RefHeading___ds_chp_ia_et_ib_2"/><text:bookmark-end text:name="ds_chp_ia_et_ib"/></text:h>
      <text:h text:style-name="Heading_20_2" text:outline-level="2"><text:bookmark-start text:name="__RefHeading___lecon_chapitre_ic_quel_est_le_gaz_dissout_dans_les_boissons_petillantes_3"/><text:bookmark-start text:name="lecon_chapitre_ic_quel_est_le_gaz_dissout_dans_les_boissons_petillantes"/>2. Leçon Chapitre Ic Quel est le gaz dissout dans les boissons pétillantes<text:bookmark-end text:name="__RefHeading___lecon_chapitre_ic_quel_est_le_gaz_dissout_dans_les_boissons_petillantes_3"/><text:bookmark-end text:name="lecon_chapitre_ic_quel_est_le_gaz_dissout_dans_les_boissons_petillantes"/></text:h>
      <text:p text:style-name="Text_20_body">https://nuage03.apps.education.fr/index.php/s/N8rGzfwFoRNAdF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8:07</meta:creation-date>
    <dc:creator>Generated</dc:creator>
    <dc:date>2026-09-01T23::38:07</dc:date>
    <dc:language>en-US</dc:language>
    <meta:editing-cycles>1</meta:editing-cycles>
    <meta:editing-duration>PT0S</meta:editing-duration>
    <dc:title>5eme:seance_4</dc:title>
  </office:meta>
</office:document-meta>
</file>