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ercice 1</text:span></text:p>
      <text:p text:style-name="Text_20_body">Le pH est inférieur à 7, le terreau est acide. Quand un terrain acide, les hortensias seront bleues.</text:p>
      <text:p text:style-name="Text_20_body"><text:span text:style-name="Strong_20_Emphasis">Exercice 2</text:span></text:p>
      <text:p text:style-name="Text_20_body">Solutions acides (pH &lt; 7) : Jus de citron, Jus de poire</text:p>
      <text:p text:style-name="Text_20_body">Solution neutre (pH = 7) : eau distillée</text:p>
      <text:p text:style-name="Text_20_body">Solution basique (pH &gt; 7) : Lessive, Déboucheur et Océ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48</meta:creation-date>
    <dc:creator>Generated</dc:creator>
    <dc:date>2026-09-02T02::02:48</dc:date>
    <dc:language>en-US</dc:language>
    <meta:editing-cycles>1</meta:editing-cycles>
    <meta:editing-duration>PT0S</meta:editing-duration>
    <dc:title>5eme:seance_7</dc:title>
  </office:meta>
</office:document-meta>
</file>