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dc718b315c346bd6b1e32221628568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ance_8"/><text:bookmark-start text:name="__RefHeading___seance_8_1"/><text:bookmark-start text:name="seance_8"/>Séance 8<text:bookmark-end text:name="__RefHeading___seance_8_1"/><text:bookmark-end text:name="seance_8"/></text:h>
      <text:h text:style-name="Heading_20_2" text:outline-level="2"><text:bookmark-start text:name="__RefHeading___ds_chp_id_acides_bases_2"/><text:bookmark-start text:name="ds_chp_id_acides_bases"/>1. DS Chp Id Acides bases<text:bookmark-end text:name="__RefHeading___ds_chp_id_acides_bases_2"/><text:bookmark-end text:name="ds_chp_id_acides_bases"/></text:h>
      <text:h text:style-name="Heading_20_2" text:outline-level="2"><text:bookmark-start text:name="__RefHeading___correction_des_exercices_3"/><text:bookmark-start text:name="correction_des_exercices"/>2. Correction des exercices<text:bookmark-end text:name="__RefHeading___correction_des_exercices_3"/><text:bookmark-end text:name="correction_des_exercices"/></text:h>
      <text:p text:style-name="Text_20_body">https://nuage03.apps.education.fr/index.php/s/cdBMjFzB5ys3FNd</text:p>
      <text:p text:style-name="Text_20_body"><draw:frame draw:style-name="media" draw:name="0" text:anchor-type="as-char" draw:z-index="0" svg:width="21.351875cm" style:rel-width="100%" svg:height="19.473333333333cm" style:rel-height="scale"><draw:image xlink:href="Pictures/bdc718b315c346bd6b1e322216285680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1::58:04</meta:creation-date>
    <dc:creator>Generated</dc:creator>
    <dc:date>2026-09-02T01::58:04</dc:date>
    <dc:language>en-US</dc:language>
    <meta:editing-cycles>1</meta:editing-cycles>
    <meta:editing-duration>PT0S</meta:editing-duration>
    <dc:title>5eme:seance_8</dc:title>
  </office:meta>
</office:document-meta>
</file>