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71e443bff698526ef4518e0731bfce3.png"/>
  <manifest:file-entry manifest:media-type="image/png" manifest:full-path="Pictures/5bb05185c614f0f01fe59a09d0ad6e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du_05:06:20"/><text:bookmark-start text:name="__RefHeading___seance_du_05_06_20_1"/><text:bookmark-start text:name="seance_du_05_06_20"/>Séance du 05/06/20<text:bookmark-end text:name="__RefHeading___seance_du_05_06_20_1"/><text:bookmark-end text:name="seance_du_05_06_20"/></text:h>
      <text:p text:style-name="Text_20_body">https://phet.colorado.edu/fr/simulation/circuit-construction-kit-dc</text:p>
      <text:h text:style-name="Heading_20_2" text:outline-level="2"><text:bookmark-start text:name="__RefHeading___correction_du_travail_a_faire_pour_aujourd_hui_2"/><text:bookmark-start text:name="correction_du_travail_a_faire_pour_aujourd_hui"/>1. Correction du travail à faire pour aujourd'hui<text:bookmark-end text:name="__RefHeading___correction_du_travail_a_faire_pour_aujourd_hui_2"/><text:bookmark-end text:name="correction_du_travail_a_faire_pour_aujourd_hui"/></text:h>
      <text:p text:style-name="Text_20_body">Le circuit suivant permet de savoir si le carton laisse passer le courant ou pas :</text:p>
      <text:p text:style-name="Text_20_body"><draw:frame draw:style-name="media" draw:name="0" text:anchor-type="as-char" draw:z-index="0" svg:width="12.7cm" svg:height="7.4877083333333cm"><draw:image xlink:href="Pictures/c71e443bff698526ef4518e0731bfce3.png" xlink:type="simple" xlink:show="embed" xlink:actuate="onLoad"/></draw:frame></text:p>
      <text:p text:style-name="Text_20_body">1. Faire le schéma de ce circuit. On représente le carton comme on veut en mettant en plus une légende.</text:p>
      <text:p text:style-name="Text_20_body">2. Comment appelle-t-on un matériau qui laisse passer le courant électrique (vu en 6ème) ?</text:p>
      <text:p text:style-name="Text_20_body">3. Comment appelle-t-on un matériau qui ne laisse pas passer le courant électrique (vu en 6ème) ?</text:p>
      <text:p text:style-name="Text_20_body">4. Aller sur : https://phet.colorado.edu/fr/simulation/circuit-construction-kit-dc</text:p>
      <text:p text:style-name="Text_20_body">Réaliser le cicuit et tester les “matériaux” suivants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Matériau</text:p>
          </table:table-cell>
          <table:table-cell office:value-type="string" table:style-name="tableheader">
            <text:p text:style-name="Table_20_Heading">Conducteur</text:p>
          </table:table-cell>
          <table:table-cell office:value-type="string" table:style-name="tableheader">
            <text:p text:style-name="Table_20_Heading">Isolant</text:p>
          </table:table-cell>
        </table:table-row>
        <table:table-row>
          <table:table-cell office:value-type="string" table:style-name="tableheader">
            <text:p text:style-name="Table_20_Heading">Papier/cart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Fer (métal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Laiton (métal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Plastiqu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Graphite/Carbon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Corps humain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Correction :</text:p>
      <text:p text:style-name="Text_20_body">ICI IL Y AURA LA CORRECTION</text:p>
      <text:p text:style-name="Text_20_body">Je reprends 2 notions vues trop rapidement la semaine denière.</text:p>
      <text:p text:style-name="Text_20_body"><text:line-break/></text:p>
      <text:h text:style-name="Heading_20_2" text:outline-level="2"><text:bookmark-start text:name="__RefHeading___la_boucle_de_courant_3"/><text:bookmark-start text:name="la_boucle_de_courant"/>2. La boucle de courant<text:bookmark-end text:name="__RefHeading___la_boucle_de_courant_3"/><text:bookmark-end text:name="la_boucle_de_courant"/></text:h>
      <text:p text:style-name="Text_20_body">Un circuit électrique comporte plusieurs dipôles . Ils se branchent par leurs bornes. Ils forment une boucle.</text:p>
      <text:p text:style-name="Text_20_body"><draw:frame draw:style-name="media" draw:name="1" text:anchor-type="as-char" draw:z-index="1" svg:width="3.6247916666667cm" style:rel-width="100%" svg:height="2.8575cm" style:rel-height="scale"><draw:image xlink:href="Pictures/5bb05185c614f0f01fe59a09d0ad6e22.png" xlink:type="simple" xlink:show="embed" xlink:actuate="onLoad"/></draw:frame></text:p>
      <text:p text:style-name="Text_20_body">En rouge : boucle de courant.</text:p>
      <text:h text:style-name="Heading_20_2" text:outline-level="2"><text:bookmark-start text:name="__RefHeading___le_sens_conventionnel_du_courant_electrique_4"/><text:bookmark-start text:name="le_sens_conventionnel_du_courant_electrique"/>3. Le sens conventionnel du courant électrique<text:bookmark-end text:name="__RefHeading___le_sens_conventionnel_du_courant_electrique_4"/><text:bookmark-end text:name="le_sens_conventionnel_du_courant_electrique"/></text:h>
      <text:h text:style-name="Heading_20_2" text:outline-level="2"><text:bookmark-start text:name="__RefHeading___exercices_5"/><text:bookmark-start text:name="exercices"/>4. Exercices<text:bookmark-end text:name="__RefHeading___exercices_5"/><text:bookmark-end text:name="exercices"/></text:h>
      <text:p text:style-name="Text_20_body"><text:span text:style-name="Strong_20_Emphasis">Ex 5 p 150</text:span></text:p>
      <text:p text:style-name="Text_20_body">&lt;hidden&gt;</text:p>
      <text:p text:style-name="Text_20_body">a. La lampe brille donc le courant circule dans le circuit.</text:p>
      <text:p text:style-name="Text_20_body">b. L'eau salée est donc conductrice.</text:p>
      <text:p text:style-name="Text_20_body">&lt;/hidden&gt;</text:p>
      <text:p text:style-name="Text_20_body"><text:span text:style-name="Strong_20_Emphasis">Ex 14 p 151</text:span></text:p>
      <text:p text:style-name="Text_20_body">&lt;hidden&gt;</text:p>
      <text:p text:style-name="Text_20_body">a.</text:p>
      <text:p text:style-name="Text_20_body">&lt;/hidden&gt;</text:p>
      <text:h text:style-name="Heading_20_2" text:outline-level="2"><text:bookmark-start text:name="__RefHeading___a_faire_pour_la_semaine_prochaine_6"/><text:bookmark-start text:name="a_faire_pour_la_semaine_prochaine"/>5. A faire pour la semaine prochaine<text:bookmark-end text:name="__RefHeading___a_faire_pour_la_semaine_prochaine_6"/><text:bookmark-end text:name="a_faire_pour_la_semaine_prochaine"/></text:h>
      <text:p text:style-name="Text_20_body">Répondre aux questions suivantes. Pour chaque question :</text:p>
      <text:p text:style-name="Text_20_body">- faire un ou plusieurs schéma(s) de circuits permettant de répondre à la question</text:p>
      <text:p text:style-name="Text_20_body">- réaliser ce circuit dans le logiciel : https://phet.colorado.edu/fr/simulation/circuit-construction-kit-dc</text:p>
      <text:p text:style-name="Text_20_body">- expliquer ce que vous constatez et répondre à la question</text:p>
      <text:p text:style-name="Text_20_body">**Question 1 : **</text:p>
      <text:p text:style-name="Text_20_body">Dans un circuit, on met une pile, une lampe et un interrupteur branché à la suite de la lampe. Le fonctionnement du circuit change-t-il quand on échange les positions de la lampe et de l'interrupteur ?</text:p>
      <text:p text:style-name="Text_20_body">**Question 2 : **</text:p>
      <text:p text:style-name="Text_20_body">Dans un circuit, on met une pile et 2 lampes branchées l'une à la suite de l'autre. Une lampe brille plus que l'autre (pour changer la luminosité d'une lampe, cliquer dessus et bouger le curseur en bas). Si on échange les positions des 2 lampes, est-ce que leur luminosité va changer ?</text:p>
      <text:p text:style-name="Text_20_body">**Question 3 : **</text:p>
      <text:p text:style-name="Text_20_body">Dans un circuit, on met une pile et des lampes identiques branchées les unes à la suite des autres. Comme évolue la luminosité des lampes quand on branche de plus en plus de lampes.</text:p>
      <text:p text:style-name="Text_20_body">Envoyer une photo de ce que vous avez fait sur le cahier, pas sur l'ordinateur.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4::05:54</meta:creation-date>
    <dc:creator>Generated</dc:creator>
    <dc:date>2026-09-02T14::05:54</dc:date>
    <dc:language>en-US</dc:language>
    <meta:editing-cycles>1</meta:editing-cycles>
    <meta:editing-duration>PT0S</meta:editing-duration>
    <dc:title>5eme:seance_du_05:06:20</dc:title>
  </office:meta>
</office:document-meta>
</file>