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42febf577d53e7c7036a7189237b75.png"/>
  <manifest:file-entry manifest:media-type="image/png" manifest:full-path="Pictures/279002303661da0f748c3263cab2fd03.png"/>
  <manifest:file-entry manifest:media-type="image/png" manifest:full-path="Pictures/4cdb26f6c0b8a3a264429a24ed860d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ance_du_14:05:20"/><text:bookmark-start text:name="__RefHeading___seance_du_14_05_20_1"/><text:bookmark-start text:name="seance_du_14_05_20"/>Séance du 14/05/20<text:bookmark-end text:name="__RefHeading___seance_du_14_05_20_1"/><text:bookmark-end text:name="seance_du_14_05_20"/></text:h>
      <text:h text:style-name="Heading_20_2" text:outline-level="2"><text:bookmark-start text:name="__RefHeading___corriger_l_activite_2"/><text:bookmark-start text:name="corriger_l_activite"/>1. Corriger l'activité<text:bookmark-end text:name="__RefHeading___corriger_l_activite_2"/><text:bookmark-end text:name="corriger_l_activite"/></text:h>
      <text:p text:style-name="Text_20_body">qui était à faire pour aujourd'hui.</text:p>
      <text:h text:style-name="Heading_20_2" text:outline-level="2"><text:bookmark-start text:name="__RefHeading___prendre_en_main_le_logiciel_3"/><text:bookmark-start text:name="prendre_en_main_le_logiciel"/>2. Prendre en main le logiciel<text:bookmark-end text:name="__RefHeading___prendre_en_main_le_logiciel_3"/><text:bookmark-end text:name="prendre_en_main_le_logiciel"/></text:h>
      <text:p text:style-name="Text_20_body">https://phet.colorado.edu/fr/simulation/circuit-construction-kit-dc</text:p>
      <text:p text:style-name="Text_20_body">En regardant ce tuto de 5min.</text:p>
      <text:p text:style-name="Text_20_body">La vidéo suivante, c'est pour ceux qui vont faire ça sur téléphone ou tablette. J'ai pu faire les circuits et les envoyer sur Pronote.</text:p>
      <text:h text:style-name="Heading_20_2" text:outline-level="2"><text:bookmark-start text:name="__RefHeading___faire_le_travail_suivant_4"/><text:bookmark-start text:name="faire_le_travail_suivant"/>3. Faire le travail suivant<text:bookmark-end text:name="__RefHeading___faire_le_travail_suivant_4"/><text:bookmark-end text:name="faire_le_travail_suivant"/></text:h>
      <text:p text:style-name="Text_20_body">Ce travail est à faire pendant la séance et profitez de l'aide du prof en lui demandant de l'aide si vous n'y arrivez pas.</text:p>
      <text:p text:style-name="Text_20_body">Il faut envoyer des captures d'écran de vos circuits réalisés avec le logiciel PhET.</text:p>
      <text:p text:style-name="Text_20_body">Il y a des schémas à faire sur le cahier mais vous ne les envoyez pas. On corrigera ensemble la prochaine fois.</text:p>
      <text:h text:style-name="Heading_20_3" text:outline-level="3"><text:bookmark-start text:name="__RefHeading___travail_a_5"/><text:bookmark-start text:name="travail_a"/>3.1. Travail A<text:bookmark-end text:name="__RefHeading___travail_a_5"/><text:bookmark-end text:name="travail_a"/></text:h>
      <text:p text:style-name="Text_20_body">A l'aide du logiciel, réaliser le circuit suivant :</text:p>
      <text:p text:style-name="Text_20_body"><draw:frame draw:style-name="media" draw:name="0" text:anchor-type="as-char" draw:z-index="0" svg:width="11.297708333333cm" svg:height="8.7841666666667cm"><draw:image xlink:href="Pictures/c642febf577d53e7c7036a7189237b75.png" xlink:type="simple" xlink:show="embed" xlink:actuate="onLoad"/></draw:frame></text:p>
      <text:p text:style-name="Text_20_body">Attention, il faut bien respecter les branchements (si un dipôle est relié à la borne +, il n'est pas relié à la borne -).</text:p>
      <text:p text:style-name="Text_20_body">Si l'interrupteur est ouvert, il n'est pas fermé.</text:p>
      <text:h text:style-name="Heading_20_3" text:outline-level="3"><text:bookmark-start text:name="__RefHeading___travail_b_6"/><text:bookmark-start text:name="travail_b"/>3.2. Travail B<text:bookmark-end text:name="__RefHeading___travail_b_6"/><text:bookmark-end text:name="travail_b"/></text:h>
      <text:p text:style-name="Text_20_body">A l'aide du logiciel, réaliser le circuit suivant :</text:p>
      <text:p text:style-name="Text_20_body"><draw:frame draw:style-name="media" draw:name="1" text:anchor-type="as-char" draw:z-index="1" svg:width="11.218333333333cm" svg:height="8.7841666666667cm"><draw:image xlink:href="Pictures/279002303661da0f748c3263cab2fd03.png" xlink:type="simple" xlink:show="embed" xlink:actuate="onLoad"/></draw:frame></text:p>
      <text:p text:style-name="Text_20_body">Attention, il faut bien respecter les branchements (si un dipôle est relié à la borne +, il n'est pas relié à la borne -).</text:p>
      <text:p text:style-name="Text_20_body">Si l'interrupteur est ouvert, il n'est pas fermé.</text:p>
      <text:h text:style-name="Heading_20_3" text:outline-level="3"><text:bookmark-start text:name="__RefHeading___trouver_2_circuits_differents_7"/><text:bookmark-start text:name="trouver_2_circuits_differents"/>3.3. Trouver 2 circuits différents...<text:bookmark-end text:name="__RefHeading___trouver_2_circuits_differents_7"/><text:bookmark-end text:name="trouver_2_circuits_differents"/></text:h>
      <text:p text:style-name="Text_20_body">… pour faire briller 2 lampes en même temps.</text:p>
      <text:p text:style-name="Text_20_body">Le circuit ne doit comporter que des lampes, des fils et une pile.</text:p>
      <text:p text:style-name="Text_20_body">Attention, les 4 circuits suivants sont identiques.</text:p>
      <text:p text:style-name="Text_20_body"><draw:frame draw:style-name="media" draw:name="2" text:anchor-type="as-char" draw:z-index="2" svg:width="15.213541666667cm" svg:height="9.7895833333333cm"><draw:image xlink:href="Pictures/4cdb26f6c0b8a3a264429a24ed860d70.png" xlink:type="simple" xlink:show="embed" xlink:actuate="onLoad"/></draw:frame></text:p>
      <text:p text:style-name="Text_20_body">Sur le cahier côté exercice, faire les 2 schémas correspondants à vos 2 circuits.</text:p>
      <text:h text:style-name="Heading_20_3" text:outline-level="3"><text:bookmark-start text:name="__RefHeading___trouver_4_circuits_differents_8"/><text:bookmark-start text:name="trouver_4_circuits_differents"/>3.4. Trouver 4 circuits différents...<text:bookmark-end text:name="__RefHeading___trouver_4_circuits_differents_8"/><text:bookmark-end text:name="trouver_4_circuits_differents"/></text:h>
      <text:p text:style-name="Text_20_body">… pour faire briller 3 lampes en même temps.</text:p>
      <text:p text:style-name="Text_20_body">Le circuit ne doit comporter que des lampes, des fils et une pile.</text:p>
      <text:p text:style-name="Text_20_body">Sur le cahier côté exercice, faire les 4 schémas correspondants à vos 4 circuits.</text:p>
      <text:p text:style-name="Horizontal_20_Line"/>
      <text:p text:style-name="Text_20_body">Normalement, jusqu'à maintenant, il doit y avoir 6 schémas différents sur votre cahier et vous avez envoyé 8 captures d'écran sur Pronote.</text:p>
      <text:p text:style-name="Horizontal_20_Line"/>
      <text:h text:style-name="Heading_20_3" text:outline-level="3"><text:bookmark-start text:name="__RefHeading___facultatif_9"/><text:bookmark-start text:name="facultatif"/>3.5. Facultatif<text:bookmark-end text:name="__RefHeading___facultatif_9"/><text:bookmark-end text:name="facultatif"/></text:h>
      <text:p text:style-name="Text_20_body">Trouver un circuit comportant 3 lampes, 1 interrupteur, 1 pile et des fils.</text:p>
      <text:p text:style-name="Text_20_body">L'interrupteur permet d'allumer ou d'éteindre 2 lampes en même temps. La 3ème brille tout le temp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2::18:05</meta:creation-date>
    <dc:creator>Generated</dc:creator>
    <dc:date>2026-09-02T12::18:05</dc:date>
    <dc:language>en-US</dc:language>
    <meta:editing-cycles>1</meta:editing-cycles>
    <meta:editing-duration>PT0S</meta:editing-duration>
    <dc:title>5eme:seance_du_14:05:20</dc:title>
  </office:meta>
</office:document-meta>
</file>