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2d17bc438a5b91f6e20f78494cd48d.png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070fac3dabaaf8d248d34a4bb8ca65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2_05_22"/><text:bookmark-start text:name="__RefHeading___semaine_du_2_05_22_1"/><text:bookmark-start text:name="semaine_du_2_05_22"/>Semaine du 2/05/22<text:bookmark-end text:name="__RefHeading___semaine_du_2_05_22_1"/><text:bookmark-end text:name="semaine_du_2_05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&lt;hidden&gt;</text:p>
      <text:h text:style-name="Heading_20_2" text:outline-level="2"><text:bookmark-start text:name="__RefHeading___ex_7_p_40_3"/><text:bookmark-start text:name="ex_7_p_40"/>Ex 7 p 40<text:bookmark-end text:name="__RefHeading___ex_7_p_40_3"/><text:bookmark-end text:name="ex_7_p_40"/></text:h>
      <text:p text:style-name="Text_20_body"><draw:frame draw:style-name="media" draw:name="0" text:anchor-type="as-char" draw:z-index="0" svg:width="21.986875cm" style:rel-width="100%" svg:height="18.89125cm" style:rel-height="scale"><draw:image xlink:href="Pictures/3c2d17bc438a5b91f6e20f78494cd48d.png" xlink:type="simple" xlink:show="embed" xlink:actuate="onLoad"/></draw:frame></text:p>
      <text:h text:style-name="Heading_20_2" text:outline-level="2"><text:bookmark-start text:name="__RefHeading___ex_14_p_41_4"/><text:bookmark-start text:name="ex_14_p_41"/>Ex 14 p 41<text:bookmark-end text:name="__RefHeading___ex_14_p_41_4"/><text:bookmark-end text:name="ex_14_p_41"/></text:h>
      <text:p text:style-name="Text_20_body"><draw:frame draw:style-name="media" draw:name="1" text:anchor-type="as-char" draw:z-index="1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p text:style-name="Text_20_body">&lt;/hidden&gt;</text:p>
      <text:h text:style-name="Heading_20_2" text:outline-level="2"><text:bookmark-start text:name="__RefHeading___tp_solubilite_5"/><text:bookmark-start text:name="tp_solubilite"/>2. TP solubilité<text:bookmark-end text:name="__RefHeading___tp_solubilite_5"/><text:bookmark-end text:name="tp_solubilite"/></text:h>
      <text:p text:style-name="Text_20_body">&lt;hidden&gt;</text:p>
      <text:p text:style-name="Text_20_body"><draw:frame draw:style-name="media" draw:name="3" text:anchor-type="as-char" draw:z-index="3" svg:width="18.467916666667cm" style:rel-width="100%" svg:height="36.750625cm" style:rel-height="scale"><draw:image xlink:href="Pictures/070fac3dabaaf8d248d34a4bb8ca6593.png" xlink:type="simple" xlink:show="embed" xlink:actuate="onLoad"/></draw:frame></text:p>
      <text:p text:style-name="Text_20_body">&lt;/hidden&gt;</text:p>
      <text:h text:style-name="Heading_20_2" text:outline-level="2"><text:bookmark-start text:name="__RefHeading___a_faire_pour_la_prochaine_fois_6"/><text:bookmark-start text:name="a_faire_pour_la_prochaine_fois"/>3. A faire pour la prochaine fois<text:bookmark-end text:name="__RefHeading___a_faire_pour_la_prochaine_fois_6"/><text:bookmark-end text:name="a_faire_pour_la_prochaine_fois"/></text:h>
      <text:p text:style-name="Text_20_body">Marquer le titre de la leçon sur une nouvelle page côté leçon : <text:span text:style-name="Strong_20_Emphasis">Chapitre 3 Les mélanges et les dissolutions</text:span></text:p>
      <text:p text:style-name="Text_20_body">Recopier les paragraphes 1 et 2 p 52 avec les schém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8:59</meta:creation-date>
    <dc:creator>Generated</dc:creator>
    <dc:date>2026-09-02T08::08:59</dc:date>
    <dc:language>en-US</dc:language>
    <meta:editing-cycles>1</meta:editing-cycles>
    <meta:editing-duration>PT0S</meta:editing-duration>
    <dc:title>5eme:semaine_02_05_22</dc:title>
  </office:meta>
</office:document-meta>
</file>