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947c64579b5539484df847c48f17e5.png"/>
  <manifest:file-entry manifest:media-type="image/png" manifest:full-path="Pictures/e56b8feb6d79f2c3f94e6f7cbd81e5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6_12_21"/><text:bookmark-start text:name="__RefHeading___semaine_du_6_12_21_1"/><text:bookmark-start text:name="semaine_du_6_12_21"/>Semaine du 6/12/21<text:bookmark-end text:name="__RefHeading___semaine_du_6_12_21_1"/><text:bookmark-end text:name="semaine_du_6_12_21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correction_du_travail_de_la_semaine_derniere_sur_l_univers_et_le_systeme_solaire_3"/><text:bookmark-start text:name="correction_du_travail_de_la_semaine_derniere_sur_l_univers_et_le_systeme_solaire"/>2. Correction du travail de la semaine dernière sur l'Univers et le système solaire<text:bookmark-end text:name="__RefHeading___correction_du_travail_de_la_semaine_derniere_sur_l_univers_et_le_systeme_solaire_3"/><text:bookmark-end text:name="correction_du_travail_de_la_semaine_derniere_sur_l_univers_et_le_systeme_solaire"/></text:h>
      <text:p text:style-name="Text_20_body"><draw:frame draw:style-name="media" draw:name="0" text:anchor-type="as-char" draw:z-index="0" svg:width="21.007916666667cm" style:rel-width="100%" svg:height="29.712708333333cm" style:rel-height="scale"><draw:image xlink:href="Pictures/62947c64579b5539484df847c48f17e5.png" xlink:type="simple" xlink:show="embed" xlink:actuate="onLoad"/></draw:frame></text:p>
      <text:h text:style-name="Heading_20_2" text:outline-level="2"><text:bookmark-start text:name="__RefHeading___s_auto-corriger_pour_l_activite_p_96_faite_cote_exercice_4"/><text:bookmark-start text:name="s_auto-corriger_pour_l_activite_p_96_faite_cote_exercice"/>3. S'auto-corriger pour l'activité p 96 faite côté exercice<text:bookmark-end text:name="__RefHeading___s_auto-corriger_pour_l_activite_p_96_faite_cote_exercice_4"/><text:bookmark-end text:name="s_auto-corriger_pour_l_activite_p_96_faite_cote_exercice"/></text:h>
      <text:p text:style-name="Text_20_body">Poser des questions au professeur si la réponse n'est pas claire.</text:p>
      <text:p text:style-name="Text_20_body">1. Mouvement du Soleil dans le ciel de la Terre</text:p>
      <text:p text:style-name="Text_20_body"><text:span text:style-name="Strong_20_Emphasis">Par rapport à la Terre</text:span>, le Soleil bouge dans le ciel. Il se lève à l'Est et se couche à l'Ouest. Ptolémée en déduit que le Soleil tourne autour de la Terre.<text:line-break/>
2. Copernic pense que la Terre tourne autour du Soleil <text:span text:style-name="Strong_20_Emphasis">par rapport au Soleil</text:span>.</text:p>
      <text:p text:style-name="Text_20_body">3. Mouvement des planètes <text:span text:style-name="Strong_20_Emphasis">par rapport au Soleil :</text:span></text:p>
      <text:p text:style-name="Text_20_body">Mouvement des planètes et du Soleil <text:span text:style-name="Strong_20_Emphasis">par rapport à la Terre</text:span> :</text:p>
      <text:p text:style-name="Text_20_body">Le Soleil tourne effectivement autour de la Terre <text:span text:style-name="Strong_20_Emphasis">par rapport à la Terre</text:span> (le vérifier avec Celestia). Mais les planètes ne tournent pas autour de la Terre. Le déplacement de Mars <text:span text:style-name="Strong_20_Emphasis">par rapport à la Terre</text:span> ne peut pas être expliqué facilement si Mars tourne autour de la Terre :</text:p>
      <text:p text:style-name="Text_20_body">Mouvement de Mars dans le ciel de la Terre :</text:p>
      <text:p text:style-name="Text_20_body">4. Kepler prouve que les planètes, dont la Terre, tournent autour du Soleil avec un mouvement pratiquement circulaire uniforme <text:span text:style-name="Strong_20_Emphasis">par rapport au Soleil</text:span>.</text:p>
      <text:p text:style-name="Text_20_body">5. Voir au dessus</text:p>
      <text:p text:style-name="Text_20_body">6. Le mouvement d'un objet dépend du référentiel, c'est à dire par rapport à “quoi” on étudie le mouvement.</text:p>
      <text:p text:style-name="Text_20_body">Ce n'est pas simple : le Soleil se déplace aussi <text:span text:style-name="Strong_20_Emphasis">par rapport au centre de notre Galaxie</text:span></text:p>
      <text:h text:style-name="Heading_20_2" text:outline-level="2"><text:bookmark-start text:name="__RefHeading___travail_a_faire_pendant_la_seance_ou_a_finir_pour_la_semaine_prochaine_5"/><text:bookmark-start text:name="travail_a_faire_pendant_la_seance_ou_a_finir_pour_la_semaine_prochaine"/>4. Travail à faire pendant la séance ou à finir pour la semaine prochaine<text:bookmark-end text:name="__RefHeading___travail_a_faire_pendant_la_seance_ou_a_finir_pour_la_semaine_prochaine_5"/><text:bookmark-end text:name="travail_a_faire_pendant_la_seance_ou_a_finir_pour_la_semaine_prochaine"/></text:h>
      <text:p text:style-name="Text_20_body">A la suite du cours de la semaine dernière, répondre à ces questions :</text:p>
      <text:p text:style-name="Text_20_body">1. Reproduire le tableau ci-dessous :</text:p>
      <text:p text:style-name="Text_20_body"><draw:frame draw:style-name="media" draw:name="1" text:anchor-type="as-char" draw:z-index="1" svg:width="11.191875cm" svg:height="19.341041666667cm"><draw:image xlink:href="Pictures/e56b8feb6d79f2c3f94e6f7cbd81e540.png" xlink:type="simple" xlink:show="embed" xlink:actuate="onLoad"/></draw:frame></text:p>
      <text:p text:style-name="Text_20_body">2. A l'aide de vikidia, donner le nom des différentes phases de la Lune représentées 1, 2, 3 et 4</text:p>
      <text:p text:style-name="Text_20_body">3. A l'aide de Stellarium, déterminer les dates des prochaines phases de la Lune 1, 2, 3 et 4. Noter l'heure à laquelle la Lune est au “milieu” du ciel.</text:p>
      <text:h text:style-name="Heading_20_2" text:outline-level="2"><text:bookmark-start text:name="__RefHeading___a_faire_pour_la_semaine_prochaine_6"/><text:bookmark-start text:name="a_faire_pour_la_semaine_prochaine"/>5. A faire pour la semaine prochaine<text:bookmark-end text:name="__RefHeading___a_faire_pour_la_semaine_prochaine_6"/><text:bookmark-end text:name="a_faire_pour_la_semaine_prochaine"/></text:h>
      <text:p text:style-name="Text_20_body">Activité p 9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46:37</meta:creation-date>
    <dc:creator>Generated</dc:creator>
    <dc:date>2026-09-01T23::46:37</dc:date>
    <dc:language>en-US</dc:language>
    <meta:editing-cycles>1</meta:editing-cycles>
    <meta:editing-duration>PT0S</meta:editing-duration>
    <dc:title>5eme:semaine_06_12_21</dc:title>
  </office:meta>
</office:document-meta>
</file>