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0830c1fddf8fadf0dd141778cb8e2fa.png"/>
  <manifest:file-entry manifest:media-type="image/png" manifest:full-path="Pictures/b79ba22433835421a0645ef1af44b93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07_02_22"/><text:bookmark-start text:name="__RefHeading___semaine_du_7_02_22_1"/><text:bookmark-start text:name="semaine_du_7_02_22"/>Semaine du 7/02/22<text:bookmark-end text:name="__RefHeading___semaine_du_7_02_22_1"/><text:bookmark-end text:name="semaine_du_7_02_22"/></text:h>
      <text:h text:style-name="Heading_20_2" text:outline-level="2"><text:bookmark-start text:name="__RefHeading___test_sur_la_lecon_chp_ia_2"/><text:bookmark-start text:name="test_sur_la_lecon_chp_ia"/>1. Test sur la leçon chp Ia<text:bookmark-end text:name="__RefHeading___test_sur_la_lecon_chp_ia_2"/><text:bookmark-end text:name="test_sur_la_lecon_chp_ia"/></text:h>
      <text:h text:style-name="Heading_20_2" text:outline-level="2"><text:bookmark-start text:name="__RefHeading___graphique_du_tp_de_la_seance_precedente_3"/><text:bookmark-start text:name="graphique_du_tp_de_la_seance_precedente"/>2. Graphique du TP de la séance précédente<text:bookmark-end text:name="__RefHeading___graphique_du_tp_de_la_seance_precedente_3"/><text:bookmark-end text:name="graphique_du_tp_de_la_seance_precedente"/></text:h>
      <text:h text:style-name="Heading_20_2" text:outline-level="2"><text:bookmark-start text:name="__RefHeading___activite_p_62_4"/><text:bookmark-start text:name="activite_p_62"/>3.Activité p 62<text:bookmark-end text:name="__RefHeading___activite_p_62_4"/><text:bookmark-end text:name="activite_p_62"/></text:h>
      <text:p text:style-name="Text_20_body">1. Elle commence à 100°C (à l'instant 5min)</text:p>
      <text:p text:style-name="Text_20_body">2. Elle ne varie plus pendant l'ébullition et reste contante à 100°C.</text:p>
      <text:p text:style-name="Text_20_body">3.</text:p>
      <text:p text:style-name="Text_20_body"><draw:frame draw:style-name="media" draw:name="0" text:anchor-type="as-char" draw:z-index="0" svg:width="45.481875cm" style:rel-width="100%" svg:height="24.60625cm" style:rel-height="scale"><draw:image xlink:href="Pictures/d0830c1fddf8fadf0dd141778cb8e2fa.png" xlink:type="simple" xlink:show="embed" xlink:actuate="onLoad"/></draw:frame></text:p>
      <text:h text:style-name="Heading_20_2" text:outline-level="2"><text:bookmark-start text:name="__RefHeading___tp_solidification_de_l_eau_5"/><text:bookmark-start text:name="tp_solidification_de_l_eau"/>4. TP solidification de l'eau<text:bookmark-end text:name="__RefHeading___tp_solidification_de_l_eau_5"/><text:bookmark-end text:name="tp_solidification_de_l_eau"/></text:h>
      <text:p text:style-name="Text_20_body"><draw:frame draw:style-name="media" draw:name="1" text:anchor-type="as-char" draw:z-index="1" svg:width="27.093333333333cm" style:rel-width="100%" svg:height="5.159375cm" style:rel-height="scale"><draw:image xlink:href="Pictures/b79ba22433835421a0645ef1af44b931.png" xlink:type="simple" xlink:show="embed" xlink:actuate="onLoad"/></draw:frame></text:p>
      <text:h text:style-name="Heading_20_2" text:outline-level="2"><text:bookmark-start text:name="__RefHeading___a_faire_pour_la_prochaine_fois_6"/><text:bookmark-start text:name="a_faire_pour_la_prochaine_fois"/>5. A faire pour la prochaine fois<text:bookmark-end text:name="__RefHeading___a_faire_pour_la_prochaine_fois_6"/><text:bookmark-end text:name="a_faire_pour_la_prochaine_fois"/></text:h>
      <text:p text:style-name="Text_20_body">- activité p 6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36:32</meta:creation-date>
    <dc:creator>Generated</dc:creator>
    <dc:date>2026-09-01T20::36:32</dc:date>
    <dc:language>en-US</dc:language>
    <meta:editing-cycles>1</meta:editing-cycles>
    <meta:editing-duration>PT0S</meta:editing-duration>
    <dc:title>5eme:semaine_07_02_22</dc:title>
  </office:meta>
</office:document-meta>
</file>