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6c6ceb1a789c8d00988821016137b7.png"/>
  <manifest:file-entry manifest:media-type="image/png" manifest:full-path="Pictures/9d9bd5fae3e828104a0e44a940d5067b.png"/>
  <manifest:file-entry manifest:media-type="image/png" manifest:full-path="Pictures/6300fe1f6d023cb41212c1a141460fa5.png"/>
  <manifest:file-entry manifest:media-type="image/png" manifest:full-path="Pictures/b174c629c385c9bb76d8bafc1a4e7874.png"/>
  <manifest:file-entry manifest:media-type="image/png" manifest:full-path="Pictures/ff86c9385cf21be7d22333fa1f8ab66f.png"/>
  <manifest:file-entry manifest:media-type="image/png" manifest:full-path="Pictures/c9c198818bccc30999d2230e1843a6bd.png"/>
  <manifest:file-entry manifest:media-type="image/png" manifest:full-path="Pictures/efd1dd83a907a4c85300ca39558699d5.png"/>
  <manifest:file-entry manifest:media-type="image/png" manifest:full-path="Pictures/9dca5c24455e378e1f754847b53a0bba.png"/>
  <manifest:file-entry manifest:media-type="image/png" manifest:full-path="Pictures/ddf9e006eb1ca598da05ebd0435d4a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1_10_21"/><text:bookmark-start text:name="__RefHeading___semaine_du_11_10_2021_1"/><text:bookmark-start text:name="semaine_du_11_10_2021"/>Semaine du 11/10/2021<text:bookmark-end text:name="__RefHeading___semaine_du_11_10_2021_1"/><text:bookmark-end text:name="semaine_du_11_10_2021"/></text:h>
      <text:h text:style-name="Heading_20_2" text:outline-level="2"><text:bookmark-start text:name="__RefHeading___correction_exercice_cote_exercice_2"/><text:bookmark-start text:name="correction_exercice_cote_exercice"/>1. Correction exercice (côté exercice)<text:bookmark-end text:name="__RefHeading___correction_exercice_cote_exercice_2"/><text:bookmark-end text:name="correction_exercice_cote_exercice"/></text:h>
      <text:p text:style-name="Text_20_body">Ex 15 p 151</text:p>
      <text:h text:style-name="Heading_20_2" text:outline-level="2"><text:bookmark-start text:name="__RefHeading___tp_-_lecon_-_chapitre_ixble_courant_electrique_3"/><text:bookmark-start text:name="tp_-_lecon_-_chapitre_ixble_courant_electrique"/>2. TP - Leçon - Chapitre IXb : le courant électrique<text:bookmark-end text:name="__RefHeading___tp_-_lecon_-_chapitre_ixble_courant_electrique_3"/><text:bookmark-end text:name="tp_-_lecon_-_chapitre_ixble_courant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P l.e.d et moteur électrique</text:span> <text:line-break/>
1. Brancher la led sur le générateur (6V)</text:p><text:p text:style-name="Text_20_body">2. Faire le schéma et noter si la led brille ou pas.</text:p><text:p text:style-name="Text_20_body">3. Brancher la led sur le générateur (6V) EN INVERSANT LES BORNES</text:p><text:p text:style-name="Text_20_body">4. Faire le schéma et noter si la led brille ou pas.</text:p><text:p text:style-name="Text_20_body">5. Sachant que la led ne laisse passer le courant électrique que s'il passe dans le sens de la flèche, indiquer dans quel sens va le courant électrique (du + vers le - ou du - vers le + ?)</text:p><text:p text:style-name="Text_20_body">6. Mettre le générateur sur 3V puis brancher le moteur dessus. Inverser les bornes. Que constate-t-on ?</text:p></table:table-cell></table:table-row></table:table></draw:text-box></draw:frame></text:p>
      <text:h text:style-name="Heading_20_2" text:outline-level="2"><text:bookmark-start text:name="__RefHeading___lecon_-_chapitre_ixble_courant_electrique_4"/><text:bookmark-start text:name="lecon_-_chapitre_ixble_courant_electrique"/>3. Leçon - Chapitre IXb : le courant électrique<text:bookmark-end text:name="__RefHeading___lecon_-_chapitre_ixble_courant_electrique_4"/><text:bookmark-end text:name="lecon_-_chapitre_ixble_courant_electriqu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chapitre_ixble_courant_electrique_5"/><text:bookmark-start text:name="chapitre_ixble_courant_electrique"/>Chapitre IXb : Le courant électrique<text:bookmark-end text:name="__RefHeading___chapitre_ixble_courant_electrique_5"/><text:bookmark-end text:name="chapitre_ixble_courant_electrique"/></text:h><text:h text:style-name="Heading_20_3" text:outline-level="3"><text:bookmark-start text:name="__RefHeading___i._utilisation_de_la_diode_6"/><text:bookmark-start text:name="i._utilisation_de_la_diode"/>I. Utilisation de la diode<text:bookmark-end text:name="__RefHeading___i._utilisation_de_la_diode_6"/><text:bookmark-end text:name="i._utilisation_de_la_diode"/></text:h><text:p text:style-name="Text_20_body">Une DEL ne laisse passer le courant électrique que s'il se déplace dans le sens de la flèche du symbole de la DEL.</text:p><table:table table:style-name="Table"><table:table-column/><table:table-column/><table:table-row><table:table-cell office:value-type="string" table:style-name="tablecell"><text:p text:style-name="tablealignleft"><draw:frame draw:style-name="media" draw:name="travaux_decoration_roue_image_6.png Legend" text:anchor-type="as-char" draw:z-index="0" svg:width="8.3079166666667cm" style:rel-width="100%"><draw:text-box><text:p text:style-name="legendcenter"><draw:frame draw:style-name="media" draw:name="travaux_decoration_roue_image_6.png" text:anchor-type="as-char" draw:z-index="0" svg:width="8.3079166666667cm" style:rel-width="100%" svg:height="6.2441666666667cm" style:rel-height="scale"><draw:image xlink:href="Pictures/d36c6ceb1a789c8d00988821016137b7.png" xlink:type="simple" xlink:show="embed" xlink:actuate="onLoad"/></draw:frame>travaux_decoration_roue_image_6.png</text:p></draw:text-box></draw:frame></text:p></table:table-cell><table:table-cell office:value-type="string" table:style-name="tablecell"><text:p text:style-name="tablealignleft"><draw:frame draw:style-name="media" draw:name="1" text:anchor-type="as-char" draw:z-index="1" svg:width="16.933333333333cm" svg:height="6.9320833333333cm"><draw:image xlink:href="Pictures/9d9bd5fae3e828104a0e44a940d5067b.png" xlink:type="simple" xlink:show="embed" xlink:actuate="onLoad"/></draw:frame></text:p></table:table-cell></table:table-row></table:table><text:p text:style-name="Text_20_body">Le courant passe, la diode électroluminescente DEL brille.</text:p><table:table table:style-name="Table"><table:table-column/><table:table-column/><table:table-row><table:table-cell office:value-type="string" table:style-name="tablecell"><text:p text:style-name="tablealignleft"><draw:frame draw:style-name="media" draw:name="2" text:anchor-type="as-char" draw:z-index="2" svg:width="8.255cm" style:rel-width="100%" svg:height="6.19125cm" style:rel-height="scale"><draw:image xlink:href="Pictures/6300fe1f6d023cb41212c1a141460fa5.png" xlink:type="simple" xlink:show="embed" xlink:actuate="onLoad"/></draw:frame></text:p></table:table-cell><table:table-cell office:value-type="string" table:style-name="tablecell"><text:p text:style-name="tablealignleft"><draw:frame draw:style-name="media" draw:name="3" text:anchor-type="as-char" draw:z-index="3" svg:width="16.933333333333cm" svg:height="5.3975cm"><draw:image xlink:href="Pictures/b174c629c385c9bb76d8bafc1a4e7874.png" xlink:type="simple" xlink:show="embed" xlink:actuate="onLoad"/></draw:frame></text:p></table:table-cell></table:table-row></table:table><text:h text:style-name="Heading_20_3" text:outline-level="3"><text:bookmark-start text:name="__RefHeading___ii._utilisation_du_moteur_7"/><text:bookmark-start text:name="ii._utilisation_du_moteur"/>II. Utilisation du moteur<text:bookmark-end text:name="__RefHeading___ii._utilisation_du_moteur_7"/><text:bookmark-end text:name="ii._utilisation_du_moteur"/></text:h><text:p text:style-name="Text_20_body">Suivant le sens de branchement, un moteur tourne dans un sens ou dans l'autre.</text:p><text:p text:style-name="Text_20_body">==== III. Le courant électrique ==== &lt;font inherit/inherit;;inherit;;transparent&gt;Par convention, le courant électrique sort par la borne + du générateur et rentre par la borne - .&lt;/font&gt;</text:p><text:p text:style-name="Text_20_body"><draw:frame draw:style-name="media" draw:name="4" text:anchor-type="as-char" draw:z-index="4" svg:width="5.0270833333333cm" style:rel-width="100%" svg:height="4.048125cm" style:rel-height="scale"><draw:image xlink:href="Pictures/ff86c9385cf21be7d22333fa1f8ab66f.png" xlink:type="simple" xlink:show="embed" xlink:actuate="onLoad"/></draw:frame>il y a du courant, la DEL brille</text:p><text:p text:style-name="Text_20_body"><draw:frame draw:style-name="media" draw:name="5" text:anchor-type="as-char" draw:z-index="5" svg:width="5.0270833333333cm" style:rel-width="100%" svg:height="4.048125cm" style:rel-height="scale"><draw:image xlink:href="Pictures/c9c198818bccc30999d2230e1843a6bd.png" xlink:type="simple" xlink:show="embed" xlink:actuate="onLoad"/></draw:frame>pas de courant, la DEL ne brille pas</text:p><text:p text:style-name="Text_20_body"><draw:frame draw:style-name="media" draw:name="6" text:anchor-type="as-char" draw:z-index="6" svg:width="5.1329166666667cm" style:rel-width="100%" svg:height="4.0216666666667cm" style:rel-height="scale"><draw:image xlink:href="Pictures/efd1dd83a907a4c85300ca39558699d5.png" xlink:type="simple" xlink:show="embed" xlink:actuate="onLoad"/></draw:frame>la lampe brille &lt;font inherit/inherit;;inherit;;transparent&gt;Pour un circuit donné, l'ordre des dipôles n'influence pas leur fonctionnement.&lt;/font&gt;</text:p><text:p text:style-name="Text_20_body"><draw:frame draw:style-name="media" draw:name="7" text:anchor-type="as-char" draw:z-index="7" svg:width="3.6247916666667cm" style:rel-width="100%" svg:height="2.8575cm" style:rel-height="scale"><draw:image xlink:href="Pictures/9dca5c24455e378e1f754847b53a0bba.png" xlink:type="simple" xlink:show="embed" xlink:actuate="onLoad"/></draw:frame> <draw:frame draw:style-name="media" draw:name="8" text:anchor-type="as-char" draw:z-index="8" svg:width="3.6247916666667cm" style:rel-width="100%" svg:height="2.8575cm" style:rel-height="scale"><draw:image xlink:href="Pictures/ddf9e006eb1ca598da05ebd0435d4a91.png" xlink:type="simple" xlink:show="embed" xlink:actuate="onLoad"/></draw:frame> &lt;font inherit/inherit;;inherit;;transparent&gt;Il n'y a pas de courant dans les deux circuits quelle que soit la position de l'interrupteur.&lt;/font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48:07</meta:creation-date>
    <dc:creator>Generated</dc:creator>
    <dc:date>2026-09-02T11::48:07</dc:date>
    <dc:language>en-US</dc:language>
    <meta:editing-cycles>1</meta:editing-cycles>
    <meta:editing-duration>PT0S</meta:editing-duration>
    <dc:title>5eme:semaine_11_10_21</dc:title>
  </office:meta>
</office:document-meta>
</file>