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8d6ac9184c16f7f59e93a35eca7c6.png"/>
  <manifest:file-entry manifest:media-type="image/png" manifest:full-path="Pictures/456834dcdf45e0d8817ee431b191ece1.png"/>
  <manifest:file-entry manifest:media-type="image/png" manifest:full-path="Pictures/f74703c92c463904f06b32b59b38e325.png"/>
  <manifest:file-entry manifest:media-type="image/png" manifest:full-path="Pictures/96746fa7b35f94b6bef526944377a9c0.png"/>
  <manifest:file-entry manifest:media-type="image/png" manifest:full-path="Pictures/a4efd3e965c5673c854f62c1cc08ba6b.png"/>
  <manifest:file-entry manifest:media-type="image/png" manifest:full-path="Pictures/710f3f0bf164abca9e004de8cf524a5b.png"/>
  <manifest:file-entry manifest:media-type="image/png" manifest:full-path="Pictures/c7ef940bcaba57d7fdd96e0d97385233.png"/>
  <manifest:file-entry manifest:media-type="image/png" manifest:full-path="Pictures/140df623a220be3827b205873a0e3e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3_09_21"/><text:bookmark-start text:name="__RefHeading___semaine_13_09_2021_1"/><text:bookmark-start text:name="semaine_13_09_2021"/>Semaine 13/09/2021<text:bookmark-end text:name="__RefHeading___semaine_13_09_2021_1"/><text:bookmark-end text:name="semaine_13_09_2021"/></text:h>
      <text:h text:style-name="Heading_20_1" text:outline-level="1"><text:bookmark-start text:name="__RefHeading___chapitre_ixaun_circuit_electrique_simple_2"/><text:bookmark-start text:name="chapitre_ixaun_circuit_electrique_simple"/>Chapitre IXa : Un circuit électrique simple<text:bookmark-end text:name="__RefHeading___chapitre_ixaun_circuit_electrique_simple_2"/><text:bookmark-end text:name="chapitre_ixaun_circuit_electrique_simple"/></text:h>
      <text:h text:style-name="Heading_20_2" text:outline-level="2"><text:bookmark-start text:name="__RefHeading___i._les_composants_electriques_3"/><text:bookmark-start text:name="i._les_composants_electriques"/>I. Les composants électriques<text:bookmark-end text:name="__RefHeading___i._les_composants_electriques_3"/><text:bookmark-end text:name="i._les_composants_electriqu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line-break/>Nom</text:p>
          </table:table-cell>
          <table:table-cell office:value-type="string" table:style-name="tablecell">
            <text:p text:style-name="tablealignleft"> <text:line-break/>Dessin</text:p>
          </table:table-cell>
          <table:table-cell office:value-type="string" table:style-name="tablecell">
            <text:p text:style-name="tablealignleft"> <text:line-break/>Symbole</text:p>
          </table:table-cell>
        </table:table-row>
        <table:table-row>
          <table:table-cell office:value-type="string" table:style-name="tablecell">
            <text:p text:style-name="tablealignleft"> <text:line-break/>Pile, générateur</text:p>
          </table:table-cell>
          <table:table-cell office:value-type="string" table:style-name="tablecell">
            <text:p text:style-name="tablealignleft"> <text:line-break/><draw:frame draw:style-name="media" draw:name="0" text:anchor-type="as-char" draw:z-index="0" svg:width="1.42875cm" svg:height="2.3283333333333cm"><draw:image xlink:href="Pictures/53a8d6ac9184c16f7f59e93a35eca7c6.png" xlink:type="simple" xlink:show="embed" xlink:actuate="onLoad"/></draw:frame><draw:frame draw:style-name="media" draw:name="1" text:anchor-type="as-char" draw:z-index="1" svg:width="4.206875cm" style:rel-width="100%" svg:height="3.4925cm" style:rel-height="scale"><draw:image xlink:href="Pictures/456834dcdf45e0d8817ee431b191ece1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9cb8c49de89c96ba1ce8b7e2cf8be29f.png}} <text:line-break/>  <text:line-break/> Elle possède deux bornes : la borne positive et la borne négative</text:p>
          </table:table-cell>
        </table:table-row>
        <table:table-row>
          <table:table-cell office:value-type="string" table:style-name="tablecell">
            <text:p text:style-name="tablealignleft"> <text:line-break/>Lampe</text:p>
          </table:table-cell>
          <table:table-cell office:value-type="string" table:style-name="tablecell"/>
          <table:table-cell office:value-type="string" table:style-name="tablecell">
            <text:p text:style-name="tablealignleft"> <text:line-break/>d26ef068c71aac45b4d1a3c5792d45a8.png}} <text:line-break/>  <text:line-break/> Elle possède deux bornes : le plot et le culot</text:p>
          </table:table-cell>
        </table:table-row>
        <table:table-row>
          <table:table-cell office:value-type="string" table:style-name="tablecell">
            <text:p text:style-name="tablealignleft"> <text:line-break/>Fil</text:p>
          </table:table-cell>
          <table:table-cell office:value-type="string" table:style-name="tablecell">
            <text:p text:style-name="tablealignleft">4cc6f6e7bc00476892f22d9ee6122df7.png}}</text:p>
          </table:table-cell>
          <table:table-cell office:value-type="string" table:style-name="tablecell">
            <text:p text:style-name="tablealignleft"> <text:line-break/>c92f25e4fb7616b9ff639c204e5d3a5c.png}} <text:line-break/>  <text:line-break/> Il possède deux bornes : ses extrémités.</text:p>
          </table:table-cell>
        </table:table-row>
        <table:table-row>
          <table:table-cell office:value-type="string" table:style-name="tablecell">
            <text:p text:style-name="tablealignleft"> <text:line-break/>Interrupteur fermé</text:p>
          </table:table-cell>
          <table:table-cell office:value-type="string" table:style-name="tablecell">
            <text:p text:style-name="tablealignleft"> <text:line-break/>77860d2b880b23e27ca1dffd30324360.png}}c98b150794b5285d58d546311680ed1c.png}}</text:p>
          </table:table-cell>
          <table:table-cell office:value-type="string" table:style-name="tablecell">
            <text:p text:style-name="tablealignleft"> <text:line-break/>2c48da6599f25d14f15f5dd2f6411025.png}} <text:line-break/>  <text:line-break/> Les deux bornes sont en contact</text:p>
          </table:table-cell>
        </table:table-row>
        <table:table-row>
          <table:table-cell office:value-type="string" table:style-name="tablecell">
            <text:p text:style-name="tablealignleft"> <text:line-break/>Interrupteur ouvert</text:p>
          </table:table-cell>
          <table:table-cell office:value-type="string" table:style-name="tablecell">
            <text:p text:style-name="tablealignleft"> <text:line-break/>77860d2b880b23e27ca1dffd30324360.png}}01cf1bf50b80eca97952a666763da562.png}}</text:p>
          </table:table-cell>
          <table:table-cell office:value-type="string" table:style-name="tablecell">
            <text:p text:style-name="tablealignleft"> <text:line-break/>88e166a8958cf087c9de811316692e21.png}} <text:line-break/>  <text:line-break/> Les deux bornes ne sont pas en contact.</text:p>
          </table:table-cell>
        </table:table-row>
        <table:table-row>
          <table:table-cell office:value-type="string" table:style-name="tablecell">
            <text:p text:style-name="tablealignleft"> <text:line-break/>Moteur</text:p>
          </table:table-cell>
          <table:table-cell office:value-type="string" table:style-name="tablecell">
            <text:p text:style-name="tablealignleft">e8d35ab21302f2a7ffb68c4818f2b0d7.png}}</text:p>
          </table:table-cell>
          <table:table-cell office:value-type="string" table:style-name="tablecell">
            <text:p text:style-name="tablealignleft">fa77ef138fe687a4a7e441840fc53b48.png}}</text:p>
          </table:table-cell>
        </table:table-row>
        <table:table-row>
          <table:table-cell office:value-type="string" table:style-name="tablecell">
            <text:p text:style-name="tablealignleft"> <text:line-break/>Résistance</text:p>
          </table:table-cell>
          <table:table-cell office:value-type="string" table:style-name="tablecell">
            <text:p text:style-name="tablealignleft"> <text:line-break/>8c319b38565bec9af214f59f158241c8.png}}b8a8932573c6347f67eedf7d133fb35b.png}}</text:p>
          </table:table-cell>
          <table:table-cell office:value-type="string" table:style-name="tablecell">
            <text:p text:style-name="tablealignleft">b2bec6f1de68fab1d5731d660caa2dca.png}}</text:p>
          </table:table-cell>
        </table:table-row>
        <table:table-row>
          <table:table-cell office:value-type="string" table:style-name="tablecell">
            <text:p text:style-name="tablealignleft"> <text:line-break/> <text:line-break/>Diode électroluminescente <text:line-break/> <text:line-break/>(d.e.l.)</text:p>
          </table:table-cell>
          <table:table-cell office:value-type="string" table:style-name="tablecell">
            <text:p text:style-name="tablealignleft"> <text:line-break/>8b125c6271227df4802f7d30d5360a6a.png}}12ad7157214abc65350c36b448c6b1a8.png}}</text:p>
          </table:table-cell>
          <table:table-cell office:value-type="string" table:style-name="tablecell">
            <text:p text:style-name="tablealignleft">a354af574c249e33bc3ed108072943ff.png}}</text:p>
          </table:table-cell>
        </table:table-row>
      </table:table>
      <text:p text:style-name="Text_20_body">Un circuit électrique peut être représenté par un <text:span text:style-name="Strong_20_Emphasis">schéma</text:span>, avec des <text:span text:style-name="Strong_20_Emphasis">symboles normalisés</text:span>.</text:p>
      <text:p text:style-name="Text_20_body">La plupart des composants électriques ont deux bornes : ce sont des <text:span text:style-name="Strong_20_Emphasis">dipôles</text:span>.</text:p>
      <text:p text:style-name="Text_20_body">Modifier</text:p>
      <text:h text:style-name="Heading_20_2" text:outline-level="2"><text:bookmark-start text:name="__RefHeading___ii._qu_est-ce_qu_un_circuit_electrique_4"/><text:bookmark-start text:name="ii._qu_est-ce_qu_un_circuit_electrique"/>II. Qu'est-ce qu'un circuit électrique ?<text:bookmark-end text:name="__RefHeading___ii._qu_est-ce_qu_un_circuit_electrique_4"/><text:bookmark-end text:name="ii._qu_est-ce_qu_un_circuit_electrique"/></text:h>
      <text:p text:style-name="Text_20_body">Un générateur est nécessaire pour qu'une lampe brille (et pour qu'un moteur tourne).</text:p>
      <text:p text:style-name="Text_20_body">Un générateur transfère de l'énergie électrique à une lampe (ou à un moteur) qui la convertit en d'autres formes (énergie lumineuse pour la lampe).</text:p>
      <text:p text:style-name="Text_20_body"><draw:frame draw:style-name="media" draw:name="2" text:anchor-type="as-char" draw:z-index="2" svg:width="21.140208333333cm" style:rel-width="100%" svg:height="8.2285416666667cm" style:rel-height="scale"><draw:image xlink:href="Pictures/f74703c92c463904f06b32b59b38e325.png" xlink:type="simple" xlink:show="embed" xlink:actuate="onLoad"/></draw:frame></text:p>
      <text:p text:style-name="Text_20_body">L'interrupteur commande le passage du courant.</text:p>
      <text:p text:style-name="Text_20_body">Quand l'interrupteur est <text:span text:style-name="Strong_20_Emphasis">fermé</text:span>, le circuit est fermé et le courant circule dans le circuit : il y a transfert d'énergie.</text:p>
      <text:p text:style-name="Text_20_body">Quand l'interrupteur est <text:span text:style-name="Strong_20_Emphasis">ouvert</text:span>, le circuit est ouvert et le courant ne circule pas dans le circuit : il n'y a pas transfert d'énergie.</text:p>
      <text:p text:style-name="Text_20_body">Les bornes de la lampe doivent être reliées aux bornes du générateur pour qu'elle puisse briller (directement ou par l'intermédiaire de fils)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 <text:line-break/><draw:frame draw:style-name="media" draw:name="3" text:anchor-type="as-char" draw:z-index="3" svg:width="6.6939583333333cm" style:rel-width="100%" svg:height="4.8947916666667cm" style:rel-height="scale"><draw:image xlink:href="Pictures/96746fa7b35f94b6bef526944377a9c0.png" xlink:type="simple" xlink:show="embed" xlink:actuate="onLoad"/></draw:frame> <text:line-break/>  <text:line-break/> la lampe brille <text:line-break/>  <text:line-break/> <draw:frame draw:style-name="media" draw:name="4" text:anchor-type="as-char" draw:z-index="4" svg:width="3.6247916666667cm" style:rel-width="100%" svg:height="2.8575cm" style:rel-height="scale"><draw:image xlink:href="Pictures/a4efd3e965c5673c854f62c1cc08ba6b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<draw:frame draw:style-name="media" draw:name="5" text:anchor-type="as-char" draw:z-index="5" svg:width="6.6939583333333cm" style:rel-width="100%" svg:height="4.8947916666667cm" style:rel-height="scale"><draw:image xlink:href="Pictures/710f3f0bf164abca9e004de8cf524a5b.png" xlink:type="simple" xlink:show="embed" xlink:actuate="onLoad"/></draw:frame> <text:line-break/>  <text:line-break/> la lampe ne brille pas <text:line-break/>  <text:line-break/> <draw:frame draw:style-name="media" draw:name="6" text:anchor-type="as-char" draw:z-index="6" svg:width="3.6247916666667cm" style:rel-width="100%" svg:height="2.8575cm" style:rel-height="scale"><draw:image xlink:href="Pictures/c7ef940bcaba57d7fdd96e0d97385233.png" xlink:type="simple" xlink:show="embed" xlink:actuate="onLoad"/></draw:frame></text:p>
          </table:table-cell>
        </table:table-row>
      </table:table>
      <text:p text:style-name="Text_20_body">Un circuit électrique comporte plusieurs dipôles . Ils se branchent par leurs bornes. Ils forment une boucle.</text:p>
      <text:p text:style-name="Text_20_body"><draw:frame draw:style-name="media" draw:name="7" text:anchor-type="as-char" draw:z-index="7" svg:width="3.6247916666667cm" style:rel-width="100%" svg:height="2.8575cm" style:rel-height="scale"><draw:image xlink:href="Pictures/140df623a220be3827b205873a0e3ed5.png" xlink:type="simple" xlink:show="embed" xlink:actuate="onLoad"/></draw:frame></text:p>
      <text:p text:style-name="Text_20_body">En rouge : boucle de cour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5:59</meta:creation-date>
    <dc:creator>Generated</dc:creator>
    <dc:date>2026-09-01T23::45:59</dc:date>
    <dc:language>en-US</dc:language>
    <meta:editing-cycles>1</meta:editing-cycles>
    <meta:editing-duration>PT0S</meta:editing-duration>
    <dc:title>5eme:semaine_13_09_21</dc:title>
  </office:meta>
</office:document-meta>
</file>